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JetBrains Mono" svg:font-family="'JetBrains Mono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5.1791in"/>
    </style:style>
    <style:style style:name="co3" style:family="table-column">
      <style:table-column-properties fo:break-before="auto" style:column-width="1.9618in"/>
    </style:style>
    <style:style style:name="co4" style:family="table-column">
      <style:table-column-properties fo:break-before="auto" style:column-width="4.0319in"/>
    </style:style>
    <style:style style:name="co5" style:family="table-column">
      <style:table-column-properties fo:break-before="auto" style:column-width="2.3264in"/>
    </style:style>
    <style:style style:name="co6" style:family="table-column">
      <style:table-column-properties fo:break-before="auto" style:column-width="4.5252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3311in" fo:break-before="auto" style:use-optimal-row-height="true"/>
    </style:style>
    <style:style style:name="ro3" style:family="table-row">
      <style:table-row-properties style:row-height="0.6425in" fo:break-before="auto" style:use-optimal-row-height="true"/>
    </style:style>
    <style:style style:name="ro4" style:family="table-row">
      <style:table-row-properties style:row-height="0.4661in" fo:break-before="auto" style:use-optimal-row-height="true"/>
    </style:style>
    <style:style style:name="ro5" style:family="table-row">
      <style:table-row-properties style:row-height="1.1091in" fo:break-before="auto" style:use-optimal-row-height="true"/>
    </style:style>
    <style:style style:name="ro6" style:family="table-row">
      <style:table-row-properties style:row-height="0.3102in" fo:break-before="auto" style:use-optimal-row-height="true"/>
    </style:style>
    <style:style style:name="ro7" style:family="table-row">
      <style:table-row-properties style:row-height="0.9535in" fo:break-before="auto" style:use-optimal-row-height="true"/>
    </style:style>
    <style:style style:name="ro8" style:family="table-row">
      <style:table-row-properties style:row-height="0.4866in" fo:break-before="auto" style:use-optimal-row-height="true"/>
    </style:style>
    <style:style style:name="ro9" style:family="table-row">
      <style:table-row-properties style:row-height="1.7307in" fo:break-before="auto" style:use-optimal-row-height="true"/>
    </style:style>
    <style:style style:name="ro10" style:family="table-row">
      <style:table-row-properties style:row-height="1.202in" fo:break-before="auto" style:use-optimal-row-height="true"/>
    </style:style>
    <style:style style:name="ro11" style:family="table-row">
      <style:table-row-properties style:row-height="0.798in" fo:break-before="auto" style:use-optimal-row-height="true"/>
    </style:style>
    <style:style style:name="ro12" style:family="table-row">
      <style:table-row-properties style:row-height="0.6217in" fo:break-before="auto" style:use-optimal-row-height="true"/>
    </style:style>
    <style:style style:name="ro13" style:family="table-row">
      <style:table-row-properties style:row-height="1.2638in" fo:break-before="auto" style:use-optimal-row-height="true"/>
    </style:style>
    <style:style style:name="ro14" style:family="table-row">
      <style:table-row-properties style:row-height="0.2173in" fo:break-before="auto" style:use-optimal-row-height="true"/>
    </style:style>
    <style:style style:name="ro15" style:family="table-row">
      <style:table-row-properties style:row-height="0.9118in" fo:break-before="auto" style:use-optimal-row-height="true"/>
    </style:style>
    <style:style style:name="ro16" style:family="table-row">
      <style:table-row-properties style:row-height="1.4193in" fo:break-before="auto" style:use-optimal-row-height="true"/>
    </style:style>
    <style:style style:name="ro17" style:family="table-row">
      <style:table-row-properties style:row-height="1.8862in" fo:break-before="auto" style:use-optimal-row-height="true"/>
    </style:style>
    <style:style style:name="ro18" style:family="table-row">
      <style:table-row-properties style:row-height="0.7563in" fo:break-before="auto" style:use-optimal-row-height="true"/>
    </style:style>
    <style:style style:name="ro19" style:family="table-row">
      <style:table-row-properties style:row-height="1.0465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/>
      <style:paragraph-properties fo:text-align="center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US" fo:font-style="italic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 style:data-style-name="N0"/>
    <style:style style:name="ce7" style:family="table-cell" style:parent-style-name="Default">
      <style:text-properties fo:color="#067d17" style:font-name="JetBrains Mono" style:font-name-asian="JetBrains Mono" style:font-name-complex="JetBrains Mono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3" table:default-cell-style-name="ce2"/>
        <table:table-column table:style-name="co1" table:default-cell-style-name="Default"/>
        <table:table-column table:style-name="co1" table:number-columns-repeated="3" table:default-cell-style-name="ce2"/>
        <table:table-column table:style-name="co2" table:default-cell-style-name="ce2"/>
        <table:table-column table:style-name="co1" table:number-columns-repeated="2" table:default-cell-style-name="ce5"/>
        <table:table-column table:style-name="co3" table:default-cell-style-name="ce6"/>
        <table:table-column table:style-name="co4" table:default-cell-style-name="ce6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ISO language names</text:p>
          </table:table-cell>
          <table:table-cell table:style-name="ce1" office:value-type="string" calcext:value-type="string" table:number-columns-spanned="1" table:number-rows-spanned="2">
            <text:p><text:a xlink:href="https://en.wikipedia.org/wiki/ISO_639-1" xlink:type="simple">Set 1</text:a></text:p>
          </table:table-cell>
          <table:table-cell table:style-name="ce1" office:value-type="string" calcext:value-type="string" table:number-columns-spanned="2" table:number-rows-spanned="1">
            <text:p><text:a xlink:href="https://en.wikipedia.org/wiki/ISO_639-2" xlink:type="simple">Set 2</text:a></text:p>
          </table:table-cell>
          <table:covered-table-cell/>
          <table:table-cell table:style-name="ce1" office:value-type="string" calcext:value-type="string" table:number-columns-spanned="1" table:number-rows-spanned="2">
            <text:p><text:a xlink:href="https://en.wikipedia.org/wiki/ISO_639-3" xlink:type="simple">Set 3</text:a></text:p>
          </table:table-cell>
          <table:table-cell table:style-name="ce1" office:value-type="string" calcext:value-type="string" table:number-columns-spanned="1" table:number-rows-spanned="2">
            <text:p>Scope</text:p>
          </table:table-cell>
          <table:table-cell table:style-name="ce1" office:value-type="string" calcext:value-type="string" table:number-columns-spanned="1" table:number-rows-spanned="2">
            <text:p>Type</text:p>
          </table:table-cell>
          <table:table-cell table:style-name="ce1" office:value-type="string" calcext:value-type="string" table:number-columns-spanned="1" table:number-rows-spanned="2">
            <text:p><text:a xlink:href="https://en.wikipedia.org/wiki/Endonym_and_exonym" xlink:type="simple">Endonym(s)</text:a></text:p>
          </table:table-cell>
          <table:table-cell table:style-name="ce1" office:value-type="string" calcext:value-type="string" table:number-columns-spanned="1" table:number-rows-spanned="2">
            <text:p>Other name(s)</text:p>
            <text:p><text:a xlink:href="https://en.wikipedia.org/wiki/List_of_ISO_639_language_codes#cite_note-3" xlink:type="simple">[note 1]</text:a></text:p>
          </table:table-cell>
          <table:table-cell table:style-name="ce1" office:value-type="string" calcext:value-type="string" table:number-columns-spanned="1" table:number-rows-spanned="2">
            <text:p>Notes</text:p>
          </table:table-cell>
          <table:table-cell table:style-name="Default" table:number-columns-repeated="2"/>
          <table:table-cell table:number-columns-repeated="3"/>
        </table:table-row>
        <table:table-row table:style-name="ro1">
          <table:covered-table-cell table:number-columns-repeated="2" table:style-name="Default"/>
          <table:table-cell table:style-name="ce1" office:value-type="string" calcext:value-type="string">
            <text:p>T</text:p>
          </table:table-cell>
          <table:table-cell table:style-name="ce1" office:value-type="string" calcext:value-type="string">
            <text:p>B</text:p>
          </table:table-cell>
          <table:covered-table-cell table:number-columns-repeated="6" table:style-name="Default"/>
          <table:table-cell table:style-name="Default" table:number-columns-repeated="2"/>
          <table:table-cell/>
          <table:table-cell table:style-name="ce7" office:value-type="string" calcext:value-type="string">
            <text:p>"</text:p>
          </table:table-cell>
          <table:table-cell/>
        </table:table-row>
        <table:table-row table:style-name="ro1">
          <table:table-cell office:value-type="string" calcext:value-type="string">
            <text:p><text:a xlink:href="https://en.wikipedia.org/wiki/Abkhazian_language" xlink:type="simple">Abkhazian</text:a></text:p>
          </table:table-cell>
          <table:table-cell office:value-type="string" calcext:value-type="string">
            <text:p><text:a xlink:href="https://www.loc.gov/standards/iso639-2/php/langcodes-keyword.php?SearchType=iso_639_1&amp;SearchTerm=ab" xlink:type="simple">ab</text:a></text:p>
          </table:table-cell>
          <table:table-cell office:value-type="string" calcext:value-type="string" table:number-columns-spanned="2" table:number-rows-spanned="1">
            <text:p>abk</text:p>
          </table:table-cell>
          <table:covered-table-cell/>
          <table:table-cell office:value-type="string" calcext:value-type="string">
            <text:p>abk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Аҧсуа; Apsua; აფსუა</text:p>
          </table:table-cell>
          <table:table-cell table:style-name="ce2" office:value-type="string" calcext:value-type="string">
            <text:p>Abkhaz</text:p>
          </table:table-cell>
          <table:table-cell office:value-type="string" calcext:value-type="string">
            <text:p/>
          </table:table-cell>
          <table:table-cell table:formula="of:=TRIM(IF(ISNUMBER(FIND(&quot;(&quot;; [.H3])); LEFT([.H3]; FIND(&quot;(&quot;; [.H3])-1); [.H3]))" office:value-type="string" office:string-value="Аҧсуа; Apsua; აფსუა" calcext:value-type="string">
            <text:p>Аҧсуа; Apsua; აფსუა</text:p>
          </table:table-cell>
          <table:table-cell table:formula="of:=IF(ISNUMBER(FIND(&quot;;&quot;; [.K3])); LEFT([.K3]; FIND(&quot;;&quot;; [.K3])-1); [.K3])" office:value-type="string" office:string-value="Аҧсуа" calcext:value-type="string">
            <text:p>Аҧсуа</text:p>
          </table:table-cell>
          <table:table-cell table:formula="of:=COM.MICROSOFT.CONCAT(&quot;&lt;string name='lang_&quot;; [.B3]; &quot;' translatable='false'&gt;&quot;; [.L3]; &quot;&lt;/string&gt;&quot;)" office:value-type="string" office:string-value="&lt;string name='lang_ab' translatable='false'&gt;Аҧсуа&lt;/string&gt;" calcext:value-type="string">
            <text:p>&lt;string name='lang_ab' translatable='false'&gt;Аҧсуа&lt;/string&gt;</text:p>
          </table:table-cell>
          <table:table-cell table:formula="of:=COM.MICROSOFT.CONCAT([.$N$2];[.B3]; [.$N$2]; &quot; to Res.string.lang_&quot;; [.B3]; &quot;,&quot;)" office:value-type="string" office:string-value="&quot;ab&quot; to Res.string.lang_ab," calcext:value-type="string">
            <text:p>"ab" to Res.string.lang_ab,</text:p>
          </table:table-cell>
          <table:table-cell table:formula="of:=COM.MICROSOFT.CONCAT(&quot;import world.respect.shared.generated.resources.lang_&quot;; [.B3])" office:value-type="string" office:string-value="import world.respect.shared.generated.resources.lang_ab" calcext:value-type="string">
            <text:p>import world.respect.shared.generated.resources.lang_ab</text:p>
          </table:table-cell>
        </table:table-row>
        <table:table-row table:style-name="ro1">
          <table:table-cell office:value-type="string" calcext:value-type="string">
            <text:p><text:a xlink:href="https://en.wikipedia.org/wiki/Afar_language" xlink:type="simple">Afar</text:a></text:p>
          </table:table-cell>
          <table:table-cell office:value-type="string" calcext:value-type="string">
            <text:p><text:a xlink:href="https://www.loc.gov/standards/iso639-2/php/langcodes-keyword.php?SearchType=iso_639_1&amp;SearchTerm=aa" xlink:type="simple">aa</text:a></text:p>
          </table:table-cell>
          <table:table-cell office:value-type="string" calcext:value-type="string" table:number-columns-spanned="2" table:number-rows-spanned="1">
            <text:p>aar</text:p>
          </table:table-cell>
          <table:covered-table-cell/>
          <table:table-cell office:value-type="string" calcext:value-type="string">
            <text:p>aa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Qafar a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4])); LEFT([.H4]; FIND(&quot;(&quot;; [.H4])-1); [.H4]))" office:value-type="string" office:string-value="Qafar af" calcext:value-type="string">
            <text:p>Qafar af</text:p>
          </table:table-cell>
          <table:table-cell table:formula="of:=IF(ISNUMBER(FIND(&quot;;&quot;; [.K4])); LEFT([.K4]; FIND(&quot;;&quot;; [.K4])-1); [.K4])" office:value-type="string" office:string-value="Qafar af" calcext:value-type="string">
            <text:p>Qafar af</text:p>
          </table:table-cell>
          <table:table-cell table:formula="of:=COM.MICROSOFT.CONCAT(&quot;&lt;string name='lang_&quot;; [.B4]; &quot;' translatable='false'&gt;&quot;; [.L4]; &quot;&lt;/string&gt;&quot;)" office:value-type="string" office:string-value="&lt;string name='lang_aa' translatable='false'&gt;Qafar af&lt;/string&gt;" calcext:value-type="string">
            <text:p>&lt;string name='lang_aa' translatable='false'&gt;Qafar af&lt;/string&gt;</text:p>
          </table:table-cell>
          <table:table-cell table:formula="of:=COM.MICROSOFT.CONCAT([.$N$2];[.B4]; [.$N$2]; &quot; to Res.string.lang_&quot;; [.B4]; &quot;,&quot;)" office:value-type="string" office:string-value="&quot;aa&quot; to Res.string.lang_aa," calcext:value-type="string">
            <text:p>"aa" to Res.string.lang_aa,</text:p>
          </table:table-cell>
          <table:table-cell table:formula="of:=COM.MICROSOFT.CONCAT(&quot;import world.respect.shared.generated.resources.lang_&quot;; [.B4])" office:value-type="string" office:string-value="import world.respect.shared.generated.resources.lang_aa" calcext:value-type="string">
            <text:p>import world.respect.shared.generated.resources.lang_aa</text:p>
          </table:table-cell>
        </table:table-row>
        <table:table-row table:style-name="ro1">
          <table:table-cell office:value-type="string" calcext:value-type="string">
            <text:p><text:a xlink:href="https://en.wikipedia.org/wiki/Afrikaans_language" xlink:type="simple">Afrikaans</text:a></text:p>
          </table:table-cell>
          <table:table-cell office:value-type="string" calcext:value-type="string">
            <text:p><text:a xlink:href="https://www.loc.gov/standards/iso639-2/php/langcodes-keyword.php?SearchType=iso_639_1&amp;SearchTerm=af" xlink:type="simple">af</text:a></text:p>
          </table:table-cell>
          <table:table-cell office:value-type="string" calcext:value-type="string" table:number-columns-spanned="2" table:number-rows-spanned="1">
            <text:p>afr</text:p>
          </table:table-cell>
          <table:covered-table-cell/>
          <table:table-cell office:value-type="string" calcext:value-type="string">
            <text:p>af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Afrikaans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5])); LEFT([.H5]; FIND(&quot;(&quot;; [.H5])-1); [.H5]))" office:value-type="string" office:string-value="Afrikaans" calcext:value-type="string">
            <text:p>Afrikaans</text:p>
          </table:table-cell>
          <table:table-cell table:formula="of:=IF(ISNUMBER(FIND(&quot;;&quot;; [.K5])); LEFT([.K5]; FIND(&quot;;&quot;; [.K5])-1); [.K5])" office:value-type="string" office:string-value="Afrikaans" calcext:value-type="string">
            <text:p>Afrikaans</text:p>
          </table:table-cell>
          <table:table-cell table:formula="of:=COM.MICROSOFT.CONCAT(&quot;&lt;string name='lang_&quot;; [.B5]; &quot;' translatable='false'&gt;&quot;; [.L5]; &quot;&lt;/string&gt;&quot;)" office:value-type="string" office:string-value="&lt;string name='lang_af' translatable='false'&gt;Afrikaans&lt;/string&gt;" calcext:value-type="string">
            <text:p>&lt;string name='lang_af' translatable='false'&gt;Afrikaans&lt;/string&gt;</text:p>
          </table:table-cell>
          <table:table-cell table:formula="of:=COM.MICROSOFT.CONCAT([.$N$2];[.B5]; [.$N$2]; &quot; to Res.string.lang_&quot;; [.B5]; &quot;,&quot;)" office:value-type="string" office:string-value="&quot;af&quot; to Res.string.lang_af," calcext:value-type="string">
            <text:p>"af" to Res.string.lang_af,</text:p>
          </table:table-cell>
          <table:table-cell table:formula="of:=COM.MICROSOFT.CONCAT(&quot;import world.respect.shared.generated.resources.lang_&quot;; [.B5])" office:value-type="string" office:string-value="import world.respect.shared.generated.resources.lang_af" calcext:value-type="string">
            <text:p>import world.respect.shared.generated.resources.lang_af</text:p>
          </table:table-cell>
        </table:table-row>
        <table:table-row table:style-name="ro2">
          <table:table-cell office:value-type="string" calcext:value-type="string">
            <text:p><text:a xlink:href="https://en.wikipedia.org/wiki/Akan_language" xlink:type="simple">Akan</text:a></text:p>
          </table:table-cell>
          <table:table-cell office:value-type="string" calcext:value-type="string">
            <text:p><text:a xlink:href="https://www.loc.gov/standards/iso639-2/php/langcodes-keyword.php?SearchType=iso_639_1&amp;SearchTerm=ak" xlink:type="simple">ak</text:a></text:p>
          </table:table-cell>
          <table:table-cell office:value-type="string" calcext:value-type="string" table:number-columns-spanned="2" table:number-rows-spanned="1">
            <text:p>aka</text:p>
          </table:table-cell>
          <table:covered-table-cell/>
          <table:table-cell office:value-type="string" calcext:value-type="string">
            <text:p>aka + <text:a xlink:href="https://en.wikipedia.org/wiki/ISO_639_macrolanguage#aka" xlink:type="simple">2</text:a></text:p>
          </table:table-cell>
          <table:table-cell office:value-type="string" calcext:value-type="string">
            <text:p><text:a xlink:href="https://en.wikipedia.org/wiki/Macrolanguage" xlink:type="simple">Macrolanguage</text:a>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Ákán</text:p>
          </table:table-cell>
          <table:table-cell office:value-type="string" calcext:value-type="string">
            <text:p/>
          </table:table-cell>
          <table:table-cell table:style-name="ce2" office:value-type="string" calcext:value-type="string">
            <text:p><text:a xlink:href="https://en.wikipedia.org/wiki/Twi_language" xlink:type="simple">Twi</text:a> is tw/twi, <text:a xlink:href="https://en.wikipedia.org/wiki/Fante_dialect" xlink:type="simple">Fanti</text:a> is fat</text:p>
          </table:table-cell>
          <table:table-cell table:formula="of:=TRIM(IF(ISNUMBER(FIND(&quot;(&quot;; [.H6])); LEFT([.H6]; FIND(&quot;(&quot;; [.H6])-1); [.H6]))" office:value-type="string" office:string-value="Ákán" calcext:value-type="string">
            <text:p>Ákán</text:p>
          </table:table-cell>
          <table:table-cell table:formula="of:=IF(ISNUMBER(FIND(&quot;;&quot;; [.K6])); LEFT([.K6]; FIND(&quot;;&quot;; [.K6])-1); [.K6])" office:value-type="string" office:string-value="Ákán" calcext:value-type="string">
            <text:p>Ákán</text:p>
          </table:table-cell>
          <table:table-cell table:formula="of:=COM.MICROSOFT.CONCAT(&quot;&lt;string name='lang_&quot;; [.B6]; &quot;' translatable='false'&gt;&quot;; [.L6]; &quot;&lt;/string&gt;&quot;)" office:value-type="string" office:string-value="&lt;string name='lang_ak' translatable='false'&gt;Ákán&lt;/string&gt;" calcext:value-type="string">
            <text:p>&lt;string name='lang_ak' translatable='false'&gt;Ákán&lt;/string&gt;</text:p>
          </table:table-cell>
          <table:table-cell table:formula="of:=COM.MICROSOFT.CONCAT([.$N$2];[.B6]; [.$N$2]; &quot; to Res.string.lang_&quot;; [.B6]; &quot;,&quot;)" office:value-type="string" office:string-value="&quot;ak&quot; to Res.string.lang_ak," calcext:value-type="string">
            <text:p>"ak" to Res.string.lang_ak,</text:p>
          </table:table-cell>
          <table:table-cell table:formula="of:=COM.MICROSOFT.CONCAT(&quot;import world.respect.shared.generated.resources.lang_&quot;; [.B6])" office:value-type="string" office:string-value="import world.respect.shared.generated.resources.lang_ak" calcext:value-type="string">
            <text:p>import world.respect.shared.generated.resources.lang_ak</text:p>
          </table:table-cell>
        </table:table-row>
        <table:table-row table:style-name="ro3">
          <table:table-cell office:value-type="string" calcext:value-type="string">
            <text:p><text:a xlink:href="https://en.wikipedia.org/wiki/Albanian_language" xlink:type="simple">Albanian</text:a></text:p>
          </table:table-cell>
          <table:table-cell office:value-type="string" calcext:value-type="string">
            <text:p><text:a xlink:href="https://www.loc.gov/standards/iso639-2/php/langcodes-keyword.php?SearchType=iso_639_1&amp;SearchTerm=sq" xlink:type="simple">sq</text:a></text:p>
          </table:table-cell>
          <table:table-cell office:value-type="string" calcext:value-type="string">
            <text:p>sqi</text:p>
          </table:table-cell>
          <table:table-cell table:style-name="ce3" office:value-type="string" calcext:value-type="string">
            <text:p>alb</text:p>
          </table:table-cell>
          <table:table-cell office:value-type="string" calcext:value-type="string">
            <text:p>sqi + <text:a xlink:href="https://en.wikipedia.org/wiki/ISO_639_macrolanguage#sqi" xlink:type="simple">4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Shqip</text:p>
          </table:table-cell>
          <table:table-cell table:style-name="ce2" office:value-type="string" calcext:value-type="string">
            <text:p>called "Albanian Phylozone" in 639-6</text:p>
          </table:table-cell>
          <table:table-cell office:value-type="string" calcext:value-type="string">
            <text:p/>
          </table:table-cell>
          <table:table-cell table:formula="of:=TRIM(IF(ISNUMBER(FIND(&quot;(&quot;; [.H7])); LEFT([.H7]; FIND(&quot;(&quot;; [.H7])-1); [.H7]))" office:value-type="string" office:string-value="Shqip" calcext:value-type="string">
            <text:p>Shqip</text:p>
          </table:table-cell>
          <table:table-cell table:formula="of:=IF(ISNUMBER(FIND(&quot;;&quot;; [.K7])); LEFT([.K7]; FIND(&quot;;&quot;; [.K7])-1); [.K7])" office:value-type="string" office:string-value="Shqip" calcext:value-type="string">
            <text:p>Shqip</text:p>
          </table:table-cell>
          <table:table-cell table:formula="of:=COM.MICROSOFT.CONCAT(&quot;&lt;string name='lang_&quot;; [.B7]; &quot;' translatable='false'&gt;&quot;; [.L7]; &quot;&lt;/string&gt;&quot;)" office:value-type="string" office:string-value="&lt;string name='lang_sq' translatable='false'&gt;Shqip&lt;/string&gt;" calcext:value-type="string">
            <text:p>&lt;string name='lang_sq' translatable='false'&gt;Shqip&lt;/string&gt;</text:p>
          </table:table-cell>
          <table:table-cell table:formula="of:=COM.MICROSOFT.CONCAT([.$N$2];[.B7]; [.$N$2]; &quot; to Res.string.lang_&quot;; [.B7]; &quot;,&quot;)" office:value-type="string" office:string-value="&quot;sq&quot; to Res.string.lang_sq," calcext:value-type="string">
            <text:p>"sq" to Res.string.lang_sq,</text:p>
          </table:table-cell>
          <table:table-cell table:formula="of:=COM.MICROSOFT.CONCAT(&quot;import world.respect.shared.generated.resources.lang_&quot;; [.B7])" office:value-type="string" office:string-value="import world.respect.shared.generated.resources.lang_sq" calcext:value-type="string">
            <text:p>import world.respect.shared.generated.resources.lang_sq</text:p>
          </table:table-cell>
        </table:table-row>
        <table:table-row table:style-name="ro4">
          <table:table-cell office:value-type="string" calcext:value-type="string">
            <text:p><text:a xlink:href="https://en.wikipedia.org/wiki/Amharic_language" xlink:type="simple">Amharic</text:a></text:p>
          </table:table-cell>
          <table:table-cell office:value-type="string" calcext:value-type="string">
            <text:p><text:a xlink:href="https://www.loc.gov/standards/iso639-2/php/langcodes-keyword.php?SearchType=iso_639_1&amp;SearchTerm=am" xlink:type="simple">am</text:a></text:p>
          </table:table-cell>
          <table:table-cell office:value-type="string" calcext:value-type="string" table:number-columns-spanned="2" table:number-rows-spanned="1">
            <text:p>amh</text:p>
          </table:table-cell>
          <table:covered-table-cell/>
          <table:table-cell office:value-type="string" calcext:value-type="string">
            <text:p>amh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አማርኛ (Amarəñña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8])); LEFT([.H8]; FIND(&quot;(&quot;; [.H8])-1); [.H8]))" office:value-type="string" office:string-value="አማርኛ" calcext:value-type="string">
            <text:p>አማርኛ</text:p>
          </table:table-cell>
          <table:table-cell table:formula="of:=IF(ISNUMBER(FIND(&quot;;&quot;; [.K8])); LEFT([.K8]; FIND(&quot;;&quot;; [.K8])-1); [.K8])" office:value-type="string" office:string-value="አማርኛ" calcext:value-type="string">
            <text:p>አማርኛ</text:p>
          </table:table-cell>
          <table:table-cell table:formula="of:=COM.MICROSOFT.CONCAT(&quot;&lt;string name='lang_&quot;; [.B8]; &quot;' translatable='false'&gt;&quot;; [.L8]; &quot;&lt;/string&gt;&quot;)" office:value-type="string" office:string-value="&lt;string name='lang_am' translatable='false'&gt;አማርኛ&lt;/string&gt;" calcext:value-type="string">
            <text:p>&lt;string name='lang_am' translatable='false'&gt;አማርኛ&lt;/string&gt;</text:p>
          </table:table-cell>
          <table:table-cell table:formula="of:=COM.MICROSOFT.CONCAT([.$N$2];[.B8]; [.$N$2]; &quot; to Res.string.lang_&quot;; [.B8]; &quot;,&quot;)" office:value-type="string" office:string-value="&quot;am&quot; to Res.string.lang_am," calcext:value-type="string">
            <text:p>"am" to Res.string.lang_am,</text:p>
          </table:table-cell>
          <table:table-cell table:formula="of:=COM.MICROSOFT.CONCAT(&quot;import world.respect.shared.generated.resources.lang_&quot;; [.B8])" office:value-type="string" office:string-value="import world.respect.shared.generated.resources.lang_am" calcext:value-type="string">
            <text:p>import world.respect.shared.generated.resources.lang_am</text:p>
          </table:table-cell>
        </table:table-row>
        <table:table-row table:style-name="ro4">
          <table:table-cell office:value-type="string" calcext:value-type="string">
            <text:p><text:a xlink:href="https://en.wikipedia.org/wiki/Arabic_language" xlink:type="simple">Arabic</text:a></text:p>
          </table:table-cell>
          <table:table-cell office:value-type="string" calcext:value-type="string">
            <text:p><text:a xlink:href="https://www.loc.gov/standards/iso639-2/php/langcodes-keyword.php?SearchType=iso_639_1&amp;SearchTerm=ar" xlink:type="simple">ar</text:a></text:p>
          </table:table-cell>
          <table:table-cell office:value-type="string" calcext:value-type="string" table:number-columns-spanned="2" table:number-rows-spanned="1">
            <text:p>ara</text:p>
          </table:table-cell>
          <table:covered-table-cell/>
          <table:table-cell office:value-type="string" calcext:value-type="string">
            <text:p>ara + <text:a xlink:href="https://en.wikipedia.org/wiki/ISO_639_macrolanguage#ara" xlink:type="simple">28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اَلْعَرَبِيَّةُ (al-ʿarabiyyah)</text:p>
          </table:table-cell>
          <table:table-cell office:value-type="string" calcext:value-type="string">
            <text:p/>
          </table:table-cell>
          <table:table-cell table:style-name="ce2" office:value-type="string" calcext:value-type="string">
            <text:p><text:a xlink:href="https://en.wikipedia.org/wiki/Standard_Arabic" xlink:type="simple">Standard Arabic</text:a> is arb</text:p>
          </table:table-cell>
          <table:table-cell table:formula="of:=TRIM(IF(ISNUMBER(FIND(&quot;(&quot;; [.H9])); LEFT([.H9]; FIND(&quot;(&quot;; [.H9])-1); [.H9]))" office:value-type="string" office:string-value="اَلْعَرَبِيَّةُ" calcext:value-type="string">
            <text:p>اَلْعَرَبِيَّةُ</text:p>
          </table:table-cell>
          <table:table-cell table:formula="of:=IF(ISNUMBER(FIND(&quot;;&quot;; [.K9])); LEFT([.K9]; FIND(&quot;;&quot;; [.K9])-1); [.K9])" office:value-type="string" office:string-value="اَلْعَرَبِيَّةُ" calcext:value-type="string">
            <text:p>اَلْعَرَبِيَّةُ</text:p>
          </table:table-cell>
          <table:table-cell table:formula="of:=COM.MICROSOFT.CONCAT(&quot;&lt;string name='lang_&quot;; [.B9]; &quot;' translatable='false'&gt;&quot;; [.L9]; &quot;&lt;/string&gt;&quot;)" office:value-type="string" office:string-value="&lt;string name='lang_ar' translatable='false'&gt;اَلْعَرَبِيَّةُ&lt;/string&gt;" calcext:value-type="string">
            <text:p>&lt;string name='lang_ar' translatable='false'&gt;اَلْعَرَبِيَّةُ&lt;/string&gt;</text:p>
          </table:table-cell>
          <table:table-cell table:formula="of:=COM.MICROSOFT.CONCAT([.$N$2];[.B9]; [.$N$2]; &quot; to Res.string.lang_&quot;; [.B9]; &quot;,&quot;)" office:value-type="string" office:string-value="&quot;ar&quot; to Res.string.lang_ar," calcext:value-type="string">
            <text:p>"ar" to Res.string.lang_ar,</text:p>
          </table:table-cell>
          <table:table-cell table:formula="of:=COM.MICROSOFT.CONCAT(&quot;import world.respect.shared.generated.resources.lang_&quot;; [.B9])" office:value-type="string" office:string-value="import world.respect.shared.generated.resources.lang_ar" calcext:value-type="string">
            <text:p>import world.respect.shared.generated.resources.lang_ar</text:p>
          </table:table-cell>
        </table:table-row>
        <table:table-row table:style-name="ro1">
          <table:table-cell office:value-type="string" calcext:value-type="string">
            <text:p><text:a xlink:href="https://en.wikipedia.org/wiki/Aragonese_language" xlink:type="simple">Aragonese</text:a></text:p>
          </table:table-cell>
          <table:table-cell office:value-type="string" calcext:value-type="string">
            <text:p><text:a xlink:href="https://www.loc.gov/standards/iso639-2/php/langcodes-keyword.php?SearchType=iso_639_1&amp;SearchTerm=an" xlink:type="simple">an</text:a></text:p>
          </table:table-cell>
          <table:table-cell office:value-type="string" calcext:value-type="string" table:number-columns-spanned="2" table:number-rows-spanned="1">
            <text:p>arg</text:p>
          </table:table-cell>
          <table:covered-table-cell/>
          <table:table-cell office:value-type="string" calcext:value-type="string">
            <text:p>arg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Aragonés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0])); LEFT([.H10]; FIND(&quot;(&quot;; [.H10])-1); [.H10]))" office:value-type="string" office:string-value="Aragonés" calcext:value-type="string">
            <text:p>Aragonés</text:p>
          </table:table-cell>
          <table:table-cell table:formula="of:=IF(ISNUMBER(FIND(&quot;;&quot;; [.K10])); LEFT([.K10]; FIND(&quot;;&quot;; [.K10])-1); [.K10])" office:value-type="string" office:string-value="Aragonés" calcext:value-type="string">
            <text:p>Aragonés</text:p>
          </table:table-cell>
          <table:table-cell table:formula="of:=COM.MICROSOFT.CONCAT(&quot;&lt;string name='lang_&quot;; [.B10]; &quot;' translatable='false'&gt;&quot;; [.L10]; &quot;&lt;/string&gt;&quot;)" office:value-type="string" office:string-value="&lt;string name='lang_an' translatable='false'&gt;Aragonés&lt;/string&gt;" calcext:value-type="string">
            <text:p>&lt;string name='lang_an' translatable='false'&gt;Aragonés&lt;/string&gt;</text:p>
          </table:table-cell>
          <table:table-cell table:formula="of:=COM.MICROSOFT.CONCAT([.$N$2];[.B10]; [.$N$2]; &quot; to Res.string.lang_&quot;; [.B10]; &quot;,&quot;)" office:value-type="string" office:string-value="&quot;an&quot; to Res.string.lang_an," calcext:value-type="string">
            <text:p>"an" to Res.string.lang_an,</text:p>
          </table:table-cell>
          <table:table-cell table:formula="of:=COM.MICROSOFT.CONCAT(&quot;import world.respect.shared.generated.resources.lang_&quot;; [.B10])" office:value-type="string" office:string-value="import world.respect.shared.generated.resources.lang_an" calcext:value-type="string">
            <text:p>import world.respect.shared.generated.resources.lang_an</text:p>
          </table:table-cell>
        </table:table-row>
        <table:table-row table:style-name="ro5">
          <table:table-cell office:value-type="string" calcext:value-type="string">
            <text:p><text:a xlink:href="https://en.wikipedia.org/wiki/Armenian_language" xlink:type="simple">Armenian</text:a></text:p>
          </table:table-cell>
          <table:table-cell office:value-type="string" calcext:value-type="string">
            <text:p><text:a xlink:href="https://www.loc.gov/standards/iso639-2/php/langcodes-keyword.php?SearchType=iso_639_1&amp;SearchTerm=hy" xlink:type="simple">hy</text:a></text:p>
          </table:table-cell>
          <table:table-cell office:value-type="string" calcext:value-type="string">
            <text:p>hye</text:p>
          </table:table-cell>
          <table:table-cell table:style-name="ce3" office:value-type="string" calcext:value-type="string">
            <text:p>arm</text:p>
          </table:table-cell>
          <table:table-cell office:value-type="string" calcext:value-type="string">
            <text:p>hy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Հայերեն (Hayeren)</text:p>
          </table:table-cell>
          <table:table-cell/>
          <table:table-cell table:style-name="ce2" office:value-type="string" calcext:value-type="string">
            <text:p>ISO 639-3 code hye is for <text:a xlink:href="https://en.wikipedia.org/wiki/Eastern_Armenian" xlink:type="simple">Eastern Armenian</text:a>, hyw is for <text:a xlink:href="https://en.wikipedia.org/wiki/Western_Armenian" xlink:type="simple">Western Armenian</text:a>, and xcl is for <text:a xlink:href="https://en.wikipedia.org/wiki/Classical_Armenian" xlink:type="simple">Classical Armenian</text:a></text:p>
          </table:table-cell>
          <table:table-cell table:formula="of:=TRIM(IF(ISNUMBER(FIND(&quot;(&quot;; [.H11])); LEFT([.H11]; FIND(&quot;(&quot;; [.H11])-1); [.H11]))" office:value-type="string" office:string-value="Հայերեն" calcext:value-type="string">
            <text:p>Հայերեն</text:p>
          </table:table-cell>
          <table:table-cell table:formula="of:=IF(ISNUMBER(FIND(&quot;;&quot;; [.K11])); LEFT([.K11]; FIND(&quot;;&quot;; [.K11])-1); [.K11])" office:value-type="string" office:string-value="Հայերեն" calcext:value-type="string">
            <text:p>Հայերեն</text:p>
          </table:table-cell>
          <table:table-cell table:formula="of:=COM.MICROSOFT.CONCAT(&quot;&lt;string name='lang_&quot;; [.B11]; &quot;' translatable='false'&gt;&quot;; [.L11]; &quot;&lt;/string&gt;&quot;)" office:value-type="string" office:string-value="&lt;string name='lang_hy' translatable='false'&gt;Հայերեն&lt;/string&gt;" calcext:value-type="string">
            <text:p>&lt;string name='lang_hy' translatable='false'&gt;Հայերեն&lt;/string&gt;</text:p>
          </table:table-cell>
          <table:table-cell table:formula="of:=COM.MICROSOFT.CONCAT([.$N$2];[.B11]; [.$N$2]; &quot; to Res.string.lang_&quot;; [.B11]; &quot;,&quot;)" office:value-type="string" office:string-value="&quot;hy&quot; to Res.string.lang_hy," calcext:value-type="string">
            <text:p>"hy" to Res.string.lang_hy,</text:p>
          </table:table-cell>
          <table:table-cell table:formula="of:=COM.MICROSOFT.CONCAT(&quot;import world.respect.shared.generated.resources.lang_&quot;; [.B11])" office:value-type="string" office:string-value="import world.respect.shared.generated.resources.lang_hy" calcext:value-type="string">
            <text:p>import world.respect.shared.generated.resources.lang_hy</text:p>
          </table:table-cell>
        </table:table-row>
        <table:table-row table:style-name="ro6">
          <table:table-cell office:value-type="string" calcext:value-type="string">
            <text:p><text:a xlink:href="https://en.wikipedia.org/wiki/Assamese_language" xlink:type="simple">Assamese</text:a></text:p>
          </table:table-cell>
          <table:table-cell office:value-type="string" calcext:value-type="string">
            <text:p><text:a xlink:href="https://www.loc.gov/standards/iso639-2/php/langcodes-keyword.php?SearchType=iso_639_1&amp;SearchTerm=as" xlink:type="simple">as</text:a></text:p>
          </table:table-cell>
          <table:table-cell office:value-type="string" calcext:value-type="string" table:number-columns-spanned="2" table:number-rows-spanned="1">
            <text:p>asm</text:p>
          </table:table-cell>
          <table:covered-table-cell/>
          <table:table-cell office:value-type="string" calcext:value-type="string">
            <text:p>asm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অসমীয়া (Ôxômiya)</text:p>
          </table:table-cell>
          <table:table-cell table:style-name="ce2" office:value-type="string" calcext:value-type="string">
            <text:p>Asamiya</text:p>
          </table:table-cell>
          <table:table-cell office:value-type="string" calcext:value-type="string">
            <text:p/>
          </table:table-cell>
          <table:table-cell table:formula="of:=TRIM(IF(ISNUMBER(FIND(&quot;(&quot;; [.H12])); LEFT([.H12]; FIND(&quot;(&quot;; [.H12])-1); [.H12]))" office:value-type="string" office:string-value="অসমীয়া" calcext:value-type="string">
            <text:p>অসমীয়া</text:p>
          </table:table-cell>
          <table:table-cell table:formula="of:=IF(ISNUMBER(FIND(&quot;;&quot;; [.K12])); LEFT([.K12]; FIND(&quot;;&quot;; [.K12])-1); [.K12])" office:value-type="string" office:string-value="অসমীয়া" calcext:value-type="string">
            <text:p>অসমীয়া</text:p>
          </table:table-cell>
          <table:table-cell table:formula="of:=COM.MICROSOFT.CONCAT(&quot;&lt;string name='lang_&quot;; [.B12]; &quot;' translatable='false'&gt;&quot;; [.L12]; &quot;&lt;/string&gt;&quot;)" office:value-type="string" office:string-value="&lt;string name='lang_as' translatable='false'&gt;অসমীয়া&lt;/string&gt;" calcext:value-type="string">
            <text:p>&lt;string name='lang_as' translatable='false'&gt;অসমীয়া&lt;/string&gt;</text:p>
          </table:table-cell>
          <table:table-cell table:formula="of:=COM.MICROSOFT.CONCAT([.$N$2];[.B12]; [.$N$2]; &quot; to Res.string.lang_&quot;; [.B12]; &quot;,&quot;)" office:value-type="string" office:string-value="&quot;as&quot; to Res.string.lang_as," calcext:value-type="string">
            <text:p>"as" to Res.string.lang_as,</text:p>
          </table:table-cell>
          <table:table-cell table:formula="of:=COM.MICROSOFT.CONCAT(&quot;import world.respect.shared.generated.resources.lang_&quot;; [.B12])" office:value-type="string" office:string-value="import world.respect.shared.generated.resources.lang_as" calcext:value-type="string">
            <text:p>import world.respect.shared.generated.resources.lang_as</text:p>
          </table:table-cell>
        </table:table-row>
        <table:table-row table:style-name="ro6">
          <table:table-cell office:value-type="string" calcext:value-type="string">
            <text:p><text:a xlink:href="https://en.wikipedia.org/wiki/Avar_language" xlink:type="simple">Avaric</text:a></text:p>
          </table:table-cell>
          <table:table-cell office:value-type="string" calcext:value-type="string">
            <text:p><text:a xlink:href="https://www.loc.gov/standards/iso639-2/php/langcodes-keyword.php?SearchType=iso_639_1&amp;SearchTerm=av" xlink:type="simple">av</text:a></text:p>
          </table:table-cell>
          <table:table-cell office:value-type="string" calcext:value-type="string" table:number-columns-spanned="2" table:number-rows-spanned="1">
            <text:p>ava</text:p>
          </table:table-cell>
          <table:covered-table-cell/>
          <table:table-cell office:value-type="string" calcext:value-type="string">
            <text:p>av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Авар мацӏ; اوار ماض (Avar maz)</text:p>
          </table:table-cell>
          <table:table-cell table:style-name="ce2" office:value-type="string" calcext:value-type="string">
            <text:p>Avar</text:p>
          </table:table-cell>
          <table:table-cell office:value-type="string" calcext:value-type="string">
            <text:p/>
          </table:table-cell>
          <table:table-cell table:formula="of:=TRIM(IF(ISNUMBER(FIND(&quot;(&quot;; [.H13])); LEFT([.H13]; FIND(&quot;(&quot;; [.H13])-1); [.H13]))" office:value-type="string" office:string-value="Авар мацӏ; اوار ماض" calcext:value-type="string">
            <text:p>Авар мацӏ; اوار ماض</text:p>
          </table:table-cell>
          <table:table-cell table:formula="of:=IF(ISNUMBER(FIND(&quot;;&quot;; [.K13])); LEFT([.K13]; FIND(&quot;;&quot;; [.K13])-1); [.K13])" office:value-type="string" office:string-value="Авар мацӏ" calcext:value-type="string">
            <text:p>Авар мацӏ</text:p>
          </table:table-cell>
          <table:table-cell table:formula="of:=COM.MICROSOFT.CONCAT(&quot;&lt;string name='lang_&quot;; [.B13]; &quot;' translatable='false'&gt;&quot;; [.L13]; &quot;&lt;/string&gt;&quot;)" office:value-type="string" office:string-value="&lt;string name='lang_av' translatable='false'&gt;Авар мацӏ&lt;/string&gt;" calcext:value-type="string">
            <text:p>&lt;string name='lang_av' translatable='false'&gt;Авар мацӏ&lt;/string&gt;</text:p>
          </table:table-cell>
          <table:table-cell table:formula="of:=COM.MICROSOFT.CONCAT([.$N$2];[.B13]; [.$N$2]; &quot; to Res.string.lang_&quot;; [.B13]; &quot;,&quot;)" office:value-type="string" office:string-value="&quot;av&quot; to Res.string.lang_av," calcext:value-type="string">
            <text:p>"av" to Res.string.lang_av,</text:p>
          </table:table-cell>
          <table:table-cell table:formula="of:=COM.MICROSOFT.CONCAT(&quot;import world.respect.shared.generated.resources.lang_&quot;; [.B13])" office:value-type="string" office:string-value="import world.respect.shared.generated.resources.lang_av" calcext:value-type="string">
            <text:p>import world.respect.shared.generated.resources.lang_av</text:p>
          </table:table-cell>
        </table:table-row>
        <table:table-row table:style-name="ro2">
          <table:table-cell office:value-type="string" calcext:value-type="string">
            <text:p><text:a xlink:href="https://en.wikipedia.org/wiki/Avestan_language" xlink:type="simple">Avestan</text:a></text:p>
          </table:table-cell>
          <table:table-cell office:value-type="string" calcext:value-type="string">
            <text:p><text:a xlink:href="https://www.loc.gov/standards/iso639-2/php/langcodes-keyword.php?SearchType=iso_639_1&amp;SearchTerm=ae" xlink:type="simple">ae</text:a></text:p>
          </table:table-cell>
          <table:table-cell office:value-type="string" calcext:value-type="string" table:number-columns-spanned="2" table:number-rows-spanned="1">
            <text:p>ave</text:p>
          </table:table-cell>
          <table:covered-table-cell/>
          <table:table-cell office:value-type="string" calcext:value-type="string">
            <text:p>av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Historical</text:p>
          </table:table-cell>
          <table:table-cell table:style-name="ce4" office:value-type="string" calcext:value-type="string">
            <text:p>Upastawakaēna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4])); LEFT([.H14]; FIND(&quot;(&quot;; [.H14])-1); [.H14]))" office:value-type="string" office:string-value="Upastawakaēna" calcext:value-type="string">
            <text:p>Upastawakaēna</text:p>
          </table:table-cell>
          <table:table-cell table:formula="of:=IF(ISNUMBER(FIND(&quot;;&quot;; [.K14])); LEFT([.K14]; FIND(&quot;;&quot;; [.K14])-1); [.K14])" office:value-type="string" office:string-value="Upastawakaēna" calcext:value-type="string">
            <text:p>Upastawakaēna</text:p>
          </table:table-cell>
          <table:table-cell table:formula="of:=COM.MICROSOFT.CONCAT(&quot;&lt;string name='lang_&quot;; [.B14]; &quot;' translatable='false'&gt;&quot;; [.L14]; &quot;&lt;/string&gt;&quot;)" office:value-type="string" office:string-value="&lt;string name='lang_ae' translatable='false'&gt;Upastawakaēna&lt;/string&gt;" calcext:value-type="string">
            <text:p>&lt;string name='lang_ae' translatable='false'&gt;Upastawakaēna&lt;/string&gt;</text:p>
          </table:table-cell>
          <table:table-cell table:formula="of:=COM.MICROSOFT.CONCAT([.$N$2];[.B14]; [.$N$2]; &quot; to Res.string.lang_&quot;; [.B14]; &quot;,&quot;)" office:value-type="string" office:string-value="&quot;ae&quot; to Res.string.lang_ae," calcext:value-type="string">
            <text:p>"ae" to Res.string.lang_ae,</text:p>
          </table:table-cell>
          <table:table-cell table:formula="of:=COM.MICROSOFT.CONCAT(&quot;import world.respect.shared.generated.resources.lang_&quot;; [.B14])" office:value-type="string" office:string-value="import world.respect.shared.generated.resources.lang_ae" calcext:value-type="string">
            <text:p>import world.respect.shared.generated.resources.lang_ae</text:p>
          </table:table-cell>
        </table:table-row>
        <table:table-row table:style-name="ro2">
          <table:table-cell office:value-type="string" calcext:value-type="string">
            <text:p><text:a xlink:href="https://en.wikipedia.org/wiki/Aymara_language" xlink:type="simple">Aymara</text:a></text:p>
          </table:table-cell>
          <table:table-cell office:value-type="string" calcext:value-type="string">
            <text:p><text:a xlink:href="https://www.loc.gov/standards/iso639-2/php/langcodes-keyword.php?SearchType=iso_639_1&amp;SearchTerm=ay" xlink:type="simple">ay</text:a></text:p>
          </table:table-cell>
          <table:table-cell office:value-type="string" calcext:value-type="string" table:number-columns-spanned="2" table:number-rows-spanned="1">
            <text:p>aym</text:p>
          </table:table-cell>
          <table:covered-table-cell/>
          <table:table-cell office:value-type="string" calcext:value-type="string">
            <text:p>aym + <text:a xlink:href="https://en.wikipedia.org/wiki/ISO_639_macrolanguage#aym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Aymara</text:p>
          </table:table-cell>
          <table:table-cell table:style-name="ce2" office:value-type="string" calcext:value-type="string">
            <text:p>Aymaran</text:p>
          </table:table-cell>
          <table:table-cell office:value-type="string" calcext:value-type="string">
            <text:p/>
          </table:table-cell>
          <table:table-cell table:formula="of:=TRIM(IF(ISNUMBER(FIND(&quot;(&quot;; [.H15])); LEFT([.H15]; FIND(&quot;(&quot;; [.H15])-1); [.H15]))" office:value-type="string" office:string-value="Aymara" calcext:value-type="string">
            <text:p>Aymara</text:p>
          </table:table-cell>
          <table:table-cell table:formula="of:=IF(ISNUMBER(FIND(&quot;;&quot;; [.K15])); LEFT([.K15]; FIND(&quot;;&quot;; [.K15])-1); [.K15])" office:value-type="string" office:string-value="Aymara" calcext:value-type="string">
            <text:p>Aymara</text:p>
          </table:table-cell>
          <table:table-cell table:formula="of:=COM.MICROSOFT.CONCAT(&quot;&lt;string name='lang_&quot;; [.B15]; &quot;' translatable='false'&gt;&quot;; [.L15]; &quot;&lt;/string&gt;&quot;)" office:value-type="string" office:string-value="&lt;string name='lang_ay' translatable='false'&gt;Aymara&lt;/string&gt;" calcext:value-type="string">
            <text:p>&lt;string name='lang_ay' translatable='false'&gt;Aymara&lt;/string&gt;</text:p>
          </table:table-cell>
          <table:table-cell table:formula="of:=COM.MICROSOFT.CONCAT([.$N$2];[.B15]; [.$N$2]; &quot; to Res.string.lang_&quot;; [.B15]; &quot;,&quot;)" office:value-type="string" office:string-value="&quot;ay&quot; to Res.string.lang_ay," calcext:value-type="string">
            <text:p>"ay" to Res.string.lang_ay,</text:p>
          </table:table-cell>
          <table:table-cell table:formula="of:=COM.MICROSOFT.CONCAT(&quot;import world.respect.shared.generated.resources.lang_&quot;; [.B15])" office:value-type="string" office:string-value="import world.respect.shared.generated.resources.lang_ay" calcext:value-type="string">
            <text:p>import world.respect.shared.generated.resources.lang_ay</text:p>
          </table:table-cell>
        </table:table-row>
        <table:table-row table:style-name="ro2">
          <table:table-cell office:value-type="string" calcext:value-type="string">
            <text:p><text:a xlink:href="https://en.wikipedia.org/wiki/Azerbaijani_language" xlink:type="simple">Azerbaijani</text:a></text:p>
          </table:table-cell>
          <table:table-cell office:value-type="string" calcext:value-type="string">
            <text:p><text:a xlink:href="https://www.loc.gov/standards/iso639-2/php/langcodes-keyword.php?SearchType=iso_639_1&amp;SearchTerm=az" xlink:type="simple">az</text:a></text:p>
          </table:table-cell>
          <table:table-cell office:value-type="string" calcext:value-type="string" table:number-columns-spanned="2" table:number-rows-spanned="1">
            <text:p>aze</text:p>
          </table:table-cell>
          <table:covered-table-cell/>
          <table:table-cell office:value-type="string" calcext:value-type="string">
            <text:p>aze + <text:a xlink:href="https://en.wikipedia.org/wiki/ISO_639_macrolanguage#aze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Azərbaycan dili; آذربایجان دیلی; Азәрбајҹан дили</text:p>
          </table:table-cell>
          <table:table-cell table:style-name="ce2" office:value-type="string" calcext:value-type="string">
            <text:p>Azeri</text:p>
          </table:table-cell>
          <table:table-cell office:value-type="string" calcext:value-type="string">
            <text:p/>
          </table:table-cell>
          <table:table-cell table:formula="of:=TRIM(IF(ISNUMBER(FIND(&quot;(&quot;; [.H16])); LEFT([.H16]; FIND(&quot;(&quot;; [.H16])-1); [.H16]))" office:value-type="string" office:string-value="Azərbaycan dili; آذربایجان دیلی; Азәрбајҹан дили" calcext:value-type="string">
            <text:p>Azərbaycan dili; آذربایجان دیلی; Азәрбајҹан дили</text:p>
          </table:table-cell>
          <table:table-cell table:formula="of:=IF(ISNUMBER(FIND(&quot;;&quot;; [.K16])); LEFT([.K16]; FIND(&quot;;&quot;; [.K16])-1); [.K16])" office:value-type="string" office:string-value="Azərbaycan dili" calcext:value-type="string">
            <text:p>Azərbaycan dili</text:p>
          </table:table-cell>
          <table:table-cell table:formula="of:=COM.MICROSOFT.CONCAT(&quot;&lt;string name='lang_&quot;; [.B16]; &quot;' translatable='false'&gt;&quot;; [.L16]; &quot;&lt;/string&gt;&quot;)" office:value-type="string" office:string-value="&lt;string name='lang_az' translatable='false'&gt;Azərbaycan dili&lt;/string&gt;" calcext:value-type="string">
            <text:p>&lt;string name='lang_az' translatable='false'&gt;Azərbaycan dili&lt;/string&gt;</text:p>
          </table:table-cell>
          <table:table-cell table:formula="of:=COM.MICROSOFT.CONCAT([.$N$2];[.B16]; [.$N$2]; &quot; to Res.string.lang_&quot;; [.B16]; &quot;,&quot;)" office:value-type="string" office:string-value="&quot;az&quot; to Res.string.lang_az," calcext:value-type="string">
            <text:p>"az" to Res.string.lang_az,</text:p>
          </table:table-cell>
          <table:table-cell table:formula="of:=COM.MICROSOFT.CONCAT(&quot;import world.respect.shared.generated.resources.lang_&quot;; [.B16])" office:value-type="string" office:string-value="import world.respect.shared.generated.resources.lang_az" calcext:value-type="string">
            <text:p>import world.respect.shared.generated.resources.lang_az</text:p>
          </table:table-cell>
        </table:table-row>
        <table:table-row table:style-name="ro2">
          <table:table-cell office:value-type="string" calcext:value-type="string">
            <text:p><text:a xlink:href="https://en.wikipedia.org/wiki/Bambara_language" xlink:type="simple">Bambara</text:a></text:p>
          </table:table-cell>
          <table:table-cell office:value-type="string" calcext:value-type="string">
            <text:p><text:a xlink:href="https://www.loc.gov/standards/iso639-2/php/langcodes-keyword.php?SearchType=iso_639_1&amp;SearchTerm=bm" xlink:type="simple">bm</text:a></text:p>
          </table:table-cell>
          <table:table-cell office:value-type="string" calcext:value-type="string" table:number-columns-spanned="2" table:number-rows-spanned="1">
            <text:p>bam</text:p>
          </table:table-cell>
          <table:covered-table-cell/>
          <table:table-cell office:value-type="string" calcext:value-type="string">
            <text:p>bam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بَمَنَنكَن;ߓߡߊߣߊ߲ߞߊ߲ (Bamanankan)</text:p>
          </table:table-cell>
          <table:table-cell table:style-name="ce2" office:value-type="string" calcext:value-type="string">
            <text:p>Bamana; Bamanankan</text:p>
          </table:table-cell>
          <table:table-cell office:value-type="string" calcext:value-type="string">
            <text:p/>
          </table:table-cell>
          <table:table-cell table:formula="of:=TRIM(IF(ISNUMBER(FIND(&quot;(&quot;; [.H17])); LEFT([.H17]; FIND(&quot;(&quot;; [.H17])-1); [.H17]))" office:value-type="string" office:string-value="بَمَنَنكَن;ߓߡߊߣߊ߲ߞߊ߲" calcext:value-type="string">
            <text:p>بَمَنَنكَن;ߓߡߊߣߊ߲ߞߊ߲</text:p>
          </table:table-cell>
          <table:table-cell table:formula="of:=IF(ISNUMBER(FIND(&quot;;&quot;; [.K17])); LEFT([.K17]; FIND(&quot;;&quot;; [.K17])-1); [.K17])" office:value-type="string" office:string-value="بَمَنَنكَن" calcext:value-type="string">
            <text:p>بَمَنَنكَن</text:p>
          </table:table-cell>
          <table:table-cell table:formula="of:=COM.MICROSOFT.CONCAT(&quot;&lt;string name='lang_&quot;; [.B17]; &quot;' translatable='false'&gt;&quot;; [.L17]; &quot;&lt;/string&gt;&quot;)" office:value-type="string" office:string-value="&lt;string name='lang_bm' translatable='false'&gt;بَمَنَنكَن&lt;/string&gt;" calcext:value-type="string">
            <text:p>&lt;string name='lang_bm' translatable='false'&gt;بَمَنَنكَن&lt;/string&gt;</text:p>
          </table:table-cell>
          <table:table-cell table:formula="of:=COM.MICROSOFT.CONCAT([.$N$2];[.B17]; [.$N$2]; &quot; to Res.string.lang_&quot;; [.B17]; &quot;,&quot;)" office:value-type="string" office:string-value="&quot;bm&quot; to Res.string.lang_bm," calcext:value-type="string">
            <text:p>"bm" to Res.string.lang_bm,</text:p>
          </table:table-cell>
          <table:table-cell table:formula="of:=COM.MICROSOFT.CONCAT(&quot;import world.respect.shared.generated.resources.lang_&quot;; [.B17])" office:value-type="string" office:string-value="import world.respect.shared.generated.resources.lang_bm" calcext:value-type="string">
            <text:p>import world.respect.shared.generated.resources.lang_bm</text:p>
          </table:table-cell>
        </table:table-row>
        <table:table-row table:style-name="ro1">
          <table:table-cell office:value-type="string" calcext:value-type="string">
            <text:p><text:a xlink:href="https://en.wikipedia.org/wiki/Bashkir_language" xlink:type="simple">Bashkir</text:a></text:p>
          </table:table-cell>
          <table:table-cell office:value-type="string" calcext:value-type="string">
            <text:p><text:a xlink:href="https://www.loc.gov/standards/iso639-2/php/langcodes-keyword.php?SearchType=iso_639_1&amp;SearchTerm=ba" xlink:type="simple">ba</text:a></text:p>
          </table:table-cell>
          <table:table-cell office:value-type="string" calcext:value-type="string" table:number-columns-spanned="2" table:number-rows-spanned="1">
            <text:p>bak</text:p>
          </table:table-cell>
          <table:covered-table-cell/>
          <table:table-cell office:value-type="string" calcext:value-type="string">
            <text:p>bak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Башҡорт теле; Başqort tele</text:p>
          </table:table-cell>
          <table:table-cell table:style-name="ce2" office:value-type="string" calcext:value-type="string">
            <text:p>Bashkort</text:p>
          </table:table-cell>
          <table:table-cell office:value-type="string" calcext:value-type="string">
            <text:p/>
          </table:table-cell>
          <table:table-cell table:formula="of:=TRIM(IF(ISNUMBER(FIND(&quot;(&quot;; [.H18])); LEFT([.H18]; FIND(&quot;(&quot;; [.H18])-1); [.H18]))" office:value-type="string" office:string-value="Башҡорт теле; Başqort tele" calcext:value-type="string">
            <text:p>Башҡорт теле; Başqort tele</text:p>
          </table:table-cell>
          <table:table-cell table:formula="of:=IF(ISNUMBER(FIND(&quot;;&quot;; [.K18])); LEFT([.K18]; FIND(&quot;;&quot;; [.K18])-1); [.K18])" office:value-type="string" office:string-value="Башҡорт теле" calcext:value-type="string">
            <text:p>Башҡорт теле</text:p>
          </table:table-cell>
          <table:table-cell table:formula="of:=COM.MICROSOFT.CONCAT(&quot;&lt;string name='lang_&quot;; [.B18]; &quot;' translatable='false'&gt;&quot;; [.L18]; &quot;&lt;/string&gt;&quot;)" office:value-type="string" office:string-value="&lt;string name='lang_ba' translatable='false'&gt;Башҡорт теле&lt;/string&gt;" calcext:value-type="string">
            <text:p>&lt;string name='lang_ba' translatable='false'&gt;Башҡорт теле&lt;/string&gt;</text:p>
          </table:table-cell>
          <table:table-cell table:formula="of:=COM.MICROSOFT.CONCAT([.$N$2];[.B18]; [.$N$2]; &quot; to Res.string.lang_&quot;; [.B18]; &quot;,&quot;)" office:value-type="string" office:string-value="&quot;ba&quot; to Res.string.lang_ba," calcext:value-type="string">
            <text:p>"ba" to Res.string.lang_ba,</text:p>
          </table:table-cell>
          <table:table-cell table:formula="of:=COM.MICROSOFT.CONCAT(&quot;import world.respect.shared.generated.resources.lang_&quot;; [.B18])" office:value-type="string" office:string-value="import world.respect.shared.generated.resources.lang_ba" calcext:value-type="string">
            <text:p>import world.respect.shared.generated.resources.lang_ba</text:p>
          </table:table-cell>
        </table:table-row>
        <table:table-row table:style-name="ro1">
          <table:table-cell office:value-type="string" calcext:value-type="string">
            <text:p><text:a xlink:href="https://en.wikipedia.org/wiki/Basque_language" xlink:type="simple">Basque</text:a></text:p>
          </table:table-cell>
          <table:table-cell office:value-type="string" calcext:value-type="string">
            <text:p><text:a xlink:href="https://www.loc.gov/standards/iso639-2/php/langcodes-keyword.php?SearchType=iso_639_1&amp;SearchTerm=eu" xlink:type="simple">eu</text:a></text:p>
          </table:table-cell>
          <table:table-cell office:value-type="string" calcext:value-type="string">
            <text:p>eus</text:p>
          </table:table-cell>
          <table:table-cell table:style-name="ce3" office:value-type="string" calcext:value-type="string">
            <text:p>baq</text:p>
          </table:table-cell>
          <table:table-cell office:value-type="string" calcext:value-type="string">
            <text:p>eus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Euskara/Euskera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9])); LEFT([.H19]; FIND(&quot;(&quot;; [.H19])-1); [.H19]))" office:value-type="string" office:string-value="Euskara/Euskera" calcext:value-type="string">
            <text:p>Euskara/Euskera</text:p>
          </table:table-cell>
          <table:table-cell table:formula="of:=IF(ISNUMBER(FIND(&quot;;&quot;; [.K19])); LEFT([.K19]; FIND(&quot;;&quot;; [.K19])-1); [.K19])" office:value-type="string" office:string-value="Euskara/Euskera" calcext:value-type="string">
            <text:p>Euskara/Euskera</text:p>
          </table:table-cell>
          <table:table-cell table:formula="of:=COM.MICROSOFT.CONCAT(&quot;&lt;string name='lang_&quot;; [.B19]; &quot;' translatable='false'&gt;&quot;; [.L19]; &quot;&lt;/string&gt;&quot;)" office:value-type="string" office:string-value="&lt;string name='lang_eu' translatable='false'&gt;Euskara/Euskera&lt;/string&gt;" calcext:value-type="string">
            <text:p>&lt;string name='lang_eu' translatable='false'&gt;Euskara/Euskera&lt;/string&gt;</text:p>
          </table:table-cell>
          <table:table-cell table:formula="of:=COM.MICROSOFT.CONCAT([.$N$2];[.B19]; [.$N$2]; &quot; to Res.string.lang_&quot;; [.B19]; &quot;,&quot;)" office:value-type="string" office:string-value="&quot;eu&quot; to Res.string.lang_eu," calcext:value-type="string">
            <text:p>"eu" to Res.string.lang_eu,</text:p>
          </table:table-cell>
          <table:table-cell table:formula="of:=COM.MICROSOFT.CONCAT(&quot;import world.respect.shared.generated.resources.lang_&quot;; [.B19])" office:value-type="string" office:string-value="import world.respect.shared.generated.resources.lang_eu" calcext:value-type="string">
            <text:p>import world.respect.shared.generated.resources.lang_eu</text:p>
          </table:table-cell>
        </table:table-row>
        <table:table-row table:style-name="ro1">
          <table:table-cell office:value-type="string" calcext:value-type="string">
            <text:p><text:a xlink:href="https://en.wikipedia.org/wiki/Belarusian_language" xlink:type="simple">Belarusian</text:a></text:p>
          </table:table-cell>
          <table:table-cell office:value-type="string" calcext:value-type="string">
            <text:p><text:a xlink:href="https://www.loc.gov/standards/iso639-2/php/langcodes-keyword.php?SearchType=iso_639_1&amp;SearchTerm=be" xlink:type="simple">be</text:a></text:p>
          </table:table-cell>
          <table:table-cell office:value-type="string" calcext:value-type="string" table:number-columns-spanned="2" table:number-rows-spanned="1">
            <text:p>bel</text:p>
          </table:table-cell>
          <table:covered-table-cell/>
          <table:table-cell office:value-type="string" calcext:value-type="string">
            <text:p>be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Беларуская мова (Biełaruskaja mova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20])); LEFT([.H20]; FIND(&quot;(&quot;; [.H20])-1); [.H20]))" office:value-type="string" office:string-value="Беларуская мова" calcext:value-type="string">
            <text:p>Беларуская мова</text:p>
          </table:table-cell>
          <table:table-cell table:formula="of:=IF(ISNUMBER(FIND(&quot;;&quot;; [.K20])); LEFT([.K20]; FIND(&quot;;&quot;; [.K20])-1); [.K20])" office:value-type="string" office:string-value="Беларуская мова" calcext:value-type="string">
            <text:p>Беларуская мова</text:p>
          </table:table-cell>
          <table:table-cell table:formula="of:=COM.MICROSOFT.CONCAT(&quot;&lt;string name='lang_&quot;; [.B20]; &quot;' translatable='false'&gt;&quot;; [.L20]; &quot;&lt;/string&gt;&quot;)" office:value-type="string" office:string-value="&lt;string name='lang_be' translatable='false'&gt;Беларуская мова&lt;/string&gt;" calcext:value-type="string">
            <text:p>&lt;string name='lang_be' translatable='false'&gt;Беларуская мова&lt;/string&gt;</text:p>
          </table:table-cell>
          <table:table-cell table:formula="of:=COM.MICROSOFT.CONCAT([.$N$2];[.B20]; [.$N$2]; &quot; to Res.string.lang_&quot;; [.B20]; &quot;,&quot;)" office:value-type="string" office:string-value="&quot;be&quot; to Res.string.lang_be," calcext:value-type="string">
            <text:p>"be" to Res.string.lang_be,</text:p>
          </table:table-cell>
          <table:table-cell table:formula="of:=COM.MICROSOFT.CONCAT(&quot;import world.respect.shared.generated.resources.lang_&quot;; [.B20])" office:value-type="string" office:string-value="import world.respect.shared.generated.resources.lang_be" calcext:value-type="string">
            <text:p>import world.respect.shared.generated.resources.lang_be</text:p>
          </table:table-cell>
        </table:table-row>
        <table:table-row table:style-name="ro6">
          <table:table-cell office:value-type="string" calcext:value-type="string">
            <text:p><text:a xlink:href="https://en.wikipedia.org/wiki/Bengali_language" xlink:type="simple">Bengali</text:a></text:p>
          </table:table-cell>
          <table:table-cell office:value-type="string" calcext:value-type="string">
            <text:p><text:a xlink:href="https://www.loc.gov/standards/iso639-2/php/langcodes-keyword.php?SearchType=iso_639_1&amp;SearchTerm=bn" xlink:type="simple">bn</text:a></text:p>
          </table:table-cell>
          <table:table-cell office:value-type="string" calcext:value-type="string" table:number-columns-spanned="2" table:number-rows-spanned="1">
            <text:p>ben</text:p>
          </table:table-cell>
          <table:covered-table-cell/>
          <table:table-cell office:value-type="string" calcext:value-type="string">
            <text:p>be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বাংলা (Bāŋlā)</text:p>
          </table:table-cell>
          <table:table-cell table:style-name="ce2" office:value-type="string" calcext:value-type="string">
            <text:p>Bangla</text:p>
          </table:table-cell>
          <table:table-cell office:value-type="string" calcext:value-type="string">
            <text:p/>
          </table:table-cell>
          <table:table-cell table:formula="of:=TRIM(IF(ISNUMBER(FIND(&quot;(&quot;; [.H21])); LEFT([.H21]; FIND(&quot;(&quot;; [.H21])-1); [.H21]))" office:value-type="string" office:string-value="বাংলা" calcext:value-type="string">
            <text:p>বাংলা</text:p>
          </table:table-cell>
          <table:table-cell table:formula="of:=IF(ISNUMBER(FIND(&quot;;&quot;; [.K21])); LEFT([.K21]; FIND(&quot;;&quot;; [.K21])-1); [.K21])" office:value-type="string" office:string-value="বাংলা" calcext:value-type="string">
            <text:p>বাংলা</text:p>
          </table:table-cell>
          <table:table-cell table:formula="of:=COM.MICROSOFT.CONCAT(&quot;&lt;string name='lang_&quot;; [.B21]; &quot;' translatable='false'&gt;&quot;; [.L21]; &quot;&lt;/string&gt;&quot;)" office:value-type="string" office:string-value="&lt;string name='lang_bn' translatable='false'&gt;বাংলা&lt;/string&gt;" calcext:value-type="string">
            <text:p>&lt;string name='lang_bn' translatable='false'&gt;বাংলা&lt;/string&gt;</text:p>
          </table:table-cell>
          <table:table-cell table:formula="of:=COM.MICROSOFT.CONCAT([.$N$2];[.B21]; [.$N$2]; &quot; to Res.string.lang_&quot;; [.B21]; &quot;,&quot;)" office:value-type="string" office:string-value="&quot;bn&quot; to Res.string.lang_bn," calcext:value-type="string">
            <text:p>"bn" to Res.string.lang_bn,</text:p>
          </table:table-cell>
          <table:table-cell table:formula="of:=COM.MICROSOFT.CONCAT(&quot;import world.respect.shared.generated.resources.lang_&quot;; [.B21])" office:value-type="string" office:string-value="import world.respect.shared.generated.resources.lang_bn" calcext:value-type="string">
            <text:p>import world.respect.shared.generated.resources.lang_bn</text:p>
          </table:table-cell>
        </table:table-row>
        <table:table-row table:style-name="ro5">
          <table:table-cell office:value-type="string" calcext:value-type="string">
            <text:p><text:a xlink:href="https://en.wikipedia.org/wiki/Bislama_language" xlink:type="simple">Bislama</text:a></text:p>
          </table:table-cell>
          <table:table-cell office:value-type="string" calcext:value-type="string">
            <text:p><text:a xlink:href="https://www.loc.gov/standards/iso639-2/php/langcodes-keyword.php?SearchType=iso_639_1&amp;SearchTerm=bi" xlink:type="simple">bi</text:a></text:p>
          </table:table-cell>
          <table:table-cell office:value-type="string" calcext:value-type="string" table:number-columns-spanned="2" table:number-rows-spanned="1">
            <text:p>bis</text:p>
          </table:table-cell>
          <table:covered-table-cell/>
          <table:table-cell office:value-type="string" calcext:value-type="string">
            <text:p>bis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Bislama</text:p>
          </table:table-cell>
          <table:table-cell/>
          <table:table-cell table:style-name="ce2" office:value-type="string" calcext:value-type="string">
            <text:p>Language formed from English and <text:a xlink:href="https://en.wikipedia.org/wiki/Languages_of_Vanuatu" xlink:type="simple">Vanuatuan languages</text:a>, with some French influence.</text:p>
          </table:table-cell>
          <table:table-cell table:formula="of:=TRIM(IF(ISNUMBER(FIND(&quot;(&quot;; [.H22])); LEFT([.H22]; FIND(&quot;(&quot;; [.H22])-1); [.H22]))" office:value-type="string" office:string-value="Bislama" calcext:value-type="string">
            <text:p>Bislama</text:p>
          </table:table-cell>
          <table:table-cell table:formula="of:=IF(ISNUMBER(FIND(&quot;;&quot;; [.K22])); LEFT([.K22]; FIND(&quot;;&quot;; [.K22])-1); [.K22])" office:value-type="string" office:string-value="Bislama" calcext:value-type="string">
            <text:p>Bislama</text:p>
          </table:table-cell>
          <table:table-cell table:formula="of:=COM.MICROSOFT.CONCAT(&quot;&lt;string name='lang_&quot;; [.B22]; &quot;' translatable='false'&gt;&quot;; [.L22]; &quot;&lt;/string&gt;&quot;)" office:value-type="string" office:string-value="&lt;string name='lang_bi' translatable='false'&gt;Bislama&lt;/string&gt;" calcext:value-type="string">
            <text:p>&lt;string name='lang_bi' translatable='false'&gt;Bislama&lt;/string&gt;</text:p>
          </table:table-cell>
          <table:table-cell table:formula="of:=COM.MICROSOFT.CONCAT([.$N$2];[.B22]; [.$N$2]; &quot; to Res.string.lang_&quot;; [.B22]; &quot;,&quot;)" office:value-type="string" office:string-value="&quot;bi&quot; to Res.string.lang_bi," calcext:value-type="string">
            <text:p>"bi" to Res.string.lang_bi,</text:p>
          </table:table-cell>
          <table:table-cell table:formula="of:=COM.MICROSOFT.CONCAT(&quot;import world.respect.shared.generated.resources.lang_&quot;; [.B22])" office:value-type="string" office:string-value="import world.respect.shared.generated.resources.lang_bi" calcext:value-type="string">
            <text:p>import world.respect.shared.generated.resources.lang_bi</text:p>
          </table:table-cell>
        </table:table-row>
        <table:table-row table:style-name="ro7">
          <table:table-cell office:value-type="string" calcext:value-type="string">
            <text:p><text:a xlink:href="https://en.wikipedia.org/wiki/Bosnian_language" xlink:type="simple">Bosnian</text:a></text:p>
          </table:table-cell>
          <table:table-cell office:value-type="string" calcext:value-type="string">
            <text:p><text:a xlink:href="https://www.loc.gov/standards/iso639-2/php/langcodes-keyword.php?SearchType=iso_639_1&amp;SearchTerm=bs" xlink:type="simple">bs</text:a></text:p>
          </table:table-cell>
          <table:table-cell office:value-type="string" calcext:value-type="string" table:number-columns-spanned="2" table:number-rows-spanned="1">
            <text:p>bos</text:p>
          </table:table-cell>
          <table:covered-table-cell/>
          <table:table-cell office:value-type="string" calcext:value-type="string">
            <text:p>bos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Босански (Bosanski)</text:p>
          </table:table-cell>
          <table:table-cell table:style-name="ce2" office:value-type="string" calcext:value-type="string">
            <text:p>Bosniak</text:p>
          </table:table-cell>
          <table:table-cell table:style-name="ce2" office:value-type="string" calcext:value-type="string">
            <text:p>Member language of <text:a xlink:href="https://en.wikipedia.org/wiki/Serbo-Croatian" xlink:type="simple">Serbo-Croatian</text:a> with code sh deprecated in 2000</text:p>
          </table:table-cell>
          <table:table-cell table:formula="of:=TRIM(IF(ISNUMBER(FIND(&quot;(&quot;; [.H23])); LEFT([.H23]; FIND(&quot;(&quot;; [.H23])-1); [.H23]))" office:value-type="string" office:string-value="Босански" calcext:value-type="string">
            <text:p>Босански</text:p>
          </table:table-cell>
          <table:table-cell table:formula="of:=IF(ISNUMBER(FIND(&quot;;&quot;; [.K23])); LEFT([.K23]; FIND(&quot;;&quot;; [.K23])-1); [.K23])" office:value-type="string" office:string-value="Босански" calcext:value-type="string">
            <text:p>Босански</text:p>
          </table:table-cell>
          <table:table-cell table:formula="of:=COM.MICROSOFT.CONCAT(&quot;&lt;string name='lang_&quot;; [.B23]; &quot;' translatable='false'&gt;&quot;; [.L23]; &quot;&lt;/string&gt;&quot;)" office:value-type="string" office:string-value="&lt;string name='lang_bs' translatable='false'&gt;Босански&lt;/string&gt;" calcext:value-type="string">
            <text:p>&lt;string name='lang_bs' translatable='false'&gt;Босански&lt;/string&gt;</text:p>
          </table:table-cell>
          <table:table-cell table:formula="of:=COM.MICROSOFT.CONCAT([.$N$2];[.B23]; [.$N$2]; &quot; to Res.string.lang_&quot;; [.B23]; &quot;,&quot;)" office:value-type="string" office:string-value="&quot;bs&quot; to Res.string.lang_bs," calcext:value-type="string">
            <text:p>"bs" to Res.string.lang_bs,</text:p>
          </table:table-cell>
          <table:table-cell table:formula="of:=COM.MICROSOFT.CONCAT(&quot;import world.respect.shared.generated.resources.lang_&quot;; [.B23])" office:value-type="string" office:string-value="import world.respect.shared.generated.resources.lang_bs" calcext:value-type="string">
            <text:p>import world.respect.shared.generated.resources.lang_bs</text:p>
          </table:table-cell>
        </table:table-row>
        <table:table-row table:style-name="ro1">
          <table:table-cell office:value-type="string" calcext:value-type="string">
            <text:p><text:a xlink:href="https://en.wikipedia.org/wiki/Breton_language" xlink:type="simple">Breton</text:a></text:p>
          </table:table-cell>
          <table:table-cell office:value-type="string" calcext:value-type="string">
            <text:p><text:a xlink:href="https://www.loc.gov/standards/iso639-2/php/langcodes-keyword.php?SearchType=iso_639_1&amp;SearchTerm=br" xlink:type="simple">br</text:a></text:p>
          </table:table-cell>
          <table:table-cell office:value-type="string" calcext:value-type="string" table:number-columns-spanned="2" table:number-rows-spanned="1">
            <text:p>bre</text:p>
          </table:table-cell>
          <table:covered-table-cell/>
          <table:table-cell office:value-type="string" calcext:value-type="string">
            <text:p>br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Brezhoneg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24])); LEFT([.H24]; FIND(&quot;(&quot;; [.H24])-1); [.H24]))" office:value-type="string" office:string-value="Brezhoneg" calcext:value-type="string">
            <text:p>Brezhoneg</text:p>
          </table:table-cell>
          <table:table-cell table:formula="of:=IF(ISNUMBER(FIND(&quot;;&quot;; [.K24])); LEFT([.K24]; FIND(&quot;;&quot;; [.K24])-1); [.K24])" office:value-type="string" office:string-value="Brezhoneg" calcext:value-type="string">
            <text:p>Brezhoneg</text:p>
          </table:table-cell>
          <table:table-cell table:formula="of:=COM.MICROSOFT.CONCAT(&quot;&lt;string name='lang_&quot;; [.B24]; &quot;' translatable='false'&gt;&quot;; [.L24]; &quot;&lt;/string&gt;&quot;)" office:value-type="string" office:string-value="&lt;string name='lang_br' translatable='false'&gt;Brezhoneg&lt;/string&gt;" calcext:value-type="string">
            <text:p>&lt;string name='lang_br' translatable='false'&gt;Brezhoneg&lt;/string&gt;</text:p>
          </table:table-cell>
          <table:table-cell table:formula="of:=COM.MICROSOFT.CONCAT([.$N$2];[.B24]; [.$N$2]; &quot; to Res.string.lang_&quot;; [.B24]; &quot;,&quot;)" office:value-type="string" office:string-value="&quot;br&quot; to Res.string.lang_br," calcext:value-type="string">
            <text:p>"br" to Res.string.lang_br,</text:p>
          </table:table-cell>
          <table:table-cell table:formula="of:=COM.MICROSOFT.CONCAT(&quot;import world.respect.shared.generated.resources.lang_&quot;; [.B24])" office:value-type="string" office:string-value="import world.respect.shared.generated.resources.lang_br" calcext:value-type="string">
            <text:p>import world.respect.shared.generated.resources.lang_br</text:p>
          </table:table-cell>
        </table:table-row>
        <table:table-row table:style-name="ro1">
          <table:table-cell office:value-type="string" calcext:value-type="string">
            <text:p><text:a xlink:href="https://en.wikipedia.org/wiki/Bulgarian_language" xlink:type="simple">Bulgarian</text:a></text:p>
          </table:table-cell>
          <table:table-cell office:value-type="string" calcext:value-type="string">
            <text:p><text:a xlink:href="https://www.loc.gov/standards/iso639-2/php/langcodes-keyword.php?SearchType=iso_639_1&amp;SearchTerm=bg" xlink:type="simple">bg</text:a></text:p>
          </table:table-cell>
          <table:table-cell office:value-type="string" calcext:value-type="string" table:number-columns-spanned="2" table:number-rows-spanned="1">
            <text:p>bul</text:p>
          </table:table-cell>
          <table:covered-table-cell/>
          <table:table-cell office:value-type="string" calcext:value-type="string">
            <text:p>bu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Български (Bulgarski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25])); LEFT([.H25]; FIND(&quot;(&quot;; [.H25])-1); [.H25]))" office:value-type="string" office:string-value="Български" calcext:value-type="string">
            <text:p>Български</text:p>
          </table:table-cell>
          <table:table-cell table:formula="of:=IF(ISNUMBER(FIND(&quot;;&quot;; [.K25])); LEFT([.K25]; FIND(&quot;;&quot;; [.K25])-1); [.K25])" office:value-type="string" office:string-value="Български" calcext:value-type="string">
            <text:p>Български</text:p>
          </table:table-cell>
          <table:table-cell table:formula="of:=COM.MICROSOFT.CONCAT(&quot;&lt;string name='lang_&quot;; [.B25]; &quot;' translatable='false'&gt;&quot;; [.L25]; &quot;&lt;/string&gt;&quot;)" office:value-type="string" office:string-value="&lt;string name='lang_bg' translatable='false'&gt;Български&lt;/string&gt;" calcext:value-type="string">
            <text:p>&lt;string name='lang_bg' translatable='false'&gt;Български&lt;/string&gt;</text:p>
          </table:table-cell>
          <table:table-cell table:formula="of:=COM.MICROSOFT.CONCAT([.$N$2];[.B25]; [.$N$2]; &quot; to Res.string.lang_&quot;; [.B25]; &quot;,&quot;)" office:value-type="string" office:string-value="&quot;bg&quot; to Res.string.lang_bg," calcext:value-type="string">
            <text:p>"bg" to Res.string.lang_bg,</text:p>
          </table:table-cell>
          <table:table-cell table:formula="of:=COM.MICROSOFT.CONCAT(&quot;import world.respect.shared.generated.resources.lang_&quot;; [.B25])" office:value-type="string" office:string-value="import world.respect.shared.generated.resources.lang_bg" calcext:value-type="string">
            <text:p>import world.respect.shared.generated.resources.lang_bg</text:p>
          </table:table-cell>
        </table:table-row>
        <table:table-row table:style-name="ro4">
          <table:table-cell office:value-type="string" calcext:value-type="string">
            <text:p><text:a xlink:href="https://en.wikipedia.org/wiki/Burmese_language" xlink:type="simple">Burmese</text:a></text:p>
          </table:table-cell>
          <table:table-cell office:value-type="string" calcext:value-type="string">
            <text:p><text:a xlink:href="https://www.loc.gov/standards/iso639-2/php/langcodes-keyword.php?SearchType=iso_639_1&amp;SearchTerm=my" xlink:type="simple">my</text:a></text:p>
          </table:table-cell>
          <table:table-cell office:value-type="string" calcext:value-type="string">
            <text:p>mya</text:p>
          </table:table-cell>
          <table:table-cell table:style-name="ce3" office:value-type="string" calcext:value-type="string">
            <text:p>bur</text:p>
          </table:table-cell>
          <table:table-cell office:value-type="string" calcext:value-type="string">
            <text:p>my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မြန်မာစာ (Mrãmācā)</text:p>
          </table:table-cell>
          <table:table-cell table:style-name="ce2" office:value-type="string" calcext:value-type="string">
            <text:p>Myanmar</text:p>
          </table:table-cell>
          <table:table-cell office:value-type="string" calcext:value-type="string">
            <text:p/>
          </table:table-cell>
          <table:table-cell table:formula="of:=TRIM(IF(ISNUMBER(FIND(&quot;(&quot;; [.H26])); LEFT([.H26]; FIND(&quot;(&quot;; [.H26])-1); [.H26]))" office:value-type="string" office:string-value="မြန်မာစာ" calcext:value-type="string">
            <text:p>မြန်မာစာ</text:p>
          </table:table-cell>
          <table:table-cell table:formula="of:=IF(ISNUMBER(FIND(&quot;;&quot;; [.K26])); LEFT([.K26]; FIND(&quot;;&quot;; [.K26])-1); [.K26])" office:value-type="string" office:string-value="မြန်မာစာ" calcext:value-type="string">
            <text:p>မြန်မာစာ</text:p>
          </table:table-cell>
          <table:table-cell table:formula="of:=COM.MICROSOFT.CONCAT(&quot;&lt;string name='lang_&quot;; [.B26]; &quot;' translatable='false'&gt;&quot;; [.L26]; &quot;&lt;/string&gt;&quot;)" office:value-type="string" office:string-value="&lt;string name='lang_my' translatable='false'&gt;မြန်မာစာ&lt;/string&gt;" calcext:value-type="string">
            <text:p>&lt;string name='lang_my' translatable='false'&gt;မြန်မာစာ&lt;/string&gt;</text:p>
          </table:table-cell>
          <table:table-cell table:formula="of:=COM.MICROSOFT.CONCAT([.$N$2];[.B26]; [.$N$2]; &quot; to Res.string.lang_&quot;; [.B26]; &quot;,&quot;)" office:value-type="string" office:string-value="&quot;my&quot; to Res.string.lang_my," calcext:value-type="string">
            <text:p>"my" to Res.string.lang_my,</text:p>
          </table:table-cell>
          <table:table-cell table:formula="of:=COM.MICROSOFT.CONCAT(&quot;import world.respect.shared.generated.resources.lang_&quot;; [.B26])" office:value-type="string" office:string-value="import world.respect.shared.generated.resources.lang_my" calcext:value-type="string">
            <text:p>import world.respect.shared.generated.resources.lang_my</text:p>
          </table:table-cell>
        </table:table-row>
        <table:table-row table:style-name="ro2">
          <table:table-cell office:value-type="string" calcext:value-type="string">
            <text:p><text:a xlink:href="https://en.wikipedia.org/wiki/Catalan_language" xlink:type="simple">Catalan</text:a>, <text:a xlink:href="https://en.wikipedia.org/wiki/Valencian_language" xlink:type="simple">Valencian</text:a></text:p>
          </table:table-cell>
          <table:table-cell office:value-type="string" calcext:value-type="string">
            <text:p><text:a xlink:href="https://www.loc.gov/standards/iso639-2/php/langcodes-keyword.php?SearchType=iso_639_1&amp;SearchTerm=ca" xlink:type="simple">ca</text:a></text:p>
          </table:table-cell>
          <table:table-cell office:value-type="string" calcext:value-type="string" table:number-columns-spanned="2" table:number-rows-spanned="1">
            <text:p>cat</text:p>
          </table:table-cell>
          <table:covered-table-cell/>
          <table:table-cell office:value-type="string" calcext:value-type="string">
            <text:p>cat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Català; Valencià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27])); LEFT([.H27]; FIND(&quot;(&quot;; [.H27])-1); [.H27]))" office:value-type="string" office:string-value="Català; Valencià" calcext:value-type="string">
            <text:p>Català; Valencià</text:p>
          </table:table-cell>
          <table:table-cell table:formula="of:=IF(ISNUMBER(FIND(&quot;;&quot;; [.K27])); LEFT([.K27]; FIND(&quot;;&quot;; [.K27])-1); [.K27])" office:value-type="string" office:string-value="Català" calcext:value-type="string">
            <text:p>Català</text:p>
          </table:table-cell>
          <table:table-cell table:formula="of:=COM.MICROSOFT.CONCAT(&quot;&lt;string name='lang_&quot;; [.B27]; &quot;' translatable='false'&gt;&quot;; [.L27]; &quot;&lt;/string&gt;&quot;)" office:value-type="string" office:string-value="&lt;string name='lang_ca' translatable='false'&gt;Català&lt;/string&gt;" calcext:value-type="string">
            <text:p>&lt;string name='lang_ca' translatable='false'&gt;Català&lt;/string&gt;</text:p>
          </table:table-cell>
          <table:table-cell table:formula="of:=COM.MICROSOFT.CONCAT([.$N$2];[.B27]; [.$N$2]; &quot; to Res.string.lang_&quot;; [.B27]; &quot;,&quot;)" office:value-type="string" office:string-value="&quot;ca&quot; to Res.string.lang_ca," calcext:value-type="string">
            <text:p>"ca" to Res.string.lang_ca,</text:p>
          </table:table-cell>
          <table:table-cell table:formula="of:=COM.MICROSOFT.CONCAT(&quot;import world.respect.shared.generated.resources.lang_&quot;; [.B27])" office:value-type="string" office:string-value="import world.respect.shared.generated.resources.lang_ca" calcext:value-type="string">
            <text:p>import world.respect.shared.generated.resources.lang_ca</text:p>
          </table:table-cell>
        </table:table-row>
        <table:table-row table:style-name="ro2">
          <table:table-cell office:value-type="string" calcext:value-type="string">
            <text:p><text:a xlink:href="https://en.wikipedia.org/wiki/Central_Khmer_language" xlink:type="simple">Central Khmer</text:a></text:p>
          </table:table-cell>
          <table:table-cell office:value-type="string" calcext:value-type="string">
            <text:p><text:a xlink:href="https://www.loc.gov/standards/iso639-2/php/langcodes-keyword.php?SearchType=iso_639_1&amp;SearchTerm=km" xlink:type="simple">km</text:a></text:p>
          </table:table-cell>
          <table:table-cell office:value-type="string" calcext:value-type="string" table:number-columns-spanned="2" table:number-rows-spanned="1">
            <text:p>khm</text:p>
          </table:table-cell>
          <table:covered-table-cell/>
          <table:table-cell office:value-type="string" calcext:value-type="string">
            <text:p>khm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ខេមរភាសា; (Khémôrôphéasa)</text:p>
          </table:table-cell>
          <table:table-cell table:style-name="ce2" office:value-type="string" calcext:value-type="string">
            <text:p>Khmer; Cambodian</text:p>
          </table:table-cell>
          <table:table-cell office:value-type="string" calcext:value-type="string">
            <text:p/>
          </table:table-cell>
          <table:table-cell table:formula="of:=TRIM(IF(ISNUMBER(FIND(&quot;(&quot;; [.H28])); LEFT([.H28]; FIND(&quot;(&quot;; [.H28])-1); [.H28]))" office:value-type="string" office:string-value="ខេមរភាសា;" calcext:value-type="string">
            <text:p>ខេមរភាសា;</text:p>
          </table:table-cell>
          <table:table-cell table:formula="of:=IF(ISNUMBER(FIND(&quot;;&quot;; [.K28])); LEFT([.K28]; FIND(&quot;;&quot;; [.K28])-1); [.K28])" office:value-type="string" office:string-value="ខេមរភាសា" calcext:value-type="string">
            <text:p>ខេមរភាសា</text:p>
          </table:table-cell>
          <table:table-cell table:formula="of:=COM.MICROSOFT.CONCAT(&quot;&lt;string name='lang_&quot;; [.B28]; &quot;' translatable='false'&gt;&quot;; [.L28]; &quot;&lt;/string&gt;&quot;)" office:value-type="string" office:string-value="&lt;string name='lang_km' translatable='false'&gt;ខេមរភាសា&lt;/string&gt;" calcext:value-type="string">
            <text:p>&lt;string name='lang_km' translatable='false'&gt;ខេមរភាសា&lt;/string&gt;</text:p>
          </table:table-cell>
          <table:table-cell table:formula="of:=COM.MICROSOFT.CONCAT([.$N$2];[.B28]; [.$N$2]; &quot; to Res.string.lang_&quot;; [.B28]; &quot;,&quot;)" office:value-type="string" office:string-value="&quot;km&quot; to Res.string.lang_km," calcext:value-type="string">
            <text:p>"km" to Res.string.lang_km,</text:p>
          </table:table-cell>
          <table:table-cell table:formula="of:=COM.MICROSOFT.CONCAT(&quot;import world.respect.shared.generated.resources.lang_&quot;; [.B28])" office:value-type="string" office:string-value="import world.respect.shared.generated.resources.lang_km" calcext:value-type="string">
            <text:p>import world.respect.shared.generated.resources.lang_km</text:p>
          </table:table-cell>
        </table:table-row>
        <table:table-row table:style-name="ro1">
          <table:table-cell office:value-type="string" calcext:value-type="string">
            <text:p><text:a xlink:href="https://en.wikipedia.org/wiki/Chamorro_language" xlink:type="simple">Chamorro</text:a></text:p>
          </table:table-cell>
          <table:table-cell office:value-type="string" calcext:value-type="string">
            <text:p><text:a xlink:href="https://www.loc.gov/standards/iso639-2/php/langcodes-keyword.php?SearchType=iso_639_1&amp;SearchTerm=ch" xlink:type="simple">ch</text:a></text:p>
          </table:table-cell>
          <table:table-cell office:value-type="string" calcext:value-type="string" table:number-columns-spanned="2" table:number-rows-spanned="1">
            <text:p>cha</text:p>
          </table:table-cell>
          <table:covered-table-cell/>
          <table:table-cell office:value-type="string" calcext:value-type="string">
            <text:p>ch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Finu' Chamoru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29])); LEFT([.H29]; FIND(&quot;(&quot;; [.H29])-1); [.H29]))" office:value-type="string" office:string-value="Finu' Chamoru" calcext:value-type="string">
            <text:p>Finu' Chamoru</text:p>
          </table:table-cell>
          <table:table-cell table:formula="of:=IF(ISNUMBER(FIND(&quot;;&quot;; [.K29])); LEFT([.K29]; FIND(&quot;;&quot;; [.K29])-1); [.K29])" office:value-type="string" office:string-value="Finu' Chamoru" calcext:value-type="string">
            <text:p>Finu' Chamoru</text:p>
          </table:table-cell>
          <table:table-cell table:formula="of:=COM.MICROSOFT.CONCAT(&quot;&lt;string name='lang_&quot;; [.B29]; &quot;' translatable='false'&gt;&quot;; [.L29]; &quot;&lt;/string&gt;&quot;)" office:value-type="string" office:string-value="&lt;string name='lang_ch' translatable='false'&gt;Finu' Chamoru&lt;/string&gt;" calcext:value-type="string">
            <text:p>&lt;string name='lang_ch' translatable='false'&gt;Finu' Chamoru&lt;/string&gt;</text:p>
          </table:table-cell>
          <table:table-cell table:formula="of:=COM.MICROSOFT.CONCAT([.$N$2];[.B29]; [.$N$2]; &quot; to Res.string.lang_&quot;; [.B29]; &quot;,&quot;)" office:value-type="string" office:string-value="&quot;ch&quot; to Res.string.lang_ch," calcext:value-type="string">
            <text:p>"ch" to Res.string.lang_ch,</text:p>
          </table:table-cell>
          <table:table-cell table:formula="of:=COM.MICROSOFT.CONCAT(&quot;import world.respect.shared.generated.resources.lang_&quot;; [.B29])" office:value-type="string" office:string-value="import world.respect.shared.generated.resources.lang_ch" calcext:value-type="string">
            <text:p>import world.respect.shared.generated.resources.lang_ch</text:p>
          </table:table-cell>
        </table:table-row>
        <table:table-row table:style-name="ro3">
          <table:table-cell office:value-type="string" calcext:value-type="string">
            <text:p><text:a xlink:href="https://en.wikipedia.org/wiki/Chechen_language" xlink:type="simple">Chechen</text:a></text:p>
          </table:table-cell>
          <table:table-cell office:value-type="string" calcext:value-type="string">
            <text:p><text:a xlink:href="https://www.loc.gov/standards/iso639-2/php/langcodes-keyword.php?SearchType=iso_639_1&amp;SearchTerm=ce" xlink:type="simple">ce</text:a></text:p>
          </table:table-cell>
          <table:table-cell office:value-type="string" calcext:value-type="string" table:number-columns-spanned="2" table:number-rows-spanned="1">
            <text:p>che</text:p>
          </table:table-cell>
          <table:covered-table-cell/>
          <table:table-cell office:value-type="string" calcext:value-type="string">
            <text:p>ch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Нохчийн мотт; (Noxçiyn mott)</text:p>
          </table:table-cell>
          <table:table-cell table:style-name="ce2" office:value-type="string" calcext:value-type="string">
            <text:p>Chechnyan; Chechnian</text:p>
          </table:table-cell>
          <table:table-cell office:value-type="string" calcext:value-type="string">
            <text:p/>
          </table:table-cell>
          <table:table-cell table:formula="of:=TRIM(IF(ISNUMBER(FIND(&quot;(&quot;; [.H30])); LEFT([.H30]; FIND(&quot;(&quot;; [.H30])-1); [.H30]))" office:value-type="string" office:string-value="Нохчийн мотт;" calcext:value-type="string">
            <text:p>Нохчийн мотт;</text:p>
          </table:table-cell>
          <table:table-cell table:formula="of:=IF(ISNUMBER(FIND(&quot;;&quot;; [.K30])); LEFT([.K30]; FIND(&quot;;&quot;; [.K30])-1); [.K30])" office:value-type="string" office:string-value="Нохчийн мотт" calcext:value-type="string">
            <text:p>Нохчийн мотт</text:p>
          </table:table-cell>
          <table:table-cell table:formula="of:=COM.MICROSOFT.CONCAT(&quot;&lt;string name='lang_&quot;; [.B30]; &quot;' translatable='false'&gt;&quot;; [.L30]; &quot;&lt;/string&gt;&quot;)" office:value-type="string" office:string-value="&lt;string name='lang_ce' translatable='false'&gt;Нохчийн мотт&lt;/string&gt;" calcext:value-type="string">
            <text:p>&lt;string name='lang_ce' translatable='false'&gt;Нохчийн мотт&lt;/string&gt;</text:p>
          </table:table-cell>
          <table:table-cell table:formula="of:=COM.MICROSOFT.CONCAT([.$N$2];[.B30]; [.$N$2]; &quot; to Res.string.lang_&quot;; [.B30]; &quot;,&quot;)" office:value-type="string" office:string-value="&quot;ce&quot; to Res.string.lang_ce," calcext:value-type="string">
            <text:p>"ce" to Res.string.lang_ce,</text:p>
          </table:table-cell>
          <table:table-cell table:formula="of:=COM.MICROSOFT.CONCAT(&quot;import world.respect.shared.generated.resources.lang_&quot;; [.B30])" office:value-type="string" office:string-value="import world.respect.shared.generated.resources.lang_ce" calcext:value-type="string">
            <text:p>import world.respect.shared.generated.resources.lang_ce</text:p>
          </table:table-cell>
        </table:table-row>
        <table:table-row table:style-name="ro8">
          <table:table-cell office:value-type="string" calcext:value-type="string">
            <text:p><text:a xlink:href="https://en.wikipedia.org/wiki/Chichewa_language" xlink:type="simple">Chichewa</text:a>, Chewa, Nyanja</text:p>
          </table:table-cell>
          <table:table-cell office:value-type="string" calcext:value-type="string">
            <text:p><text:a xlink:href="https://www.loc.gov/standards/iso639-2/php/langcodes-keyword.php?SearchType=iso_639_1&amp;SearchTerm=ny" xlink:type="simple">ny</text:a></text:p>
          </table:table-cell>
          <table:table-cell office:value-type="string" calcext:value-type="string" table:number-columns-spanned="2" table:number-rows-spanned="1">
            <text:p>nya</text:p>
          </table:table-cell>
          <table:covered-table-cell/>
          <table:table-cell office:value-type="string" calcext:value-type="string">
            <text:p>ny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Chichewa; Chinyanja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31])); LEFT([.H31]; FIND(&quot;(&quot;; [.H31])-1); [.H31]))" office:value-type="string" office:string-value="Chichewa; Chinyanja" calcext:value-type="string">
            <text:p>Chichewa; Chinyanja</text:p>
          </table:table-cell>
          <table:table-cell table:formula="of:=IF(ISNUMBER(FIND(&quot;;&quot;; [.K31])); LEFT([.K31]; FIND(&quot;;&quot;; [.K31])-1); [.K31])" office:value-type="string" office:string-value="Chichewa" calcext:value-type="string">
            <text:p>Chichewa</text:p>
          </table:table-cell>
          <table:table-cell table:formula="of:=COM.MICROSOFT.CONCAT(&quot;&lt;string name='lang_&quot;; [.B31]; &quot;' translatable='false'&gt;&quot;; [.L31]; &quot;&lt;/string&gt;&quot;)" office:value-type="string" office:string-value="&lt;string name='lang_ny' translatable='false'&gt;Chichewa&lt;/string&gt;" calcext:value-type="string">
            <text:p>&lt;string name='lang_ny' translatable='false'&gt;Chichewa&lt;/string&gt;</text:p>
          </table:table-cell>
          <table:table-cell table:formula="of:=COM.MICROSOFT.CONCAT([.$N$2];[.B31]; [.$N$2]; &quot; to Res.string.lang_&quot;; [.B31]; &quot;,&quot;)" office:value-type="string" office:string-value="&quot;ny&quot; to Res.string.lang_ny," calcext:value-type="string">
            <text:p>"ny" to Res.string.lang_ny,</text:p>
          </table:table-cell>
          <table:table-cell table:formula="of:=COM.MICROSOFT.CONCAT(&quot;import world.respect.shared.generated.resources.lang_&quot;; [.B31])" office:value-type="string" office:string-value="import world.respect.shared.generated.resources.lang_ny" calcext:value-type="string">
            <text:p>import world.respect.shared.generated.resources.lang_ny</text:p>
          </table:table-cell>
        </table:table-row>
        <table:table-row table:style-name="ro3">
          <table:table-cell office:value-type="string" calcext:value-type="string">
            <text:p><text:a xlink:href="https://en.wikipedia.org/wiki/Chinese_language" xlink:type="simple">Chinese</text:a></text:p>
          </table:table-cell>
          <table:table-cell office:value-type="string" calcext:value-type="string">
            <text:p><text:a xlink:href="https://www.loc.gov/standards/iso639-2/php/langcodes-keyword.php?SearchType=iso_639_1&amp;SearchTerm=zh" xlink:type="simple">zh</text:a></text:p>
          </table:table-cell>
          <table:table-cell office:value-type="string" calcext:value-type="string">
            <text:p>zho</text:p>
          </table:table-cell>
          <table:table-cell table:style-name="ce3" office:value-type="string" calcext:value-type="string">
            <text:p>chi</text:p>
          </table:table-cell>
          <table:table-cell office:value-type="string" calcext:value-type="string">
            <text:p>zho + <text:a xlink:href="https://en.wikipedia.org/wiki/ISO_639_macrolanguage#zho" xlink:type="simple">19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中文 (Zhōngwén), 汉语; 漢語 (Hànyǔ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32])); LEFT([.H32]; FIND(&quot;(&quot;; [.H32])-1); [.H32]))" office:value-type="string" office:string-value="中文 " calcext:value-type="string">
            <text:p>中文 </text:p>
          </table:table-cell>
          <table:table-cell table:formula="of:=IF(ISNUMBER(FIND(&quot;;&quot;; [.K32])); LEFT([.K32]; FIND(&quot;;&quot;; [.K32])-1); [.K32])" office:value-type="string" office:string-value="中文 " calcext:value-type="string">
            <text:p>中文 </text:p>
          </table:table-cell>
          <table:table-cell table:formula="of:=COM.MICROSOFT.CONCAT(&quot;&lt;string name='lang_&quot;; [.B32]; &quot;' translatable='false'&gt;&quot;; [.L32]; &quot;&lt;/string&gt;&quot;)" office:value-type="string" office:string-value="&lt;string name='lang_zh' translatable='false'&gt;中文 &lt;/string&gt;" calcext:value-type="string">
            <text:p>&lt;string name='lang_zh' translatable='false'&gt;中文 &lt;/string&gt;</text:p>
          </table:table-cell>
          <table:table-cell table:formula="of:=COM.MICROSOFT.CONCAT([.$N$2];[.B32]; [.$N$2]; &quot; to Res.string.lang_&quot;; [.B32]; &quot;,&quot;)" office:value-type="string" office:string-value="&quot;zh&quot; to Res.string.lang_zh," calcext:value-type="string">
            <text:p>"zh" to Res.string.lang_zh,</text:p>
          </table:table-cell>
          <table:table-cell table:formula="of:=COM.MICROSOFT.CONCAT(&quot;import world.respect.shared.generated.resources.lang_&quot;; [.B32])" office:value-type="string" office:string-value="import world.respect.shared.generated.resources.lang_zh" calcext:value-type="string">
            <text:p>import world.respect.shared.generated.resources.lang_zh</text:p>
          </table:table-cell>
        </table:table-row>
        <table:table-row table:style-name="ro8">
          <table:table-cell office:value-type="string" calcext:value-type="string">
            <text:p><text:a xlink:href="https://en.wikipedia.org/wiki/Church_Slavonic" xlink:type="simple">Church Slavonic</text:a>, Old Slavonic, <text:a xlink:href="https://en.wikipedia.org/wiki/Old_Church_Slavonic" xlink:type="simple">Old Church Slavonic</text:a></text:p>
          </table:table-cell>
          <table:table-cell office:value-type="string" calcext:value-type="string">
            <text:p><text:a xlink:href="https://www.loc.gov/standards/iso639-2/php/langcodes-keyword.php?SearchType=iso_639_1&amp;SearchTerm=cu" xlink:type="simple">cu</text:a></text:p>
          </table:table-cell>
          <table:table-cell office:value-type="string" calcext:value-type="string" table:number-columns-spanned="2" table:number-rows-spanned="1">
            <text:p>chu</text:p>
          </table:table-cell>
          <table:covered-table-cell/>
          <table:table-cell office:value-type="string" calcext:value-type="string">
            <text:p>chu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Historical</text:p>
          </table:table-cell>
          <table:table-cell office:value-type="string" calcext:value-type="string">
            <text:p>Славе́нскїй ѧ҆зы́къ</text:p>
          </table:table-cell>
          <table:table-cell/>
          <table:table-cell table:style-name="ce2" office:value-type="string" calcext:value-type="string">
            <text:p>In use by the <text:a xlink:href="https://en.wikipedia.org/wiki/Eastern_Orthodox_Church" xlink:type="simple">Eastern Orthodox Church</text:a></text:p>
          </table:table-cell>
          <table:table-cell table:formula="of:=TRIM(IF(ISNUMBER(FIND(&quot;(&quot;; [.H33])); LEFT([.H33]; FIND(&quot;(&quot;; [.H33])-1); [.H33]))" office:value-type="string" office:string-value="Славе́нскїй ѧ҆зы́къ" calcext:value-type="string">
            <text:p>Славе́нскїй ѧ҆зы́къ</text:p>
          </table:table-cell>
          <table:table-cell table:formula="of:=IF(ISNUMBER(FIND(&quot;;&quot;; [.K33])); LEFT([.K33]; FIND(&quot;;&quot;; [.K33])-1); [.K33])" office:value-type="string" office:string-value="Славе́нскїй ѧ҆зы́къ" calcext:value-type="string">
            <text:p>Славе́нскїй ѧ҆зы́къ</text:p>
          </table:table-cell>
          <table:table-cell table:formula="of:=COM.MICROSOFT.CONCAT(&quot;&lt;string name='lang_&quot;; [.B33]; &quot;' translatable='false'&gt;&quot;; [.L33]; &quot;&lt;/string&gt;&quot;)" office:value-type="string" office:string-value="&lt;string name='lang_cu' translatable='false'&gt;Славе́нскїй ѧ҆зы́къ&lt;/string&gt;" calcext:value-type="string">
            <text:p>&lt;string name='lang_cu' translatable='false'&gt;Славе́нскїй ѧ҆зы́къ&lt;/string&gt;</text:p>
          </table:table-cell>
          <table:table-cell table:formula="of:=COM.MICROSOFT.CONCAT([.$N$2];[.B33]; [.$N$2]; &quot; to Res.string.lang_&quot;; [.B33]; &quot;,&quot;)" office:value-type="string" office:string-value="&quot;cu&quot; to Res.string.lang_cu," calcext:value-type="string">
            <text:p>"cu" to Res.string.lang_cu,</text:p>
          </table:table-cell>
          <table:table-cell table:formula="of:=COM.MICROSOFT.CONCAT(&quot;import world.respect.shared.generated.resources.lang_&quot;; [.B33])" office:value-type="string" office:string-value="import world.respect.shared.generated.resources.lang_cu" calcext:value-type="string">
            <text:p>import world.respect.shared.generated.resources.lang_cu</text:p>
          </table:table-cell>
        </table:table-row>
        <table:table-row table:style-name="ro1">
          <table:table-cell office:value-type="string" calcext:value-type="string">
            <text:p><text:a xlink:href="https://en.wikipedia.org/wiki/Chuvash_language" xlink:type="simple">Chuvash</text:a></text:p>
          </table:table-cell>
          <table:table-cell office:value-type="string" calcext:value-type="string">
            <text:p><text:a xlink:href="https://www.loc.gov/standards/iso639-2/php/langcodes-keyword.php?SearchType=iso_639_1&amp;SearchTerm=cv" xlink:type="simple">cv</text:a></text:p>
          </table:table-cell>
          <table:table-cell office:value-type="string" calcext:value-type="string" table:number-columns-spanned="2" table:number-rows-spanned="1">
            <text:p>chv</text:p>
          </table:table-cell>
          <table:covered-table-cell/>
          <table:table-cell office:value-type="string" calcext:value-type="string">
            <text:p>chv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Чӑвашла (Çăvaşla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34])); LEFT([.H34]; FIND(&quot;(&quot;; [.H34])-1); [.H34]))" office:value-type="string" office:string-value="Чӑвашла" calcext:value-type="string">
            <text:p>Чӑвашла</text:p>
          </table:table-cell>
          <table:table-cell table:formula="of:=IF(ISNUMBER(FIND(&quot;;&quot;; [.K34])); LEFT([.K34]; FIND(&quot;;&quot;; [.K34])-1); [.K34])" office:value-type="string" office:string-value="Чӑвашла" calcext:value-type="string">
            <text:p>Чӑвашла</text:p>
          </table:table-cell>
          <table:table-cell table:formula="of:=COM.MICROSOFT.CONCAT(&quot;&lt;string name='lang_&quot;; [.B34]; &quot;' translatable='false'&gt;&quot;; [.L34]; &quot;&lt;/string&gt;&quot;)" office:value-type="string" office:string-value="&lt;string name='lang_cv' translatable='false'&gt;Чӑвашла&lt;/string&gt;" calcext:value-type="string">
            <text:p>&lt;string name='lang_cv' translatable='false'&gt;Чӑвашла&lt;/string&gt;</text:p>
          </table:table-cell>
          <table:table-cell table:formula="of:=COM.MICROSOFT.CONCAT([.$N$2];[.B34]; [.$N$2]; &quot; to Res.string.lang_&quot;; [.B34]; &quot;,&quot;)" office:value-type="string" office:string-value="&quot;cv&quot; to Res.string.lang_cv," calcext:value-type="string">
            <text:p>"cv" to Res.string.lang_cv,</text:p>
          </table:table-cell>
          <table:table-cell table:formula="of:=COM.MICROSOFT.CONCAT(&quot;import world.respect.shared.generated.resources.lang_&quot;; [.B34])" office:value-type="string" office:string-value="import world.respect.shared.generated.resources.lang_cv" calcext:value-type="string">
            <text:p>import world.respect.shared.generated.resources.lang_cv</text:p>
          </table:table-cell>
        </table:table-row>
        <table:table-row table:style-name="ro1">
          <table:table-cell office:value-type="string" calcext:value-type="string">
            <text:p><text:a xlink:href="https://en.wikipedia.org/wiki/Cornish_language" xlink:type="simple">Cornish</text:a></text:p>
          </table:table-cell>
          <table:table-cell office:value-type="string" calcext:value-type="string">
            <text:p><text:a xlink:href="https://www.loc.gov/standards/iso639-2/php/langcodes-keyword.php?SearchType=iso_639_1&amp;SearchTerm=kw" xlink:type="simple">kw</text:a></text:p>
          </table:table-cell>
          <table:table-cell office:value-type="string" calcext:value-type="string" table:number-columns-spanned="2" table:number-rows-spanned="1">
            <text:p>cor</text:p>
          </table:table-cell>
          <table:covered-table-cell/>
          <table:table-cell office:value-type="string" calcext:value-type="string">
            <text:p>co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Kernowek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35])); LEFT([.H35]; FIND(&quot;(&quot;; [.H35])-1); [.H35]))" office:value-type="string" office:string-value="Kernowek" calcext:value-type="string">
            <text:p>Kernowek</text:p>
          </table:table-cell>
          <table:table-cell table:formula="of:=IF(ISNUMBER(FIND(&quot;;&quot;; [.K35])); LEFT([.K35]; FIND(&quot;;&quot;; [.K35])-1); [.K35])" office:value-type="string" office:string-value="Kernowek" calcext:value-type="string">
            <text:p>Kernowek</text:p>
          </table:table-cell>
          <table:table-cell table:formula="of:=COM.MICROSOFT.CONCAT(&quot;&lt;string name='lang_&quot;; [.B35]; &quot;' translatable='false'&gt;&quot;; [.L35]; &quot;&lt;/string&gt;&quot;)" office:value-type="string" office:string-value="&lt;string name='lang_kw' translatable='false'&gt;Kernowek&lt;/string&gt;" calcext:value-type="string">
            <text:p>&lt;string name='lang_kw' translatable='false'&gt;Kernowek&lt;/string&gt;</text:p>
          </table:table-cell>
          <table:table-cell table:formula="of:=COM.MICROSOFT.CONCAT([.$N$2];[.B35]; [.$N$2]; &quot; to Res.string.lang_&quot;; [.B35]; &quot;,&quot;)" office:value-type="string" office:string-value="&quot;kw&quot; to Res.string.lang_kw," calcext:value-type="string">
            <text:p>"kw" to Res.string.lang_kw,</text:p>
          </table:table-cell>
          <table:table-cell table:formula="of:=COM.MICROSOFT.CONCAT(&quot;import world.respect.shared.generated.resources.lang_&quot;; [.B35])" office:value-type="string" office:string-value="import world.respect.shared.generated.resources.lang_kw" calcext:value-type="string">
            <text:p>import world.respect.shared.generated.resources.lang_kw</text:p>
          </table:table-cell>
        </table:table-row>
        <table:table-row table:style-name="ro1">
          <table:table-cell office:value-type="string" calcext:value-type="string">
            <text:p><text:a xlink:href="https://en.wikipedia.org/wiki/Corsican_language" xlink:type="simple">Corsican</text:a></text:p>
          </table:table-cell>
          <table:table-cell office:value-type="string" calcext:value-type="string">
            <text:p><text:a xlink:href="https://www.loc.gov/standards/iso639-2/php/langcodes-keyword.php?SearchType=iso_639_1&amp;SearchTerm=co" xlink:type="simple">co</text:a></text:p>
          </table:table-cell>
          <table:table-cell office:value-type="string" calcext:value-type="string" table:number-columns-spanned="2" table:number-rows-spanned="1">
            <text:p>cos</text:p>
          </table:table-cell>
          <table:covered-table-cell/>
          <table:table-cell office:value-type="string" calcext:value-type="string">
            <text:p>cos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Corsu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36])); LEFT([.H36]; FIND(&quot;(&quot;; [.H36])-1); [.H36]))" office:value-type="string" office:string-value="Corsu" calcext:value-type="string">
            <text:p>Corsu</text:p>
          </table:table-cell>
          <table:table-cell table:formula="of:=IF(ISNUMBER(FIND(&quot;;&quot;; [.K36])); LEFT([.K36]; FIND(&quot;;&quot;; [.K36])-1); [.K36])" office:value-type="string" office:string-value="Corsu" calcext:value-type="string">
            <text:p>Corsu</text:p>
          </table:table-cell>
          <table:table-cell table:formula="of:=COM.MICROSOFT.CONCAT(&quot;&lt;string name='lang_&quot;; [.B36]; &quot;' translatable='false'&gt;&quot;; [.L36]; &quot;&lt;/string&gt;&quot;)" office:value-type="string" office:string-value="&lt;string name='lang_co' translatable='false'&gt;Corsu&lt;/string&gt;" calcext:value-type="string">
            <text:p>&lt;string name='lang_co' translatable='false'&gt;Corsu&lt;/string&gt;</text:p>
          </table:table-cell>
          <table:table-cell table:formula="of:=COM.MICROSOFT.CONCAT([.$N$2];[.B36]; [.$N$2]; &quot; to Res.string.lang_&quot;; [.B36]; &quot;,&quot;)" office:value-type="string" office:string-value="&quot;co&quot; to Res.string.lang_co," calcext:value-type="string">
            <text:p>"co" to Res.string.lang_co,</text:p>
          </table:table-cell>
          <table:table-cell table:formula="of:=COM.MICROSOFT.CONCAT(&quot;import world.respect.shared.generated.resources.lang_&quot;; [.B36])" office:value-type="string" office:string-value="import world.respect.shared.generated.resources.lang_co" calcext:value-type="string">
            <text:p>import world.respect.shared.generated.resources.lang_co</text:p>
          </table:table-cell>
        </table:table-row>
        <table:table-row table:style-name="ro8">
          <table:table-cell office:value-type="string" calcext:value-type="string">
            <text:p><text:a xlink:href="https://en.wikipedia.org/wiki/Cree_language" xlink:type="simple">Cree</text:a></text:p>
          </table:table-cell>
          <table:table-cell office:value-type="string" calcext:value-type="string">
            <text:p><text:a xlink:href="https://www.loc.gov/standards/iso639-2/php/langcodes-keyword.php?SearchType=iso_639_1&amp;SearchTerm=cr" xlink:type="simple">cr</text:a></text:p>
          </table:table-cell>
          <table:table-cell office:value-type="string" calcext:value-type="string" table:number-columns-spanned="2" table:number-rows-spanned="1">
            <text:p>cre</text:p>
          </table:table-cell>
          <table:covered-table-cell/>
          <table:table-cell office:value-type="string" calcext:value-type="string">
            <text:p>cre + <text:a xlink:href="https://en.wikipedia.org/wiki/ISO_639_macrolanguage#cre" xlink:type="simple">6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ᓀᐦᐃᔭᐁᐧᐃᐧᐣ (Nehiyawewin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37])); LEFT([.H37]; FIND(&quot;(&quot;; [.H37])-1); [.H37]))" office:value-type="string" office:string-value="ᓀᐦᐃᔭᐁᐧᐃᐧᐣ" calcext:value-type="string">
            <text:p>ᓀᐦᐃᔭᐁᐧᐃᐧᐣ</text:p>
          </table:table-cell>
          <table:table-cell table:formula="of:=IF(ISNUMBER(FIND(&quot;;&quot;; [.K37])); LEFT([.K37]; FIND(&quot;;&quot;; [.K37])-1); [.K37])" office:value-type="string" office:string-value="ᓀᐦᐃᔭᐁᐧᐃᐧᐣ" calcext:value-type="string">
            <text:p>ᓀᐦᐃᔭᐁᐧᐃᐧᐣ</text:p>
          </table:table-cell>
          <table:table-cell table:formula="of:=COM.MICROSOFT.CONCAT(&quot;&lt;string name='lang_&quot;; [.B37]; &quot;' translatable='false'&gt;&quot;; [.L37]; &quot;&lt;/string&gt;&quot;)" office:value-type="string" office:string-value="&lt;string name='lang_cr' translatable='false'&gt;ᓀᐦᐃᔭᐁᐧᐃᐧᐣ&lt;/string&gt;" calcext:value-type="string">
            <text:p>&lt;string name='lang_cr' translatable='false'&gt;ᓀᐦᐃᔭᐁᐧᐃᐧᐣ&lt;/string&gt;</text:p>
          </table:table-cell>
          <table:table-cell table:formula="of:=COM.MICROSOFT.CONCAT([.$N$2];[.B37]; [.$N$2]; &quot; to Res.string.lang_&quot;; [.B37]; &quot;,&quot;)" office:value-type="string" office:string-value="&quot;cr&quot; to Res.string.lang_cr," calcext:value-type="string">
            <text:p>"cr" to Res.string.lang_cr,</text:p>
          </table:table-cell>
          <table:table-cell table:formula="of:=COM.MICROSOFT.CONCAT(&quot;import world.respect.shared.generated.resources.lang_&quot;; [.B37])" office:value-type="string" office:string-value="import world.respect.shared.generated.resources.lang_cr" calcext:value-type="string">
            <text:p>import world.respect.shared.generated.resources.lang_cr</text:p>
          </table:table-cell>
        </table:table-row>
        <table:table-row table:style-name="ro7">
          <table:table-cell office:value-type="string" calcext:value-type="string">
            <text:p><text:a xlink:href="https://en.wikipedia.org/wiki/Croatian_language" xlink:type="simple">Croatian</text:a></text:p>
          </table:table-cell>
          <table:table-cell office:value-type="string" calcext:value-type="string">
            <text:p><text:a xlink:href="https://www.loc.gov/standards/iso639-2/php/langcodes-keyword.php?SearchType=iso_639_1&amp;SearchTerm=hr" xlink:type="simple">hr</text:a></text:p>
          </table:table-cell>
          <table:table-cell office:value-type="string" calcext:value-type="string" table:number-columns-spanned="2" table:number-rows-spanned="1">
            <text:p>hrv</text:p>
          </table:table-cell>
          <table:covered-table-cell/>
          <table:table-cell office:value-type="string" calcext:value-type="string">
            <text:p>hrv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Hrvatski</text:p>
          </table:table-cell>
          <table:table-cell/>
          <table:table-cell table:style-name="ce2" office:value-type="string" calcext:value-type="string">
            <text:p>Member language of <text:a xlink:href="https://en.wikipedia.org/wiki/Serbo-Croatian" xlink:type="simple">Serbo-Croatian</text:a> with code sh deprecated in 2000</text:p>
          </table:table-cell>
          <table:table-cell table:formula="of:=TRIM(IF(ISNUMBER(FIND(&quot;(&quot;; [.H38])); LEFT([.H38]; FIND(&quot;(&quot;; [.H38])-1); [.H38]))" office:value-type="string" office:string-value="Hrvatski" calcext:value-type="string">
            <text:p>Hrvatski</text:p>
          </table:table-cell>
          <table:table-cell table:formula="of:=IF(ISNUMBER(FIND(&quot;;&quot;; [.K38])); LEFT([.K38]; FIND(&quot;;&quot;; [.K38])-1); [.K38])" office:value-type="string" office:string-value="Hrvatski" calcext:value-type="string">
            <text:p>Hrvatski</text:p>
          </table:table-cell>
          <table:table-cell table:formula="of:=COM.MICROSOFT.CONCAT(&quot;&lt;string name='lang_&quot;; [.B38]; &quot;' translatable='false'&gt;&quot;; [.L38]; &quot;&lt;/string&gt;&quot;)" office:value-type="string" office:string-value="&lt;string name='lang_hr' translatable='false'&gt;Hrvatski&lt;/string&gt;" calcext:value-type="string">
            <text:p>&lt;string name='lang_hr' translatable='false'&gt;Hrvatski&lt;/string&gt;</text:p>
          </table:table-cell>
          <table:table-cell table:formula="of:=COM.MICROSOFT.CONCAT([.$N$2];[.B38]; [.$N$2]; &quot; to Res.string.lang_&quot;; [.B38]; &quot;,&quot;)" office:value-type="string" office:string-value="&quot;hr&quot; to Res.string.lang_hr," calcext:value-type="string">
            <text:p>"hr" to Res.string.lang_hr,</text:p>
          </table:table-cell>
          <table:table-cell table:formula="of:=COM.MICROSOFT.CONCAT(&quot;import world.respect.shared.generated.resources.lang_&quot;; [.B38])" office:value-type="string" office:string-value="import world.respect.shared.generated.resources.lang_hr" calcext:value-type="string">
            <text:p>import world.respect.shared.generated.resources.lang_hr</text:p>
          </table:table-cell>
        </table:table-row>
        <table:table-row table:style-name="ro2">
          <table:table-cell office:value-type="string" calcext:value-type="string">
            <text:p><text:a xlink:href="https://en.wikipedia.org/wiki/Czech_language" xlink:type="simple">Czech</text:a></text:p>
          </table:table-cell>
          <table:table-cell office:value-type="string" calcext:value-type="string">
            <text:p><text:a xlink:href="https://www.loc.gov/standards/iso639-2/php/langcodes-keyword.php?SearchType=iso_639_1&amp;SearchTerm=cs" xlink:type="simple">cs</text:a></text:p>
          </table:table-cell>
          <table:table-cell office:value-type="string" calcext:value-type="string">
            <text:p>ces</text:p>
          </table:table-cell>
          <table:table-cell table:style-name="ce3" office:value-type="string" calcext:value-type="string">
            <text:p>cze</text:p>
          </table:table-cell>
          <table:table-cell office:value-type="string" calcext:value-type="string">
            <text:p>ces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Čeština</text:p>
          </table:table-cell>
          <table:table-cell table:style-name="ce2" office:value-type="string" calcext:value-type="string">
            <text:p>Bohemian; Czechian</text:p>
          </table:table-cell>
          <table:table-cell office:value-type="string" calcext:value-type="string">
            <text:p/>
          </table:table-cell>
          <table:table-cell table:formula="of:=TRIM(IF(ISNUMBER(FIND(&quot;(&quot;; [.H39])); LEFT([.H39]; FIND(&quot;(&quot;; [.H39])-1); [.H39]))" office:value-type="string" office:string-value="Čeština" calcext:value-type="string">
            <text:p>Čeština</text:p>
          </table:table-cell>
          <table:table-cell table:formula="of:=IF(ISNUMBER(FIND(&quot;;&quot;; [.K39])); LEFT([.K39]; FIND(&quot;;&quot;; [.K39])-1); [.K39])" office:value-type="string" office:string-value="Čeština" calcext:value-type="string">
            <text:p>Čeština</text:p>
          </table:table-cell>
          <table:table-cell table:formula="of:=COM.MICROSOFT.CONCAT(&quot;&lt;string name='lang_&quot;; [.B39]; &quot;' translatable='false'&gt;&quot;; [.L39]; &quot;&lt;/string&gt;&quot;)" office:value-type="string" office:string-value="&lt;string name='lang_cs' translatable='false'&gt;Čeština&lt;/string&gt;" calcext:value-type="string">
            <text:p>&lt;string name='lang_cs' translatable='false'&gt;Čeština&lt;/string&gt;</text:p>
          </table:table-cell>
          <table:table-cell table:formula="of:=COM.MICROSOFT.CONCAT([.$N$2];[.B39]; [.$N$2]; &quot; to Res.string.lang_&quot;; [.B39]; &quot;,&quot;)" office:value-type="string" office:string-value="&quot;cs&quot; to Res.string.lang_cs," calcext:value-type="string">
            <text:p>"cs" to Res.string.lang_cs,</text:p>
          </table:table-cell>
          <table:table-cell table:formula="of:=COM.MICROSOFT.CONCAT(&quot;import world.respect.shared.generated.resources.lang_&quot;; [.B39])" office:value-type="string" office:string-value="import world.respect.shared.generated.resources.lang_cs" calcext:value-type="string">
            <text:p>import world.respect.shared.generated.resources.lang_cs</text:p>
          </table:table-cell>
        </table:table-row>
        <table:table-row table:style-name="ro1">
          <table:table-cell office:value-type="string" calcext:value-type="string">
            <text:p><text:a xlink:href="https://en.wikipedia.org/wiki/Danish_language" xlink:type="simple">Danish</text:a></text:p>
          </table:table-cell>
          <table:table-cell office:value-type="string" calcext:value-type="string">
            <text:p><text:a xlink:href="https://www.loc.gov/standards/iso639-2/php/langcodes-keyword.php?SearchType=iso_639_1&amp;SearchTerm=da" xlink:type="simple">da</text:a></text:p>
          </table:table-cell>
          <table:table-cell office:value-type="string" calcext:value-type="string" table:number-columns-spanned="2" table:number-rows-spanned="1">
            <text:p>dan</text:p>
          </table:table-cell>
          <table:covered-table-cell/>
          <table:table-cell office:value-type="string" calcext:value-type="string">
            <text:p>da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Dansk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40])); LEFT([.H40]; FIND(&quot;(&quot;; [.H40])-1); [.H40]))" office:value-type="string" office:string-value="Dansk" calcext:value-type="string">
            <text:p>Dansk</text:p>
          </table:table-cell>
          <table:table-cell table:formula="of:=IF(ISNUMBER(FIND(&quot;;&quot;; [.K40])); LEFT([.K40]; FIND(&quot;;&quot;; [.K40])-1); [.K40])" office:value-type="string" office:string-value="Dansk" calcext:value-type="string">
            <text:p>Dansk</text:p>
          </table:table-cell>
          <table:table-cell table:formula="of:=COM.MICROSOFT.CONCAT(&quot;&lt;string name='lang_&quot;; [.B40]; &quot;' translatable='false'&gt;&quot;; [.L40]; &quot;&lt;/string&gt;&quot;)" office:value-type="string" office:string-value="&lt;string name='lang_da' translatable='false'&gt;Dansk&lt;/string&gt;" calcext:value-type="string">
            <text:p>&lt;string name='lang_da' translatable='false'&gt;Dansk&lt;/string&gt;</text:p>
          </table:table-cell>
          <table:table-cell table:formula="of:=COM.MICROSOFT.CONCAT([.$N$2];[.B40]; [.$N$2]; &quot; to Res.string.lang_&quot;; [.B40]; &quot;,&quot;)" office:value-type="string" office:string-value="&quot;da&quot; to Res.string.lang_da," calcext:value-type="string">
            <text:p>"da" to Res.string.lang_da,</text:p>
          </table:table-cell>
          <table:table-cell table:formula="of:=COM.MICROSOFT.CONCAT(&quot;import world.respect.shared.generated.resources.lang_&quot;; [.B40])" office:value-type="string" office:string-value="import world.respect.shared.generated.resources.lang_da" calcext:value-type="string">
            <text:p>import world.respect.shared.generated.resources.lang_da</text:p>
          </table:table-cell>
        </table:table-row>
        <table:table-row table:style-name="ro8">
          <table:table-cell office:value-type="string" calcext:value-type="string">
            <text:p><text:a xlink:href="https://en.wikipedia.org/wiki/Dhivehi_language" xlink:type="simple">Divehi</text:a>, Dhivehi, Maldivian</text:p>
          </table:table-cell>
          <table:table-cell office:value-type="string" calcext:value-type="string">
            <text:p><text:a xlink:href="https://www.loc.gov/standards/iso639-2/php/langcodes-keyword.php?SearchType=iso_639_1&amp;SearchTerm=dv" xlink:type="simple">dv</text:a></text:p>
          </table:table-cell>
          <table:table-cell office:value-type="string" calcext:value-type="string" table:number-columns-spanned="2" table:number-rows-spanned="1">
            <text:p>div</text:p>
          </table:table-cell>
          <table:covered-table-cell/>
          <table:table-cell office:value-type="string" calcext:value-type="string">
            <text:p>div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ދިވެހި (Dhivehi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41])); LEFT([.H41]; FIND(&quot;(&quot;; [.H41])-1); [.H41]))" office:value-type="string" office:string-value="ދިވެހި" calcext:value-type="string">
            <text:p>ދިވެހި</text:p>
          </table:table-cell>
          <table:table-cell table:formula="of:=IF(ISNUMBER(FIND(&quot;;&quot;; [.K41])); LEFT([.K41]; FIND(&quot;;&quot;; [.K41])-1); [.K41])" office:value-type="string" office:string-value="ދިވެހި" calcext:value-type="string">
            <text:p>ދިވެހި</text:p>
          </table:table-cell>
          <table:table-cell table:formula="of:=COM.MICROSOFT.CONCAT(&quot;&lt;string name='lang_&quot;; [.B41]; &quot;' translatable='false'&gt;&quot;; [.L41]; &quot;&lt;/string&gt;&quot;)" office:value-type="string" office:string-value="&lt;string name='lang_dv' translatable='false'&gt;ދިވެހި&lt;/string&gt;" calcext:value-type="string">
            <text:p>&lt;string name='lang_dv' translatable='false'&gt;ދިވެހި&lt;/string&gt;</text:p>
          </table:table-cell>
          <table:table-cell table:formula="of:=COM.MICROSOFT.CONCAT([.$N$2];[.B41]; [.$N$2]; &quot; to Res.string.lang_&quot;; [.B41]; &quot;,&quot;)" office:value-type="string" office:string-value="&quot;dv&quot; to Res.string.lang_dv," calcext:value-type="string">
            <text:p>"dv" to Res.string.lang_dv,</text:p>
          </table:table-cell>
          <table:table-cell table:formula="of:=COM.MICROSOFT.CONCAT(&quot;import world.respect.shared.generated.resources.lang_&quot;; [.B41])" office:value-type="string" office:string-value="import world.respect.shared.generated.resources.lang_dv" calcext:value-type="string">
            <text:p>import world.respect.shared.generated.resources.lang_dv</text:p>
          </table:table-cell>
        </table:table-row>
        <table:table-row table:style-name="ro9">
          <table:table-cell office:value-type="string" calcext:value-type="string">
            <text:p><text:a xlink:href="https://en.wikipedia.org/wiki/Dutch_language" xlink:type="simple">Dutch</text:a>, <text:a xlink:href="https://en.wikipedia.org/wiki/Flemish_dialects" xlink:type="simple">Flemish</text:a></text:p>
          </table:table-cell>
          <table:table-cell office:value-type="string" calcext:value-type="string">
            <text:p><text:a xlink:href="https://www.loc.gov/standards/iso639-2/php/langcodes-keyword.php?SearchType=iso_639_1&amp;SearchTerm=nl" xlink:type="simple">nl</text:a></text:p>
          </table:table-cell>
          <table:table-cell office:value-type="string" calcext:value-type="string">
            <text:p>nld</text:p>
          </table:table-cell>
          <table:table-cell table:style-name="ce3" office:value-type="string" calcext:value-type="string">
            <text:p>dut</text:p>
          </table:table-cell>
          <table:table-cell office:value-type="string" calcext:value-type="string">
            <text:p>nld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Nederlands</text:p>
          </table:table-cell>
          <table:table-cell/>
          <table:table-cell table:style-name="ce2" office:value-type="string" calcext:value-type="string">
            <text:p>Flemish is not to be confused with the closely related <text:a xlink:href="https://en.wikipedia.org/wiki/West_Flemish" xlink:type="simple">West Flemish</text:a>, which is referred to as "Vlaams" and has the code vls in ISO 639-3.</text:p>
          </table:table-cell>
          <table:table-cell table:formula="of:=TRIM(IF(ISNUMBER(FIND(&quot;(&quot;; [.H42])); LEFT([.H42]; FIND(&quot;(&quot;; [.H42])-1); [.H42]))" office:value-type="string" office:string-value="Nederlands" calcext:value-type="string">
            <text:p>Nederlands</text:p>
          </table:table-cell>
          <table:table-cell table:formula="of:=IF(ISNUMBER(FIND(&quot;;&quot;; [.K42])); LEFT([.K42]; FIND(&quot;;&quot;; [.K42])-1); [.K42])" office:value-type="string" office:string-value="Nederlands" calcext:value-type="string">
            <text:p>Nederlands</text:p>
          </table:table-cell>
          <table:table-cell table:formula="of:=COM.MICROSOFT.CONCAT(&quot;&lt;string name='lang_&quot;; [.B42]; &quot;' translatable='false'&gt;&quot;; [.L42]; &quot;&lt;/string&gt;&quot;)" office:value-type="string" office:string-value="&lt;string name='lang_nl' translatable='false'&gt;Nederlands&lt;/string&gt;" calcext:value-type="string">
            <text:p>&lt;string name='lang_nl' translatable='false'&gt;Nederlands&lt;/string&gt;</text:p>
          </table:table-cell>
          <table:table-cell table:formula="of:=COM.MICROSOFT.CONCAT([.$N$2];[.B42]; [.$N$2]; &quot; to Res.string.lang_&quot;; [.B42]; &quot;,&quot;)" office:value-type="string" office:string-value="&quot;nl&quot; to Res.string.lang_nl," calcext:value-type="string">
            <text:p>"nl" to Res.string.lang_nl,</text:p>
          </table:table-cell>
          <table:table-cell table:formula="of:=COM.MICROSOFT.CONCAT(&quot;import world.respect.shared.generated.resources.lang_&quot;; [.B42])" office:value-type="string" office:string-value="import world.respect.shared.generated.resources.lang_nl" calcext:value-type="string">
            <text:p>import world.respect.shared.generated.resources.lang_nl</text:p>
          </table:table-cell>
        </table:table-row>
        <table:table-row table:style-name="ro4">
          <table:table-cell office:value-type="string" calcext:value-type="string">
            <text:p><text:a xlink:href="https://en.wikipedia.org/wiki/Dzongkha_language" xlink:type="simple">Dzongkha</text:a></text:p>
          </table:table-cell>
          <table:table-cell office:value-type="string" calcext:value-type="string">
            <text:p><text:a xlink:href="https://www.loc.gov/standards/iso639-2/php/langcodes-keyword.php?SearchType=iso_639_1&amp;SearchTerm=dz" xlink:type="simple">dz</text:a></text:p>
          </table:table-cell>
          <table:table-cell office:value-type="string" calcext:value-type="string" table:number-columns-spanned="2" table:number-rows-spanned="1">
            <text:p>dzo</text:p>
          </table:table-cell>
          <table:covered-table-cell/>
          <table:table-cell office:value-type="string" calcext:value-type="string">
            <text:p>dz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རྫོང་ཁ་ (Dzongkha)</text:p>
          </table:table-cell>
          <table:table-cell table:style-name="ce2" office:value-type="string" calcext:value-type="string">
            <text:p>Bhutanese</text:p>
          </table:table-cell>
          <table:table-cell office:value-type="string" calcext:value-type="string">
            <text:p/>
          </table:table-cell>
          <table:table-cell table:formula="of:=TRIM(IF(ISNUMBER(FIND(&quot;(&quot;; [.H43])); LEFT([.H43]; FIND(&quot;(&quot;; [.H43])-1); [.H43]))" office:value-type="string" office:string-value="རྫོང་ཁ་" calcext:value-type="string">
            <text:p>རྫོང་ཁ་</text:p>
          </table:table-cell>
          <table:table-cell table:formula="of:=IF(ISNUMBER(FIND(&quot;;&quot;; [.K43])); LEFT([.K43]; FIND(&quot;;&quot;; [.K43])-1); [.K43])" office:value-type="string" office:string-value="རྫོང་ཁ་" calcext:value-type="string">
            <text:p>རྫོང་ཁ་</text:p>
          </table:table-cell>
          <table:table-cell table:formula="of:=COM.MICROSOFT.CONCAT(&quot;&lt;string name='lang_&quot;; [.B43]; &quot;' translatable='false'&gt;&quot;; [.L43]; &quot;&lt;/string&gt;&quot;)" office:value-type="string" office:string-value="&lt;string name='lang_dz' translatable='false'&gt;རྫོང་ཁ་&lt;/string&gt;" calcext:value-type="string">
            <text:p>&lt;string name='lang_dz' translatable='false'&gt;རྫོང་ཁ་&lt;/string&gt;</text:p>
          </table:table-cell>
          <table:table-cell table:formula="of:=COM.MICROSOFT.CONCAT([.$N$2];[.B43]; [.$N$2]; &quot; to Res.string.lang_&quot;; [.B43]; &quot;,&quot;)" office:value-type="string" office:string-value="&quot;dz&quot; to Res.string.lang_dz," calcext:value-type="string">
            <text:p>"dz" to Res.string.lang_dz,</text:p>
          </table:table-cell>
          <table:table-cell table:formula="of:=COM.MICROSOFT.CONCAT(&quot;import world.respect.shared.generated.resources.lang_&quot;; [.B43])" office:value-type="string" office:string-value="import world.respect.shared.generated.resources.lang_dz" calcext:value-type="string">
            <text:p>import world.respect.shared.generated.resources.lang_dz</text:p>
          </table:table-cell>
        </table:table-row>
        <table:table-row table:style-name="ro1">
          <table:table-cell office:value-type="string" calcext:value-type="string">
            <text:p><text:a xlink:href="https://en.wikipedia.org/wiki/English_language" xlink:type="simple">English</text:a></text:p>
          </table:table-cell>
          <table:table-cell office:value-type="string" calcext:value-type="string">
            <text:p><text:a xlink:href="https://www.loc.gov/standards/iso639-2/php/langcodes-keyword.php?SearchType=iso_639_1&amp;SearchTerm=en" xlink:type="simple">en</text:a></text:p>
          </table:table-cell>
          <table:table-cell office:value-type="string" calcext:value-type="string" table:number-columns-spanned="2" table:number-rows-spanned="1">
            <text:p>eng</text:p>
          </table:table-cell>
          <table:covered-table-cell/>
          <table:table-cell office:value-type="string" calcext:value-type="string">
            <text:p>eng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English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44])); LEFT([.H44]; FIND(&quot;(&quot;; [.H44])-1); [.H44]))" office:value-type="string" office:string-value="English" calcext:value-type="string">
            <text:p>English</text:p>
          </table:table-cell>
          <table:table-cell table:formula="of:=IF(ISNUMBER(FIND(&quot;;&quot;; [.K44])); LEFT([.K44]; FIND(&quot;;&quot;; [.K44])-1); [.K44])" office:value-type="string" office:string-value="English" calcext:value-type="string">
            <text:p>English</text:p>
          </table:table-cell>
          <table:table-cell table:formula="of:=COM.MICROSOFT.CONCAT(&quot;&lt;string name='lang_&quot;; [.B44]; &quot;' translatable='false'&gt;&quot;; [.L44]; &quot;&lt;/string&gt;&quot;)" office:value-type="string" office:string-value="&lt;string name='lang_en' translatable='false'&gt;English&lt;/string&gt;" calcext:value-type="string">
            <text:p>&lt;string name='lang_en' translatable='false'&gt;English&lt;/string&gt;</text:p>
          </table:table-cell>
          <table:table-cell table:formula="of:=COM.MICROSOFT.CONCAT([.$N$2];[.B44]; [.$N$2]; &quot; to Res.string.lang_&quot;; [.B44]; &quot;,&quot;)" office:value-type="string" office:string-value="&quot;en&quot; to Res.string.lang_en," calcext:value-type="string">
            <text:p>"en" to Res.string.lang_en,</text:p>
          </table:table-cell>
          <table:table-cell table:formula="of:=COM.MICROSOFT.CONCAT(&quot;import world.respect.shared.generated.resources.lang_&quot;; [.B44])" office:value-type="string" office:string-value="import world.respect.shared.generated.resources.lang_en" calcext:value-type="string">
            <text:p>import world.respect.shared.generated.resources.lang_en</text:p>
          </table:table-cell>
        </table:table-row>
        <table:table-row table:style-name="ro1">
          <table:table-cell office:value-type="string" calcext:value-type="string">
            <text:p><text:a xlink:href="https://en.wikipedia.org/wiki/Esperanto" xlink:type="simple">Esperanto</text:a></text:p>
          </table:table-cell>
          <table:table-cell office:value-type="string" calcext:value-type="string">
            <text:p><text:a xlink:href="https://www.loc.gov/standards/iso639-2/php/langcodes-keyword.php?SearchType=iso_639_1&amp;SearchTerm=eo" xlink:type="simple">eo</text:a></text:p>
          </table:table-cell>
          <table:table-cell office:value-type="string" calcext:value-type="string" table:number-columns-spanned="2" table:number-rows-spanned="1">
            <text:p>epo</text:p>
          </table:table-cell>
          <table:covered-table-cell/>
          <table:table-cell office:value-type="string" calcext:value-type="string">
            <text:p>ep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Constructed</text:p>
          </table:table-cell>
          <table:table-cell office:value-type="string" calcext:value-type="string">
            <text:p>Esperanto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45])); LEFT([.H45]; FIND(&quot;(&quot;; [.H45])-1); [.H45]))" office:value-type="string" office:string-value="Esperanto" calcext:value-type="string">
            <text:p>Esperanto</text:p>
          </table:table-cell>
          <table:table-cell table:formula="of:=IF(ISNUMBER(FIND(&quot;;&quot;; [.K45])); LEFT([.K45]; FIND(&quot;;&quot;; [.K45])-1); [.K45])" office:value-type="string" office:string-value="Esperanto" calcext:value-type="string">
            <text:p>Esperanto</text:p>
          </table:table-cell>
          <table:table-cell table:formula="of:=COM.MICROSOFT.CONCAT(&quot;&lt;string name='lang_&quot;; [.B45]; &quot;' translatable='false'&gt;&quot;; [.L45]; &quot;&lt;/string&gt;&quot;)" office:value-type="string" office:string-value="&lt;string name='lang_eo' translatable='false'&gt;Esperanto&lt;/string&gt;" calcext:value-type="string">
            <text:p>&lt;string name='lang_eo' translatable='false'&gt;Esperanto&lt;/string&gt;</text:p>
          </table:table-cell>
          <table:table-cell table:formula="of:=COM.MICROSOFT.CONCAT([.$N$2];[.B45]; [.$N$2]; &quot; to Res.string.lang_&quot;; [.B45]; &quot;,&quot;)" office:value-type="string" office:string-value="&quot;eo&quot; to Res.string.lang_eo," calcext:value-type="string">
            <text:p>"eo" to Res.string.lang_eo,</text:p>
          </table:table-cell>
          <table:table-cell table:formula="of:=COM.MICROSOFT.CONCAT(&quot;import world.respect.shared.generated.resources.lang_&quot;; [.B45])" office:value-type="string" office:string-value="import world.respect.shared.generated.resources.lang_eo" calcext:value-type="string">
            <text:p>import world.respect.shared.generated.resources.lang_eo</text:p>
          </table:table-cell>
        </table:table-row>
        <table:table-row table:style-name="ro2">
          <table:table-cell office:value-type="string" calcext:value-type="string">
            <text:p><text:a xlink:href="https://en.wikipedia.org/wiki/Estonian_language" xlink:type="simple">Estonian</text:a></text:p>
          </table:table-cell>
          <table:table-cell office:value-type="string" calcext:value-type="string">
            <text:p><text:a xlink:href="https://www.loc.gov/standards/iso639-2/php/langcodes-keyword.php?SearchType=iso_639_1&amp;SearchTerm=et" xlink:type="simple">et</text:a></text:p>
          </table:table-cell>
          <table:table-cell office:value-type="string" calcext:value-type="string" table:number-columns-spanned="2" table:number-rows-spanned="1">
            <text:p>est</text:p>
          </table:table-cell>
          <table:covered-table-cell/>
          <table:table-cell office:value-type="string" calcext:value-type="string">
            <text:p>est + <text:a xlink:href="https://en.wikipedia.org/wiki/ISO_639_macrolanguage#est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Eesti keel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46])); LEFT([.H46]; FIND(&quot;(&quot;; [.H46])-1); [.H46]))" office:value-type="string" office:string-value="Eesti keel" calcext:value-type="string">
            <text:p>Eesti keel</text:p>
          </table:table-cell>
          <table:table-cell table:formula="of:=IF(ISNUMBER(FIND(&quot;;&quot;; [.K46])); LEFT([.K46]; FIND(&quot;;&quot;; [.K46])-1); [.K46])" office:value-type="string" office:string-value="Eesti keel" calcext:value-type="string">
            <text:p>Eesti keel</text:p>
          </table:table-cell>
          <table:table-cell table:formula="of:=COM.MICROSOFT.CONCAT(&quot;&lt;string name='lang_&quot;; [.B46]; &quot;' translatable='false'&gt;&quot;; [.L46]; &quot;&lt;/string&gt;&quot;)" office:value-type="string" office:string-value="&lt;string name='lang_et' translatable='false'&gt;Eesti keel&lt;/string&gt;" calcext:value-type="string">
            <text:p>&lt;string name='lang_et' translatable='false'&gt;Eesti keel&lt;/string&gt;</text:p>
          </table:table-cell>
          <table:table-cell table:formula="of:=COM.MICROSOFT.CONCAT([.$N$2];[.B46]; [.$N$2]; &quot; to Res.string.lang_&quot;; [.B46]; &quot;,&quot;)" office:value-type="string" office:string-value="&quot;et&quot; to Res.string.lang_et," calcext:value-type="string">
            <text:p>"et" to Res.string.lang_et,</text:p>
          </table:table-cell>
          <table:table-cell table:formula="of:=COM.MICROSOFT.CONCAT(&quot;import world.respect.shared.generated.resources.lang_&quot;; [.B46])" office:value-type="string" office:string-value="import world.respect.shared.generated.resources.lang_et" calcext:value-type="string">
            <text:p>import world.respect.shared.generated.resources.lang_et</text:p>
          </table:table-cell>
        </table:table-row>
        <table:table-row table:style-name="ro1">
          <table:table-cell office:value-type="string" calcext:value-type="string">
            <text:p><text:a xlink:href="https://en.wikipedia.org/wiki/Ewe_language" xlink:type="simple">Ewe</text:a></text:p>
          </table:table-cell>
          <table:table-cell office:value-type="string" calcext:value-type="string">
            <text:p><text:a xlink:href="https://www.loc.gov/standards/iso639-2/php/langcodes-keyword.php?SearchType=iso_639_1&amp;SearchTerm=ee" xlink:type="simple">ee</text:a></text:p>
          </table:table-cell>
          <table:table-cell office:value-type="string" calcext:value-type="string" table:number-columns-spanned="2" table:number-rows-spanned="1">
            <text:p>ewe</text:p>
          </table:table-cell>
          <table:covered-table-cell/>
          <table:table-cell office:value-type="string" calcext:value-type="string">
            <text:p>ew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Èʋegbe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47])); LEFT([.H47]; FIND(&quot;(&quot;; [.H47])-1); [.H47]))" office:value-type="string" office:string-value="Èʋegbe" calcext:value-type="string">
            <text:p>Èʋegbe</text:p>
          </table:table-cell>
          <table:table-cell table:formula="of:=IF(ISNUMBER(FIND(&quot;;&quot;; [.K47])); LEFT([.K47]; FIND(&quot;;&quot;; [.K47])-1); [.K47])" office:value-type="string" office:string-value="Èʋegbe" calcext:value-type="string">
            <text:p>Èʋegbe</text:p>
          </table:table-cell>
          <table:table-cell table:formula="of:=COM.MICROSOFT.CONCAT(&quot;&lt;string name='lang_&quot;; [.B47]; &quot;' translatable='false'&gt;&quot;; [.L47]; &quot;&lt;/string&gt;&quot;)" office:value-type="string" office:string-value="&lt;string name='lang_ee' translatable='false'&gt;Èʋegbe&lt;/string&gt;" calcext:value-type="string">
            <text:p>&lt;string name='lang_ee' translatable='false'&gt;Èʋegbe&lt;/string&gt;</text:p>
          </table:table-cell>
          <table:table-cell table:formula="of:=COM.MICROSOFT.CONCAT([.$N$2];[.B47]; [.$N$2]; &quot; to Res.string.lang_&quot;; [.B47]; &quot;,&quot;)" office:value-type="string" office:string-value="&quot;ee&quot; to Res.string.lang_ee," calcext:value-type="string">
            <text:p>"ee" to Res.string.lang_ee,</text:p>
          </table:table-cell>
          <table:table-cell table:formula="of:=COM.MICROSOFT.CONCAT(&quot;import world.respect.shared.generated.resources.lang_&quot;; [.B47])" office:value-type="string" office:string-value="import world.respect.shared.generated.resources.lang_ee" calcext:value-type="string">
            <text:p>import world.respect.shared.generated.resources.lang_ee</text:p>
          </table:table-cell>
        </table:table-row>
        <table:table-row table:style-name="ro1">
          <table:table-cell office:value-type="string" calcext:value-type="string">
            <text:p><text:a xlink:href="https://en.wikipedia.org/wiki/Faroese_language" xlink:type="simple">Faroese</text:a></text:p>
          </table:table-cell>
          <table:table-cell office:value-type="string" calcext:value-type="string">
            <text:p><text:a xlink:href="https://www.loc.gov/standards/iso639-2/php/langcodes-keyword.php?SearchType=iso_639_1&amp;SearchTerm=fo" xlink:type="simple">fo</text:a></text:p>
          </table:table-cell>
          <table:table-cell office:value-type="string" calcext:value-type="string" table:number-columns-spanned="2" table:number-rows-spanned="1">
            <text:p>fao</text:p>
          </table:table-cell>
          <table:covered-table-cell/>
          <table:table-cell office:value-type="string" calcext:value-type="string">
            <text:p>fa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Føroyskt</text:p>
          </table:table-cell>
          <table:table-cell table:style-name="ce2" office:value-type="string" calcext:value-type="string">
            <text:p>Faeroese</text:p>
          </table:table-cell>
          <table:table-cell office:value-type="string" calcext:value-type="string">
            <text:p/>
          </table:table-cell>
          <table:table-cell table:formula="of:=TRIM(IF(ISNUMBER(FIND(&quot;(&quot;; [.H48])); LEFT([.H48]; FIND(&quot;(&quot;; [.H48])-1); [.H48]))" office:value-type="string" office:string-value="Føroyskt" calcext:value-type="string">
            <text:p>Føroyskt</text:p>
          </table:table-cell>
          <table:table-cell table:formula="of:=IF(ISNUMBER(FIND(&quot;;&quot;; [.K48])); LEFT([.K48]; FIND(&quot;;&quot;; [.K48])-1); [.K48])" office:value-type="string" office:string-value="Føroyskt" calcext:value-type="string">
            <text:p>Føroyskt</text:p>
          </table:table-cell>
          <table:table-cell table:formula="of:=COM.MICROSOFT.CONCAT(&quot;&lt;string name='lang_&quot;; [.B48]; &quot;' translatable='false'&gt;&quot;; [.L48]; &quot;&lt;/string&gt;&quot;)" office:value-type="string" office:string-value="&lt;string name='lang_fo' translatable='false'&gt;Føroyskt&lt;/string&gt;" calcext:value-type="string">
            <text:p>&lt;string name='lang_fo' translatable='false'&gt;Føroyskt&lt;/string&gt;</text:p>
          </table:table-cell>
          <table:table-cell table:formula="of:=COM.MICROSOFT.CONCAT([.$N$2];[.B48]; [.$N$2]; &quot; to Res.string.lang_&quot;; [.B48]; &quot;,&quot;)" office:value-type="string" office:string-value="&quot;fo&quot; to Res.string.lang_fo," calcext:value-type="string">
            <text:p>"fo" to Res.string.lang_fo,</text:p>
          </table:table-cell>
          <table:table-cell table:formula="of:=COM.MICROSOFT.CONCAT(&quot;import world.respect.shared.generated.resources.lang_&quot;; [.B48])" office:value-type="string" office:string-value="import world.respect.shared.generated.resources.lang_fo" calcext:value-type="string">
            <text:p>import world.respect.shared.generated.resources.lang_fo</text:p>
          </table:table-cell>
        </table:table-row>
        <table:table-row table:style-name="ro1">
          <table:table-cell office:value-type="string" calcext:value-type="string">
            <text:p><text:a xlink:href="https://en.wikipedia.org/wiki/Fijian_language" xlink:type="simple">Fijian</text:a></text:p>
          </table:table-cell>
          <table:table-cell office:value-type="string" calcext:value-type="string">
            <text:p><text:a xlink:href="https://www.loc.gov/standards/iso639-2/php/langcodes-keyword.php?SearchType=iso_639_1&amp;SearchTerm=fj" xlink:type="simple">fj</text:a></text:p>
          </table:table-cell>
          <table:table-cell office:value-type="string" calcext:value-type="string" table:number-columns-spanned="2" table:number-rows-spanned="1">
            <text:p>fij</text:p>
          </table:table-cell>
          <table:covered-table-cell/>
          <table:table-cell office:value-type="string" calcext:value-type="string">
            <text:p>fij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Na Vosa Vakaviti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49])); LEFT([.H49]; FIND(&quot;(&quot;; [.H49])-1); [.H49]))" office:value-type="string" office:string-value="Na Vosa Vakaviti" calcext:value-type="string">
            <text:p>Na Vosa Vakaviti</text:p>
          </table:table-cell>
          <table:table-cell table:formula="of:=IF(ISNUMBER(FIND(&quot;;&quot;; [.K49])); LEFT([.K49]; FIND(&quot;;&quot;; [.K49])-1); [.K49])" office:value-type="string" office:string-value="Na Vosa Vakaviti" calcext:value-type="string">
            <text:p>Na Vosa Vakaviti</text:p>
          </table:table-cell>
          <table:table-cell table:formula="of:=COM.MICROSOFT.CONCAT(&quot;&lt;string name='lang_&quot;; [.B49]; &quot;' translatable='false'&gt;&quot;; [.L49]; &quot;&lt;/string&gt;&quot;)" office:value-type="string" office:string-value="&lt;string name='lang_fj' translatable='false'&gt;Na Vosa Vakaviti&lt;/string&gt;" calcext:value-type="string">
            <text:p>&lt;string name='lang_fj' translatable='false'&gt;Na Vosa Vakaviti&lt;/string&gt;</text:p>
          </table:table-cell>
          <table:table-cell table:formula="of:=COM.MICROSOFT.CONCAT([.$N$2];[.B49]; [.$N$2]; &quot; to Res.string.lang_&quot;; [.B49]; &quot;,&quot;)" office:value-type="string" office:string-value="&quot;fj&quot; to Res.string.lang_fj," calcext:value-type="string">
            <text:p>"fj" to Res.string.lang_fj,</text:p>
          </table:table-cell>
          <table:table-cell table:formula="of:=COM.MICROSOFT.CONCAT(&quot;import world.respect.shared.generated.resources.lang_&quot;; [.B49])" office:value-type="string" office:string-value="import world.respect.shared.generated.resources.lang_fj" calcext:value-type="string">
            <text:p>import world.respect.shared.generated.resources.lang_fj</text:p>
          </table:table-cell>
        </table:table-row>
        <table:table-row table:style-name="ro1">
          <table:table-cell office:value-type="string" calcext:value-type="string">
            <text:p><text:a xlink:href="https://en.wikipedia.org/wiki/Finnish_language" xlink:type="simple">Finnish</text:a></text:p>
          </table:table-cell>
          <table:table-cell office:value-type="string" calcext:value-type="string">
            <text:p><text:a xlink:href="https://www.loc.gov/standards/iso639-2/php/langcodes-keyword.php?SearchType=iso_639_1&amp;SearchTerm=fi" xlink:type="simple">fi</text:a></text:p>
          </table:table-cell>
          <table:table-cell office:value-type="string" calcext:value-type="string" table:number-columns-spanned="2" table:number-rows-spanned="1">
            <text:p>fin</text:p>
          </table:table-cell>
          <table:covered-table-cell/>
          <table:table-cell office:value-type="string" calcext:value-type="string">
            <text:p>fi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Suomi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50])); LEFT([.H50]; FIND(&quot;(&quot;; [.H50])-1); [.H50]))" office:value-type="string" office:string-value="Suomi" calcext:value-type="string">
            <text:p>Suomi</text:p>
          </table:table-cell>
          <table:table-cell table:formula="of:=IF(ISNUMBER(FIND(&quot;;&quot;; [.K50])); LEFT([.K50]; FIND(&quot;;&quot;; [.K50])-1); [.K50])" office:value-type="string" office:string-value="Suomi" calcext:value-type="string">
            <text:p>Suomi</text:p>
          </table:table-cell>
          <table:table-cell table:formula="of:=COM.MICROSOFT.CONCAT(&quot;&lt;string name='lang_&quot;; [.B50]; &quot;' translatable='false'&gt;&quot;; [.L50]; &quot;&lt;/string&gt;&quot;)" office:value-type="string" office:string-value="&lt;string name='lang_fi' translatable='false'&gt;Suomi&lt;/string&gt;" calcext:value-type="string">
            <text:p>&lt;string name='lang_fi' translatable='false'&gt;Suomi&lt;/string&gt;</text:p>
          </table:table-cell>
          <table:table-cell table:formula="of:=COM.MICROSOFT.CONCAT([.$N$2];[.B50]; [.$N$2]; &quot; to Res.string.lang_&quot;; [.B50]; &quot;,&quot;)" office:value-type="string" office:string-value="&quot;fi&quot; to Res.string.lang_fi," calcext:value-type="string">
            <text:p>"fi" to Res.string.lang_fi,</text:p>
          </table:table-cell>
          <table:table-cell table:formula="of:=COM.MICROSOFT.CONCAT(&quot;import world.respect.shared.generated.resources.lang_&quot;; [.B50])" office:value-type="string" office:string-value="import world.respect.shared.generated.resources.lang_fi" calcext:value-type="string">
            <text:p>import world.respect.shared.generated.resources.lang_fi</text:p>
          </table:table-cell>
        </table:table-row>
        <table:table-row table:style-name="ro1">
          <table:table-cell office:value-type="string" calcext:value-type="string">
            <text:p><text:a xlink:href="https://en.wikipedia.org/wiki/French_language" xlink:type="simple">French</text:a></text:p>
          </table:table-cell>
          <table:table-cell office:value-type="string" calcext:value-type="string">
            <text:p><text:a xlink:href="https://www.loc.gov/standards/iso639-2/php/langcodes-keyword.php?SearchType=iso_639_1&amp;SearchTerm=fr" xlink:type="simple">fr</text:a></text:p>
          </table:table-cell>
          <table:table-cell office:value-type="string" calcext:value-type="string">
            <text:p>fra</text:p>
          </table:table-cell>
          <table:table-cell table:style-name="ce3" office:value-type="string" calcext:value-type="string">
            <text:p>fre</text:p>
          </table:table-cell>
          <table:table-cell office:value-type="string" calcext:value-type="string">
            <text:p>fr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Français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51])); LEFT([.H51]; FIND(&quot;(&quot;; [.H51])-1); [.H51]))" office:value-type="string" office:string-value="Français" calcext:value-type="string">
            <text:p>Français</text:p>
          </table:table-cell>
          <table:table-cell table:formula="of:=IF(ISNUMBER(FIND(&quot;;&quot;; [.K51])); LEFT([.K51]; FIND(&quot;;&quot;; [.K51])-1); [.K51])" office:value-type="string" office:string-value="Français" calcext:value-type="string">
            <text:p>Français</text:p>
          </table:table-cell>
          <table:table-cell table:formula="of:=COM.MICROSOFT.CONCAT(&quot;&lt;string name='lang_&quot;; [.B51]; &quot;' translatable='false'&gt;&quot;; [.L51]; &quot;&lt;/string&gt;&quot;)" office:value-type="string" office:string-value="&lt;string name='lang_fr' translatable='false'&gt;Français&lt;/string&gt;" calcext:value-type="string">
            <text:p>&lt;string name='lang_fr' translatable='false'&gt;Français&lt;/string&gt;</text:p>
          </table:table-cell>
          <table:table-cell table:formula="of:=COM.MICROSOFT.CONCAT([.$N$2];[.B51]; [.$N$2]; &quot; to Res.string.lang_&quot;; [.B51]; &quot;,&quot;)" office:value-type="string" office:string-value="&quot;fr&quot; to Res.string.lang_fr," calcext:value-type="string">
            <text:p>"fr" to Res.string.lang_fr,</text:p>
          </table:table-cell>
          <table:table-cell table:formula="of:=COM.MICROSOFT.CONCAT(&quot;import world.respect.shared.generated.resources.lang_&quot;; [.B51])" office:value-type="string" office:string-value="import world.respect.shared.generated.resources.lang_fr" calcext:value-type="string">
            <text:p>import world.respect.shared.generated.resources.lang_fr</text:p>
          </table:table-cell>
        </table:table-row>
        <table:table-row table:style-name="ro10">
          <table:table-cell office:value-type="string" calcext:value-type="string">
            <text:p><text:a xlink:href="https://en.wikipedia.org/wiki/Fulah_language" xlink:type="simple">Fulah</text:a></text:p>
          </table:table-cell>
          <table:table-cell office:value-type="string" calcext:value-type="string">
            <text:p><text:a xlink:href="https://www.loc.gov/standards/iso639-2/php/langcodes-keyword.php?SearchType=iso_639_1&amp;SearchTerm=ff" xlink:type="simple">ff</text:a></text:p>
          </table:table-cell>
          <table:table-cell office:value-type="string" calcext:value-type="string" table:number-columns-spanned="2" table:number-rows-spanned="1">
            <text:p>ful</text:p>
          </table:table-cell>
          <table:covered-table-cell/>
          <table:table-cell office:value-type="string" calcext:value-type="string">
            <text:p>ful + <text:a xlink:href="https://en.wikipedia.org/wiki/ISO_639_macrolanguage#ful" xlink:type="simple">9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𞤊𞤵𞤤𞤬𞤵𞤤𞤣𞤫 ;ࢻُلْࢻُلْدٜ; Fulfulde, 𞤆𞤵𞤤𞤢𞥄𞤪 ;ݒُلَارْ; Pulaar</text:p>
          </table:table-cell>
          <table:table-cell table:style-name="ce2" office:value-type="string" calcext:value-type="string">
            <text:p>Fula; Fulani</text:p>
          </table:table-cell>
          <table:table-cell office:value-type="string" calcext:value-type="string">
            <text:p/>
          </table:table-cell>
          <table:table-cell table:formula="of:=TRIM(IF(ISNUMBER(FIND(&quot;(&quot;; [.H52])); LEFT([.H52]; FIND(&quot;(&quot;; [.H52])-1); [.H52]))" office:value-type="string" office:string-value="𞤊𞤵𞤤𞤬𞤵𞤤𞤣𞤫 ;ࢻُلْࢻُلْدٜ; Fulfulde, 𞤆𞤵𞤤𞤢𞥄𞤪 ;ݒُلَارْ; Pulaar" calcext:value-type="string">
            <text:p>𞤊𞤵𞤤𞤬𞤵𞤤𞤣𞤫 ;ࢻُلْࢻُلْدٜ; Fulfulde, 𞤆𞤵𞤤𞤢𞥄𞤪 ;ݒُلَارْ; Pulaar</text:p>
          </table:table-cell>
          <table:table-cell table:formula="of:=IF(ISNUMBER(FIND(&quot;;&quot;; [.K52])); LEFT([.K52]; FIND(&quot;;&quot;; [.K52])-1); [.K52])" office:value-type="string" office:string-value="𞤊𞤵𞤤𞤬𞤵𞤤𞤣𞤫 " calcext:value-type="string">
            <text:p>𞤊𞤵𞤤𞤬𞤵𞤤𞤣𞤫 </text:p>
          </table:table-cell>
          <table:table-cell table:formula="of:=COM.MICROSOFT.CONCAT(&quot;&lt;string name='lang_&quot;; [.B52]; &quot;' translatable='false'&gt;&quot;; [.L52]; &quot;&lt;/string&gt;&quot;)" office:value-type="string" office:string-value="&lt;string name='lang_ff' translatable='false'&gt;𞤊𞤵𞤤𞤬𞤵𞤤𞤣𞤫 &lt;/string&gt;" calcext:value-type="string">
            <text:p>&lt;string name='lang_ff' translatable='false'&gt;𞤊𞤵𞤤𞤬𞤵𞤤𞤣𞤫 &lt;/string&gt;</text:p>
          </table:table-cell>
          <table:table-cell table:formula="of:=COM.MICROSOFT.CONCAT([.$N$2];[.B52]; [.$N$2]; &quot; to Res.string.lang_&quot;; [.B52]; &quot;,&quot;)" office:value-type="string" office:string-value="&quot;ff&quot; to Res.string.lang_ff," calcext:value-type="string">
            <text:p>"ff" to Res.string.lang_ff,</text:p>
          </table:table-cell>
          <table:table-cell table:formula="of:=COM.MICROSOFT.CONCAT(&quot;import world.respect.shared.generated.resources.lang_&quot;; [.B52])" office:value-type="string" office:string-value="import world.respect.shared.generated.resources.lang_ff" calcext:value-type="string">
            <text:p>import world.respect.shared.generated.resources.lang_ff</text:p>
          </table:table-cell>
        </table:table-row>
        <table:table-row table:style-name="ro8">
          <table:table-cell office:value-type="string" calcext:value-type="string">
            <text:p><text:a xlink:href="https://en.wikipedia.org/wiki/Scottish_Gaelic" xlink:type="simple">Gaelic</text:a>, Scottish Gaelic</text:p>
          </table:table-cell>
          <table:table-cell office:value-type="string" calcext:value-type="string">
            <text:p><text:a xlink:href="https://www.loc.gov/standards/iso639-2/php/langcodes-keyword.php?SearchType=iso_639_1&amp;SearchTerm=gd" xlink:type="simple">gd</text:a></text:p>
          </table:table-cell>
          <table:table-cell office:value-type="string" calcext:value-type="string" table:number-columns-spanned="2" table:number-rows-spanned="1">
            <text:p>gla</text:p>
          </table:table-cell>
          <table:covered-table-cell/>
          <table:table-cell office:value-type="string" calcext:value-type="string">
            <text:p>gl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Gàidhlig</text:p>
          </table:table-cell>
          <table:table-cell table:style-name="ce2" office:value-type="string" calcext:value-type="string">
            <text:p>Scots Gaelic</text:p>
          </table:table-cell>
          <table:table-cell office:value-type="string" calcext:value-type="string">
            <text:p/>
          </table:table-cell>
          <table:table-cell table:formula="of:=TRIM(IF(ISNUMBER(FIND(&quot;(&quot;; [.H53])); LEFT([.H53]; FIND(&quot;(&quot;; [.H53])-1); [.H53]))" office:value-type="string" office:string-value="Gàidhlig" calcext:value-type="string">
            <text:p>Gàidhlig</text:p>
          </table:table-cell>
          <table:table-cell table:formula="of:=IF(ISNUMBER(FIND(&quot;;&quot;; [.K53])); LEFT([.K53]; FIND(&quot;;&quot;; [.K53])-1); [.K53])" office:value-type="string" office:string-value="Gàidhlig" calcext:value-type="string">
            <text:p>Gàidhlig</text:p>
          </table:table-cell>
          <table:table-cell table:formula="of:=COM.MICROSOFT.CONCAT(&quot;&lt;string name='lang_&quot;; [.B53]; &quot;' translatable='false'&gt;&quot;; [.L53]; &quot;&lt;/string&gt;&quot;)" office:value-type="string" office:string-value="&lt;string name='lang_gd' translatable='false'&gt;Gàidhlig&lt;/string&gt;" calcext:value-type="string">
            <text:p>&lt;string name='lang_gd' translatable='false'&gt;Gàidhlig&lt;/string&gt;</text:p>
          </table:table-cell>
          <table:table-cell table:formula="of:=COM.MICROSOFT.CONCAT([.$N$2];[.B53]; [.$N$2]; &quot; to Res.string.lang_&quot;; [.B53]; &quot;,&quot;)" office:value-type="string" office:string-value="&quot;gd&quot; to Res.string.lang_gd," calcext:value-type="string">
            <text:p>"gd" to Res.string.lang_gd,</text:p>
          </table:table-cell>
          <table:table-cell table:formula="of:=COM.MICROSOFT.CONCAT(&quot;import world.respect.shared.generated.resources.lang_&quot;; [.B53])" office:value-type="string" office:string-value="import world.respect.shared.generated.resources.lang_gd" calcext:value-type="string">
            <text:p>import world.respect.shared.generated.resources.lang_gd</text:p>
          </table:table-cell>
        </table:table-row>
        <table:table-row table:style-name="ro1">
          <table:table-cell office:value-type="string" calcext:value-type="string">
            <text:p><text:a xlink:href="https://en.wikipedia.org/wiki/Galician_language" xlink:type="simple">Galician</text:a></text:p>
          </table:table-cell>
          <table:table-cell office:value-type="string" calcext:value-type="string">
            <text:p><text:a xlink:href="https://www.loc.gov/standards/iso639-2/php/langcodes-keyword.php?SearchType=iso_639_1&amp;SearchTerm=gl" xlink:type="simple">gl</text:a></text:p>
          </table:table-cell>
          <table:table-cell office:value-type="string" calcext:value-type="string" table:number-columns-spanned="2" table:number-rows-spanned="1">
            <text:p>glg</text:p>
          </table:table-cell>
          <table:covered-table-cell/>
          <table:table-cell office:value-type="string" calcext:value-type="string">
            <text:p>glg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Galego</text:p>
          </table:table-cell>
          <table:table-cell table:style-name="ce2" office:value-type="string" calcext:value-type="string">
            <text:p>Galego</text:p>
          </table:table-cell>
          <table:table-cell office:value-type="string" calcext:value-type="string">
            <text:p/>
          </table:table-cell>
          <table:table-cell table:formula="of:=TRIM(IF(ISNUMBER(FIND(&quot;(&quot;; [.H54])); LEFT([.H54]; FIND(&quot;(&quot;; [.H54])-1); [.H54]))" office:value-type="string" office:string-value="Galego" calcext:value-type="string">
            <text:p>Galego</text:p>
          </table:table-cell>
          <table:table-cell table:formula="of:=IF(ISNUMBER(FIND(&quot;;&quot;; [.K54])); LEFT([.K54]; FIND(&quot;;&quot;; [.K54])-1); [.K54])" office:value-type="string" office:string-value="Galego" calcext:value-type="string">
            <text:p>Galego</text:p>
          </table:table-cell>
          <table:table-cell table:formula="of:=COM.MICROSOFT.CONCAT(&quot;&lt;string name='lang_&quot;; [.B54]; &quot;' translatable='false'&gt;&quot;; [.L54]; &quot;&lt;/string&gt;&quot;)" office:value-type="string" office:string-value="&lt;string name='lang_gl' translatable='false'&gt;Galego&lt;/string&gt;" calcext:value-type="string">
            <text:p>&lt;string name='lang_gl' translatable='false'&gt;Galego&lt;/string&gt;</text:p>
          </table:table-cell>
          <table:table-cell table:formula="of:=COM.MICROSOFT.CONCAT([.$N$2];[.B54]; [.$N$2]; &quot; to Res.string.lang_&quot;; [.B54]; &quot;,&quot;)" office:value-type="string" office:string-value="&quot;gl&quot; to Res.string.lang_gl," calcext:value-type="string">
            <text:p>"gl" to Res.string.lang_gl,</text:p>
          </table:table-cell>
          <table:table-cell table:formula="of:=COM.MICROSOFT.CONCAT(&quot;import world.respect.shared.generated.resources.lang_&quot;; [.B54])" office:value-type="string" office:string-value="import world.respect.shared.generated.resources.lang_gl" calcext:value-type="string">
            <text:p>import world.respect.shared.generated.resources.lang_gl</text:p>
          </table:table-cell>
        </table:table-row>
        <table:table-row table:style-name="ro1">
          <table:table-cell office:value-type="string" calcext:value-type="string">
            <text:p><text:a xlink:href="https://en.wikipedia.org/wiki/Ganda_language" xlink:type="simple">Ganda</text:a></text:p>
          </table:table-cell>
          <table:table-cell office:value-type="string" calcext:value-type="string">
            <text:p><text:a xlink:href="https://www.loc.gov/standards/iso639-2/php/langcodes-keyword.php?SearchType=iso_639_1&amp;SearchTerm=lg" xlink:type="simple">lg</text:a></text:p>
          </table:table-cell>
          <table:table-cell office:value-type="string" calcext:value-type="string" table:number-columns-spanned="2" table:number-rows-spanned="1">
            <text:p>lug</text:p>
          </table:table-cell>
          <table:covered-table-cell/>
          <table:table-cell office:value-type="string" calcext:value-type="string">
            <text:p>lug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Luganda</text:p>
          </table:table-cell>
          <table:table-cell table:style-name="ce2" office:value-type="string" calcext:value-type="string">
            <text:p>Luganda</text:p>
          </table:table-cell>
          <table:table-cell office:value-type="string" calcext:value-type="string">
            <text:p/>
          </table:table-cell>
          <table:table-cell table:formula="of:=TRIM(IF(ISNUMBER(FIND(&quot;(&quot;; [.H55])); LEFT([.H55]; FIND(&quot;(&quot;; [.H55])-1); [.H55]))" office:value-type="string" office:string-value="Luganda" calcext:value-type="string">
            <text:p>Luganda</text:p>
          </table:table-cell>
          <table:table-cell table:formula="of:=IF(ISNUMBER(FIND(&quot;;&quot;; [.K55])); LEFT([.K55]; FIND(&quot;;&quot;; [.K55])-1); [.K55])" office:value-type="string" office:string-value="Luganda" calcext:value-type="string">
            <text:p>Luganda</text:p>
          </table:table-cell>
          <table:table-cell table:formula="of:=COM.MICROSOFT.CONCAT(&quot;&lt;string name='lang_&quot;; [.B55]; &quot;' translatable='false'&gt;&quot;; [.L55]; &quot;&lt;/string&gt;&quot;)" office:value-type="string" office:string-value="&lt;string name='lang_lg' translatable='false'&gt;Luganda&lt;/string&gt;" calcext:value-type="string">
            <text:p>&lt;string name='lang_lg' translatable='false'&gt;Luganda&lt;/string&gt;</text:p>
          </table:table-cell>
          <table:table-cell table:formula="of:=COM.MICROSOFT.CONCAT([.$N$2];[.B55]; [.$N$2]; &quot; to Res.string.lang_&quot;; [.B55]; &quot;,&quot;)" office:value-type="string" office:string-value="&quot;lg&quot; to Res.string.lang_lg," calcext:value-type="string">
            <text:p>"lg" to Res.string.lang_lg,</text:p>
          </table:table-cell>
          <table:table-cell table:formula="of:=COM.MICROSOFT.CONCAT(&quot;import world.respect.shared.generated.resources.lang_&quot;; [.B55])" office:value-type="string" office:string-value="import world.respect.shared.generated.resources.lang_lg" calcext:value-type="string">
            <text:p>import world.respect.shared.generated.resources.lang_lg</text:p>
          </table:table-cell>
        </table:table-row>
        <table:table-row table:style-name="ro1">
          <table:table-cell office:value-type="string" calcext:value-type="string">
            <text:p><text:a xlink:href="https://en.wikipedia.org/wiki/Georgian_language" xlink:type="simple">Georgian</text:a></text:p>
          </table:table-cell>
          <table:table-cell office:value-type="string" calcext:value-type="string">
            <text:p><text:a xlink:href="https://www.loc.gov/standards/iso639-2/php/langcodes-keyword.php?SearchType=iso_639_1&amp;SearchTerm=ka" xlink:type="simple">ka</text:a></text:p>
          </table:table-cell>
          <table:table-cell office:value-type="string" calcext:value-type="string">
            <text:p>kat</text:p>
          </table:table-cell>
          <table:table-cell table:style-name="ce3" office:value-type="string" calcext:value-type="string">
            <text:p>geo</text:p>
          </table:table-cell>
          <table:table-cell office:value-type="string" calcext:value-type="string">
            <text:p>kat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ქართული (k'art'uli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56])); LEFT([.H56]; FIND(&quot;(&quot;; [.H56])-1); [.H56]))" office:value-type="string" office:string-value="ქართული" calcext:value-type="string">
            <text:p>ქართული</text:p>
          </table:table-cell>
          <table:table-cell table:formula="of:=IF(ISNUMBER(FIND(&quot;;&quot;; [.K56])); LEFT([.K56]; FIND(&quot;;&quot;; [.K56])-1); [.K56])" office:value-type="string" office:string-value="ქართული" calcext:value-type="string">
            <text:p>ქართული</text:p>
          </table:table-cell>
          <table:table-cell table:formula="of:=COM.MICROSOFT.CONCAT(&quot;&lt;string name='lang_&quot;; [.B56]; &quot;' translatable='false'&gt;&quot;; [.L56]; &quot;&lt;/string&gt;&quot;)" office:value-type="string" office:string-value="&lt;string name='lang_ka' translatable='false'&gt;ქართული&lt;/string&gt;" calcext:value-type="string">
            <text:p>&lt;string name='lang_ka' translatable='false'&gt;ქართული&lt;/string&gt;</text:p>
          </table:table-cell>
          <table:table-cell table:formula="of:=COM.MICROSOFT.CONCAT([.$N$2];[.B56]; [.$N$2]; &quot; to Res.string.lang_&quot;; [.B56]; &quot;,&quot;)" office:value-type="string" office:string-value="&quot;ka&quot; to Res.string.lang_ka," calcext:value-type="string">
            <text:p>"ka" to Res.string.lang_ka,</text:p>
          </table:table-cell>
          <table:table-cell table:formula="of:=COM.MICROSOFT.CONCAT(&quot;import world.respect.shared.generated.resources.lang_&quot;; [.B56])" office:value-type="string" office:string-value="import world.respect.shared.generated.resources.lang_ka" calcext:value-type="string">
            <text:p>import world.respect.shared.generated.resources.lang_ka</text:p>
          </table:table-cell>
        </table:table-row>
        <table:table-row table:style-name="ro1">
          <table:table-cell office:value-type="string" calcext:value-type="string">
            <text:p><text:a xlink:href="https://en.wikipedia.org/wiki/German_language" xlink:type="simple">German</text:a></text:p>
          </table:table-cell>
          <table:table-cell office:value-type="string" calcext:value-type="string">
            <text:p><text:a xlink:href="https://www.loc.gov/standards/iso639-2/php/langcodes-keyword.php?SearchType=iso_639_1&amp;SearchTerm=de" xlink:type="simple">de</text:a></text:p>
          </table:table-cell>
          <table:table-cell office:value-type="string" calcext:value-type="string">
            <text:p>deu</text:p>
          </table:table-cell>
          <table:table-cell table:style-name="ce3" office:value-type="string" calcext:value-type="string">
            <text:p>ger</text:p>
          </table:table-cell>
          <table:table-cell office:value-type="string" calcext:value-type="string">
            <text:p>deu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Deutsch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57])); LEFT([.H57]; FIND(&quot;(&quot;; [.H57])-1); [.H57]))" office:value-type="string" office:string-value="Deutsch" calcext:value-type="string">
            <text:p>Deutsch</text:p>
          </table:table-cell>
          <table:table-cell table:formula="of:=IF(ISNUMBER(FIND(&quot;;&quot;; [.K57])); LEFT([.K57]; FIND(&quot;;&quot;; [.K57])-1); [.K57])" office:value-type="string" office:string-value="Deutsch" calcext:value-type="string">
            <text:p>Deutsch</text:p>
          </table:table-cell>
          <table:table-cell table:formula="of:=COM.MICROSOFT.CONCAT(&quot;&lt;string name='lang_&quot;; [.B57]; &quot;' translatable='false'&gt;&quot;; [.L57]; &quot;&lt;/string&gt;&quot;)" office:value-type="string" office:string-value="&lt;string name='lang_de' translatable='false'&gt;Deutsch&lt;/string&gt;" calcext:value-type="string">
            <text:p>&lt;string name='lang_de' translatable='false'&gt;Deutsch&lt;/string&gt;</text:p>
          </table:table-cell>
          <table:table-cell table:formula="of:=COM.MICROSOFT.CONCAT([.$N$2];[.B57]; [.$N$2]; &quot; to Res.string.lang_&quot;; [.B57]; &quot;,&quot;)" office:value-type="string" office:string-value="&quot;de&quot; to Res.string.lang_de," calcext:value-type="string">
            <text:p>"de" to Res.string.lang_de,</text:p>
          </table:table-cell>
          <table:table-cell table:formula="of:=COM.MICROSOFT.CONCAT(&quot;import world.respect.shared.generated.resources.lang_&quot;; [.B57])" office:value-type="string" office:string-value="import world.respect.shared.generated.resources.lang_de" calcext:value-type="string">
            <text:p>import world.respect.shared.generated.resources.lang_de</text:p>
          </table:table-cell>
        </table:table-row>
        <table:table-row table:style-name="ro11">
          <table:table-cell office:value-type="string" calcext:value-type="string">
            <text:p><text:a xlink:href="https://en.wikipedia.org/wiki/Greek_language" xlink:type="simple">Greek</text:a>, Modern (1453–)</text:p>
          </table:table-cell>
          <table:table-cell office:value-type="string" calcext:value-type="string">
            <text:p><text:a xlink:href="https://www.loc.gov/standards/iso639-2/php/langcodes-keyword.php?SearchType=iso_639_1&amp;SearchTerm=el" xlink:type="simple">el</text:a></text:p>
          </table:table-cell>
          <table:table-cell office:value-type="string" calcext:value-type="string">
            <text:p>ell</text:p>
          </table:table-cell>
          <table:table-cell table:style-name="ce3" office:value-type="string" calcext:value-type="string">
            <text:p>gre</text:p>
          </table:table-cell>
          <table:table-cell office:value-type="string" calcext:value-type="string">
            <text:p>el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Νέα Ελληνικά; (Néa Ellêniká)</text:p>
          </table:table-cell>
          <table:table-cell/>
          <table:table-cell table:style-name="ce2" office:value-type="string" calcext:value-type="string">
            <text:p>For <text:a xlink:href="https://en.wikipedia.org/wiki/Ancient_Greek" xlink:type="simple">Ancient Greek</text:a>, use the <text:a xlink:href="https://en.wikipedia.org/wiki/ISO_639-3" xlink:type="simple">ISO 639-3</text:a> code grc.</text:p>
          </table:table-cell>
          <table:table-cell table:formula="of:=TRIM(IF(ISNUMBER(FIND(&quot;(&quot;; [.H58])); LEFT([.H58]; FIND(&quot;(&quot;; [.H58])-1); [.H58]))" office:value-type="string" office:string-value="Νέα Ελληνικά;" calcext:value-type="string">
            <text:p>Νέα Ελληνικά;</text:p>
          </table:table-cell>
          <table:table-cell table:formula="of:=IF(ISNUMBER(FIND(&quot;;&quot;; [.K58])); LEFT([.K58]; FIND(&quot;;&quot;; [.K58])-1); [.K58])" office:value-type="string" office:string-value="Νέα Ελληνικά" calcext:value-type="string">
            <text:p>Νέα Ελληνικά</text:p>
          </table:table-cell>
          <table:table-cell table:formula="of:=COM.MICROSOFT.CONCAT(&quot;&lt;string name='lang_&quot;; [.B58]; &quot;' translatable='false'&gt;&quot;; [.L58]; &quot;&lt;/string&gt;&quot;)" office:value-type="string" office:string-value="&lt;string name='lang_el' translatable='false'&gt;Νέα Ελληνικά&lt;/string&gt;" calcext:value-type="string">
            <text:p>&lt;string name='lang_el' translatable='false'&gt;Νέα Ελληνικά&lt;/string&gt;</text:p>
          </table:table-cell>
          <table:table-cell table:formula="of:=COM.MICROSOFT.CONCAT([.$N$2];[.B58]; [.$N$2]; &quot; to Res.string.lang_&quot;; [.B58]; &quot;,&quot;)" office:value-type="string" office:string-value="&quot;el&quot; to Res.string.lang_el," calcext:value-type="string">
            <text:p>"el" to Res.string.lang_el,</text:p>
          </table:table-cell>
          <table:table-cell table:formula="of:=COM.MICROSOFT.CONCAT(&quot;import world.respect.shared.generated.resources.lang_&quot;; [.B58])" office:value-type="string" office:string-value="import world.respect.shared.generated.resources.lang_el" calcext:value-type="string">
            <text:p>import world.respect.shared.generated.resources.lang_el</text:p>
          </table:table-cell>
        </table:table-row>
        <table:table-row table:style-name="ro2">
          <table:table-cell office:value-type="string" calcext:value-type="string">
            <text:p><text:a xlink:href="https://en.wikipedia.org/wiki/Guarani_language" xlink:type="simple">Guarani</text:a></text:p>
          </table:table-cell>
          <table:table-cell office:value-type="string" calcext:value-type="string">
            <text:p><text:a xlink:href="https://www.loc.gov/standards/iso639-2/php/langcodes-keyword.php?SearchType=iso_639_1&amp;SearchTerm=gn" xlink:type="simple">gn</text:a></text:p>
          </table:table-cell>
          <table:table-cell office:value-type="string" calcext:value-type="string" table:number-columns-spanned="2" table:number-rows-spanned="1">
            <text:p>grn</text:p>
          </table:table-cell>
          <table:covered-table-cell/>
          <table:table-cell office:value-type="string" calcext:value-type="string">
            <text:p>grn + <text:a xlink:href="https://en.wikipedia.org/wiki/ISO_639_macrolanguage#grn" xlink:type="simple">5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Avañe'ẽ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59])); LEFT([.H59]; FIND(&quot;(&quot;; [.H59])-1); [.H59]))" office:value-type="string" office:string-value="Avañe'ẽ" calcext:value-type="string">
            <text:p>Avañe'ẽ</text:p>
          </table:table-cell>
          <table:table-cell table:formula="of:=IF(ISNUMBER(FIND(&quot;;&quot;; [.K59])); LEFT([.K59]; FIND(&quot;;&quot;; [.K59])-1); [.K59])" office:value-type="string" office:string-value="Avañe'ẽ" calcext:value-type="string">
            <text:p>Avañe'ẽ</text:p>
          </table:table-cell>
          <table:table-cell table:formula="of:=COM.MICROSOFT.CONCAT(&quot;&lt;string name='lang_&quot;; [.B59]; &quot;' translatable='false'&gt;&quot;; [.L59]; &quot;&lt;/string&gt;&quot;)" office:value-type="string" office:string-value="&lt;string name='lang_gn' translatable='false'&gt;Avañe'ẽ&lt;/string&gt;" calcext:value-type="string">
            <text:p>&lt;string name='lang_gn' translatable='false'&gt;Avañe'ẽ&lt;/string&gt;</text:p>
          </table:table-cell>
          <table:table-cell table:formula="of:=COM.MICROSOFT.CONCAT([.$N$2];[.B59]; [.$N$2]; &quot; to Res.string.lang_&quot;; [.B59]; &quot;,&quot;)" office:value-type="string" office:string-value="&quot;gn&quot; to Res.string.lang_gn," calcext:value-type="string">
            <text:p>"gn" to Res.string.lang_gn,</text:p>
          </table:table-cell>
          <table:table-cell table:formula="of:=COM.MICROSOFT.CONCAT(&quot;import world.respect.shared.generated.resources.lang_&quot;; [.B59])" office:value-type="string" office:string-value="import world.respect.shared.generated.resources.lang_gn" calcext:value-type="string">
            <text:p>import world.respect.shared.generated.resources.lang_gn</text:p>
          </table:table-cell>
        </table:table-row>
        <table:table-row table:style-name="ro4">
          <table:table-cell office:value-type="string" calcext:value-type="string">
            <text:p><text:a xlink:href="https://en.wikipedia.org/wiki/Gujarati_language" xlink:type="simple">Gujarati</text:a></text:p>
          </table:table-cell>
          <table:table-cell office:value-type="string" calcext:value-type="string">
            <text:p><text:a xlink:href="https://www.loc.gov/standards/iso639-2/php/langcodes-keyword.php?SearchType=iso_639_1&amp;SearchTerm=gu" xlink:type="simple">gu</text:a></text:p>
          </table:table-cell>
          <table:table-cell office:value-type="string" calcext:value-type="string" table:number-columns-spanned="2" table:number-rows-spanned="1">
            <text:p>guj</text:p>
          </table:table-cell>
          <table:covered-table-cell/>
          <table:table-cell office:value-type="string" calcext:value-type="string">
            <text:p>guj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ગુજરાતી (Gujarātī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60])); LEFT([.H60]; FIND(&quot;(&quot;; [.H60])-1); [.H60]))" office:value-type="string" office:string-value="ગુજરાતી" calcext:value-type="string">
            <text:p>ગુજરાતી</text:p>
          </table:table-cell>
          <table:table-cell table:formula="of:=IF(ISNUMBER(FIND(&quot;;&quot;; [.K60])); LEFT([.K60]; FIND(&quot;;&quot;; [.K60])-1); [.K60])" office:value-type="string" office:string-value="ગુજરાતી" calcext:value-type="string">
            <text:p>ગુજરાતી</text:p>
          </table:table-cell>
          <table:table-cell table:formula="of:=COM.MICROSOFT.CONCAT(&quot;&lt;string name='lang_&quot;; [.B60]; &quot;' translatable='false'&gt;&quot;; [.L60]; &quot;&lt;/string&gt;&quot;)" office:value-type="string" office:string-value="&lt;string name='lang_gu' translatable='false'&gt;ગુજરાતી&lt;/string&gt;" calcext:value-type="string">
            <text:p>&lt;string name='lang_gu' translatable='false'&gt;ગુજરાતી&lt;/string&gt;</text:p>
          </table:table-cell>
          <table:table-cell table:formula="of:=COM.MICROSOFT.CONCAT([.$N$2];[.B60]; [.$N$2]; &quot; to Res.string.lang_&quot;; [.B60]; &quot;,&quot;)" office:value-type="string" office:string-value="&quot;gu&quot; to Res.string.lang_gu," calcext:value-type="string">
            <text:p>"gu" to Res.string.lang_gu,</text:p>
          </table:table-cell>
          <table:table-cell table:formula="of:=COM.MICROSOFT.CONCAT(&quot;import world.respect.shared.generated.resources.lang_&quot;; [.B60])" office:value-type="string" office:string-value="import world.respect.shared.generated.resources.lang_gu" calcext:value-type="string">
            <text:p>import world.respect.shared.generated.resources.lang_gu</text:p>
          </table:table-cell>
        </table:table-row>
        <table:table-row table:style-name="ro2">
          <table:table-cell office:value-type="string" calcext:value-type="string">
            <text:p><text:a xlink:href="https://en.wikipedia.org/wiki/Haitian_Creole_language" xlink:type="simple">Haitian</text:a>, Haitian Creole</text:p>
          </table:table-cell>
          <table:table-cell office:value-type="string" calcext:value-type="string">
            <text:p><text:a xlink:href="https://www.loc.gov/standards/iso639-2/php/langcodes-keyword.php?SearchType=iso_639_1&amp;SearchTerm=ht" xlink:type="simple">ht</text:a></text:p>
          </table:table-cell>
          <table:table-cell office:value-type="string" calcext:value-type="string" table:number-columns-spanned="2" table:number-rows-spanned="1">
            <text:p>hat</text:p>
          </table:table-cell>
          <table:covered-table-cell/>
          <table:table-cell office:value-type="string" calcext:value-type="string">
            <text:p>hat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Kreyòl ayisyen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61])); LEFT([.H61]; FIND(&quot;(&quot;; [.H61])-1); [.H61]))" office:value-type="string" office:string-value="Kreyòl ayisyen" calcext:value-type="string">
            <text:p>Kreyòl ayisyen</text:p>
          </table:table-cell>
          <table:table-cell table:formula="of:=IF(ISNUMBER(FIND(&quot;;&quot;; [.K61])); LEFT([.K61]; FIND(&quot;;&quot;; [.K61])-1); [.K61])" office:value-type="string" office:string-value="Kreyòl ayisyen" calcext:value-type="string">
            <text:p>Kreyòl ayisyen</text:p>
          </table:table-cell>
          <table:table-cell table:formula="of:=COM.MICROSOFT.CONCAT(&quot;&lt;string name='lang_&quot;; [.B61]; &quot;' translatable='false'&gt;&quot;; [.L61]; &quot;&lt;/string&gt;&quot;)" office:value-type="string" office:string-value="&lt;string name='lang_ht' translatable='false'&gt;Kreyòl ayisyen&lt;/string&gt;" calcext:value-type="string">
            <text:p>&lt;string name='lang_ht' translatable='false'&gt;Kreyòl ayisyen&lt;/string&gt;</text:p>
          </table:table-cell>
          <table:table-cell table:formula="of:=COM.MICROSOFT.CONCAT([.$N$2];[.B61]; [.$N$2]; &quot; to Res.string.lang_&quot;; [.B61]; &quot;,&quot;)" office:value-type="string" office:string-value="&quot;ht&quot; to Res.string.lang_ht," calcext:value-type="string">
            <text:p>"ht" to Res.string.lang_ht,</text:p>
          </table:table-cell>
          <table:table-cell table:formula="of:=COM.MICROSOFT.CONCAT(&quot;import world.respect.shared.generated.resources.lang_&quot;; [.B61])" office:value-type="string" office:string-value="import world.respect.shared.generated.resources.lang_ht" calcext:value-type="string">
            <text:p>import world.respect.shared.generated.resources.lang_ht</text:p>
          </table:table-cell>
        </table:table-row>
        <table:table-row table:style-name="ro12">
          <table:table-cell office:value-type="string" calcext:value-type="string">
            <text:p><text:a xlink:href="https://en.wikipedia.org/wiki/Hausa_language" xlink:type="simple">Hausa</text:a></text:p>
          </table:table-cell>
          <table:table-cell office:value-type="string" calcext:value-type="string">
            <text:p><text:a xlink:href="https://www.loc.gov/standards/iso639-2/php/langcodes-keyword.php?SearchType=iso_639_1&amp;SearchTerm=ha" xlink:type="simple">ha</text:a></text:p>
          </table:table-cell>
          <table:table-cell office:value-type="string" calcext:value-type="string" table:number-columns-spanned="2" table:number-rows-spanned="1">
            <text:p>hau</text:p>
          </table:table-cell>
          <table:covered-table-cell/>
          <table:table-cell office:value-type="string" calcext:value-type="string">
            <text:p>hau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هَرْشٜن هَوْس (halshen Hausa)</text:p>
          </table:table-cell>
          <table:table-cell table:style-name="ce2" office:value-type="string" calcext:value-type="string">
            <text:p>Hausan</text:p>
          </table:table-cell>
          <table:table-cell office:value-type="string" calcext:value-type="string">
            <text:p/>
          </table:table-cell>
          <table:table-cell table:formula="of:=TRIM(IF(ISNUMBER(FIND(&quot;(&quot;; [.H62])); LEFT([.H62]; FIND(&quot;(&quot;; [.H62])-1); [.H62]))" office:value-type="string" office:string-value="هَرْشٜن هَوْس" calcext:value-type="string">
            <text:p>هَرْشٜن هَوْس</text:p>
          </table:table-cell>
          <table:table-cell table:formula="of:=IF(ISNUMBER(FIND(&quot;;&quot;; [.K62])); LEFT([.K62]; FIND(&quot;;&quot;; [.K62])-1); [.K62])" office:value-type="string" office:string-value="هَرْشٜن هَوْس" calcext:value-type="string">
            <text:p>هَرْشٜن هَوْس</text:p>
          </table:table-cell>
          <table:table-cell table:formula="of:=COM.MICROSOFT.CONCAT(&quot;&lt;string name='lang_&quot;; [.B62]; &quot;' translatable='false'&gt;&quot;; [.L62]; &quot;&lt;/string&gt;&quot;)" office:value-type="string" office:string-value="&lt;string name='lang_ha' translatable='false'&gt;هَرْشٜن هَوْس&lt;/string&gt;" calcext:value-type="string">
            <text:p>&lt;string name='lang_ha' translatable='false'&gt;هَرْشٜن هَوْس&lt;/string&gt;</text:p>
          </table:table-cell>
          <table:table-cell table:formula="of:=COM.MICROSOFT.CONCAT([.$N$2];[.B62]; [.$N$2]; &quot; to Res.string.lang_&quot;; [.B62]; &quot;,&quot;)" office:value-type="string" office:string-value="&quot;ha&quot; to Res.string.lang_ha," calcext:value-type="string">
            <text:p>"ha" to Res.string.lang_ha,</text:p>
          </table:table-cell>
          <table:table-cell table:formula="of:=COM.MICROSOFT.CONCAT(&quot;import world.respect.shared.generated.resources.lang_&quot;; [.B62])" office:value-type="string" office:string-value="import world.respect.shared.generated.resources.lang_ha" calcext:value-type="string">
            <text:p>import world.respect.shared.generated.resources.lang_ha</text:p>
          </table:table-cell>
        </table:table-row>
        <table:table-row table:style-name="ro5">
          <table:table-cell office:value-type="string" calcext:value-type="string">
            <text:p><text:a xlink:href="https://en.wikipedia.org/wiki/Hebrew_language" xlink:type="simple">Hebrew</text:a></text:p>
          </table:table-cell>
          <table:table-cell office:value-type="string" calcext:value-type="string">
            <text:p><text:a xlink:href="https://www.loc.gov/standards/iso639-2/php/langcodes-keyword.php?SearchType=iso_639_1&amp;SearchTerm=he" xlink:type="simple">he</text:a></text:p>
          </table:table-cell>
          <table:table-cell office:value-type="string" calcext:value-type="string" table:number-columns-spanned="2" table:number-rows-spanned="1">
            <text:p>heb</text:p>
          </table:table-cell>
          <table:covered-table-cell/>
          <table:table-cell office:value-type="string" calcext:value-type="string">
            <text:p>heb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עברית‎ (Ivrit)</text:p>
          </table:table-cell>
          <table:table-cell/>
          <table:table-cell table:style-name="ce2" office:value-type="string" calcext:value-type="string">
            <text:p>Modern Hebrew. Code changed in 1989 from original ISO 639:1988, iw.<text:a xlink:href="https://en.wikipedia.org/wiki/List_of_ISO_639_language_codes#cite_note-coverpage-4" xlink:type="simple">[3]</text:a></text:p>
          </table:table-cell>
          <table:table-cell table:formula="of:=TRIM(IF(ISNUMBER(FIND(&quot;(&quot;; [.H63])); LEFT([.H63]; FIND(&quot;(&quot;; [.H63])-1); [.H63]))" office:value-type="string" office:string-value="עברית‎" calcext:value-type="string">
            <text:p>עברית‎</text:p>
          </table:table-cell>
          <table:table-cell table:formula="of:=IF(ISNUMBER(FIND(&quot;;&quot;; [.K63])); LEFT([.K63]; FIND(&quot;;&quot;; [.K63])-1); [.K63])" office:value-type="string" office:string-value="עברית‎" calcext:value-type="string">
            <text:p>עברית‎</text:p>
          </table:table-cell>
          <table:table-cell table:formula="of:=COM.MICROSOFT.CONCAT(&quot;&lt;string name='lang_&quot;; [.B63]; &quot;' translatable='false'&gt;&quot;; [.L63]; &quot;&lt;/string&gt;&quot;)" office:value-type="string" office:string-value="&lt;string name='lang_he' translatable='false'&gt;עברית‎&lt;/string&gt;" calcext:value-type="string">
            <text:p>&lt;string name='lang_he' translatable='false'&gt;עברית‎&lt;/string&gt;</text:p>
          </table:table-cell>
          <table:table-cell table:formula="of:=COM.MICROSOFT.CONCAT([.$N$2];[.B63]; [.$N$2]; &quot; to Res.string.lang_&quot;; [.B63]; &quot;,&quot;)" office:value-type="string" office:string-value="&quot;he&quot; to Res.string.lang_he," calcext:value-type="string">
            <text:p>"he" to Res.string.lang_he,</text:p>
          </table:table-cell>
          <table:table-cell table:formula="of:=COM.MICROSOFT.CONCAT(&quot;import world.respect.shared.generated.resources.lang_&quot;; [.B63])" office:value-type="string" office:string-value="import world.respect.shared.generated.resources.lang_he" calcext:value-type="string">
            <text:p>import world.respect.shared.generated.resources.lang_he</text:p>
          </table:table-cell>
        </table:table-row>
        <table:table-row table:style-name="ro1">
          <table:table-cell office:value-type="string" calcext:value-type="string">
            <text:p><text:a xlink:href="https://en.wikipedia.org/wiki/Herero_language" xlink:type="simple">Herero</text:a></text:p>
          </table:table-cell>
          <table:table-cell office:value-type="string" calcext:value-type="string">
            <text:p><text:a xlink:href="https://www.loc.gov/standards/iso639-2/php/langcodes-keyword.php?SearchType=iso_639_1&amp;SearchTerm=hz" xlink:type="simple">hz</text:a></text:p>
          </table:table-cell>
          <table:table-cell office:value-type="string" calcext:value-type="string" table:number-columns-spanned="2" table:number-rows-spanned="1">
            <text:p>her</text:p>
          </table:table-cell>
          <table:covered-table-cell/>
          <table:table-cell office:value-type="string" calcext:value-type="string">
            <text:p>he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Otjiherero</text:p>
          </table:table-cell>
          <table:table-cell table:style-name="ce2" office:value-type="string" calcext:value-type="string">
            <text:p>Otjiherero</text:p>
          </table:table-cell>
          <table:table-cell office:value-type="string" calcext:value-type="string">
            <text:p/>
          </table:table-cell>
          <table:table-cell table:formula="of:=TRIM(IF(ISNUMBER(FIND(&quot;(&quot;; [.H64])); LEFT([.H64]; FIND(&quot;(&quot;; [.H64])-1); [.H64]))" office:value-type="string" office:string-value="Otjiherero" calcext:value-type="string">
            <text:p>Otjiherero</text:p>
          </table:table-cell>
          <table:table-cell table:formula="of:=IF(ISNUMBER(FIND(&quot;;&quot;; [.K64])); LEFT([.K64]; FIND(&quot;;&quot;; [.K64])-1); [.K64])" office:value-type="string" office:string-value="Otjiherero" calcext:value-type="string">
            <text:p>Otjiherero</text:p>
          </table:table-cell>
          <table:table-cell table:formula="of:=COM.MICROSOFT.CONCAT(&quot;&lt;string name='lang_&quot;; [.B64]; &quot;' translatable='false'&gt;&quot;; [.L64]; &quot;&lt;/string&gt;&quot;)" office:value-type="string" office:string-value="&lt;string name='lang_hz' translatable='false'&gt;Otjiherero&lt;/string&gt;" calcext:value-type="string">
            <text:p>&lt;string name='lang_hz' translatable='false'&gt;Otjiherero&lt;/string&gt;</text:p>
          </table:table-cell>
          <table:table-cell table:formula="of:=COM.MICROSOFT.CONCAT([.$N$2];[.B64]; [.$N$2]; &quot; to Res.string.lang_&quot;; [.B64]; &quot;,&quot;)" office:value-type="string" office:string-value="&quot;hz&quot; to Res.string.lang_hz," calcext:value-type="string">
            <text:p>"hz" to Res.string.lang_hz,</text:p>
          </table:table-cell>
          <table:table-cell table:formula="of:=COM.MICROSOFT.CONCAT(&quot;import world.respect.shared.generated.resources.lang_&quot;; [.B64])" office:value-type="string" office:string-value="import world.respect.shared.generated.resources.lang_hz" calcext:value-type="string">
            <text:p>import world.respect.shared.generated.resources.lang_hz</text:p>
          </table:table-cell>
        </table:table-row>
        <table:table-row table:style-name="ro6">
          <table:table-cell office:value-type="string" calcext:value-type="string">
            <text:p><text:a xlink:href="https://en.wikipedia.org/wiki/Hindi" xlink:type="simple">Hindi</text:a></text:p>
          </table:table-cell>
          <table:table-cell office:value-type="string" calcext:value-type="string">
            <text:p><text:a xlink:href="https://www.loc.gov/standards/iso639-2/php/langcodes-keyword.php?SearchType=iso_639_1&amp;SearchTerm=hi" xlink:type="simple">hi</text:a></text:p>
          </table:table-cell>
          <table:table-cell office:value-type="string" calcext:value-type="string" table:number-columns-spanned="2" table:number-rows-spanned="1">
            <text:p>hin</text:p>
          </table:table-cell>
          <table:covered-table-cell/>
          <table:table-cell office:value-type="string" calcext:value-type="string">
            <text:p>hi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हिन्दी (Hindī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65])); LEFT([.H65]; FIND(&quot;(&quot;; [.H65])-1); [.H65]))" office:value-type="string" office:string-value="हिन्दी" calcext:value-type="string">
            <text:p>हिन्दी</text:p>
          </table:table-cell>
          <table:table-cell table:formula="of:=IF(ISNUMBER(FIND(&quot;;&quot;; [.K65])); LEFT([.K65]; FIND(&quot;;&quot;; [.K65])-1); [.K65])" office:value-type="string" office:string-value="हिन्दी" calcext:value-type="string">
            <text:p>हिन्दी</text:p>
          </table:table-cell>
          <table:table-cell table:formula="of:=COM.MICROSOFT.CONCAT(&quot;&lt;string name='lang_&quot;; [.B65]; &quot;' translatable='false'&gt;&quot;; [.L65]; &quot;&lt;/string&gt;&quot;)" office:value-type="string" office:string-value="&lt;string name='lang_hi' translatable='false'&gt;हिन्दी&lt;/string&gt;" calcext:value-type="string">
            <text:p>&lt;string name='lang_hi' translatable='false'&gt;हिन्दी&lt;/string&gt;</text:p>
          </table:table-cell>
          <table:table-cell table:formula="of:=COM.MICROSOFT.CONCAT([.$N$2];[.B65]; [.$N$2]; &quot; to Res.string.lang_&quot;; [.B65]; &quot;,&quot;)" office:value-type="string" office:string-value="&quot;hi&quot; to Res.string.lang_hi," calcext:value-type="string">
            <text:p>"hi" to Res.string.lang_hi,</text:p>
          </table:table-cell>
          <table:table-cell table:formula="of:=COM.MICROSOFT.CONCAT(&quot;import world.respect.shared.generated.resources.lang_&quot;; [.B65])" office:value-type="string" office:string-value="import world.respect.shared.generated.resources.lang_hi" calcext:value-type="string">
            <text:p>import world.respect.shared.generated.resources.lang_hi</text:p>
          </table:table-cell>
        </table:table-row>
        <table:table-row table:style-name="ro2">
          <table:table-cell office:value-type="string" calcext:value-type="string">
            <text:p><text:a xlink:href="https://en.wikipedia.org/wiki/Hiri_Motu_language" xlink:type="simple">Hiri Motu</text:a></text:p>
          </table:table-cell>
          <table:table-cell office:value-type="string" calcext:value-type="string">
            <text:p><text:a xlink:href="https://www.loc.gov/standards/iso639-2/php/langcodes-keyword.php?SearchType=iso_639_1&amp;SearchTerm=ho" xlink:type="simple">ho</text:a></text:p>
          </table:table-cell>
          <table:table-cell office:value-type="string" calcext:value-type="string" table:number-columns-spanned="2" table:number-rows-spanned="1">
            <text:p>hmo</text:p>
          </table:table-cell>
          <table:covered-table-cell/>
          <table:table-cell office:value-type="string" calcext:value-type="string">
            <text:p>hm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Hiri Motu</text:p>
          </table:table-cell>
          <table:table-cell table:style-name="ce2" office:value-type="string" calcext:value-type="string">
            <text:p>Police Motu; Pidgin Motu</text:p>
          </table:table-cell>
          <table:table-cell office:value-type="string" calcext:value-type="string">
            <text:p/>
          </table:table-cell>
          <table:table-cell table:formula="of:=TRIM(IF(ISNUMBER(FIND(&quot;(&quot;; [.H66])); LEFT([.H66]; FIND(&quot;(&quot;; [.H66])-1); [.H66]))" office:value-type="string" office:string-value="Hiri Motu" calcext:value-type="string">
            <text:p>Hiri Motu</text:p>
          </table:table-cell>
          <table:table-cell table:formula="of:=IF(ISNUMBER(FIND(&quot;;&quot;; [.K66])); LEFT([.K66]; FIND(&quot;;&quot;; [.K66])-1); [.K66])" office:value-type="string" office:string-value="Hiri Motu" calcext:value-type="string">
            <text:p>Hiri Motu</text:p>
          </table:table-cell>
          <table:table-cell table:formula="of:=COM.MICROSOFT.CONCAT(&quot;&lt;string name='lang_&quot;; [.B66]; &quot;' translatable='false'&gt;&quot;; [.L66]; &quot;&lt;/string&gt;&quot;)" office:value-type="string" office:string-value="&lt;string name='lang_ho' translatable='false'&gt;Hiri Motu&lt;/string&gt;" calcext:value-type="string">
            <text:p>&lt;string name='lang_ho' translatable='false'&gt;Hiri Motu&lt;/string&gt;</text:p>
          </table:table-cell>
          <table:table-cell table:formula="of:=COM.MICROSOFT.CONCAT([.$N$2];[.B66]; [.$N$2]; &quot; to Res.string.lang_&quot;; [.B66]; &quot;,&quot;)" office:value-type="string" office:string-value="&quot;ho&quot; to Res.string.lang_ho," calcext:value-type="string">
            <text:p>"ho" to Res.string.lang_ho,</text:p>
          </table:table-cell>
          <table:table-cell table:formula="of:=COM.MICROSOFT.CONCAT(&quot;import world.respect.shared.generated.resources.lang_&quot;; [.B66])" office:value-type="string" office:string-value="import world.respect.shared.generated.resources.lang_ho" calcext:value-type="string">
            <text:p>import world.respect.shared.generated.resources.lang_ho</text:p>
          </table:table-cell>
        </table:table-row>
        <table:table-row table:style-name="ro1">
          <table:table-cell office:value-type="string" calcext:value-type="string">
            <text:p><text:a xlink:href="https://en.wikipedia.org/wiki/Hungarian_language" xlink:type="simple">Hungarian</text:a></text:p>
          </table:table-cell>
          <table:table-cell office:value-type="string" calcext:value-type="string">
            <text:p><text:a xlink:href="https://www.loc.gov/standards/iso639-2/php/langcodes-keyword.php?SearchType=iso_639_1&amp;SearchTerm=hu" xlink:type="simple">hu</text:a></text:p>
          </table:table-cell>
          <table:table-cell office:value-type="string" calcext:value-type="string" table:number-columns-spanned="2" table:number-rows-spanned="1">
            <text:p>hun</text:p>
          </table:table-cell>
          <table:covered-table-cell/>
          <table:table-cell office:value-type="string" calcext:value-type="string">
            <text:p>hu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Magyar nyelv</text:p>
          </table:table-cell>
          <table:table-cell table:style-name="ce2" office:value-type="string" calcext:value-type="string">
            <text:p>Magyar</text:p>
          </table:table-cell>
          <table:table-cell office:value-type="string" calcext:value-type="string">
            <text:p/>
          </table:table-cell>
          <table:table-cell table:formula="of:=TRIM(IF(ISNUMBER(FIND(&quot;(&quot;; [.H67])); LEFT([.H67]; FIND(&quot;(&quot;; [.H67])-1); [.H67]))" office:value-type="string" office:string-value="Magyar nyelv" calcext:value-type="string">
            <text:p>Magyar nyelv</text:p>
          </table:table-cell>
          <table:table-cell table:formula="of:=IF(ISNUMBER(FIND(&quot;;&quot;; [.K67])); LEFT([.K67]; FIND(&quot;;&quot;; [.K67])-1); [.K67])" office:value-type="string" office:string-value="Magyar nyelv" calcext:value-type="string">
            <text:p>Magyar nyelv</text:p>
          </table:table-cell>
          <table:table-cell table:formula="of:=COM.MICROSOFT.CONCAT(&quot;&lt;string name='lang_&quot;; [.B67]; &quot;' translatable='false'&gt;&quot;; [.L67]; &quot;&lt;/string&gt;&quot;)" office:value-type="string" office:string-value="&lt;string name='lang_hu' translatable='false'&gt;Magyar nyelv&lt;/string&gt;" calcext:value-type="string">
            <text:p>&lt;string name='lang_hu' translatable='false'&gt;Magyar nyelv&lt;/string&gt;</text:p>
          </table:table-cell>
          <table:table-cell table:formula="of:=COM.MICROSOFT.CONCAT([.$N$2];[.B67]; [.$N$2]; &quot; to Res.string.lang_&quot;; [.B67]; &quot;,&quot;)" office:value-type="string" office:string-value="&quot;hu&quot; to Res.string.lang_hu," calcext:value-type="string">
            <text:p>"hu" to Res.string.lang_hu,</text:p>
          </table:table-cell>
          <table:table-cell table:formula="of:=COM.MICROSOFT.CONCAT(&quot;import world.respect.shared.generated.resources.lang_&quot;; [.B67])" office:value-type="string" office:string-value="import world.respect.shared.generated.resources.lang_hu" calcext:value-type="string">
            <text:p>import world.respect.shared.generated.resources.lang_hu</text:p>
          </table:table-cell>
        </table:table-row>
        <table:table-row table:style-name="ro1">
          <table:table-cell office:value-type="string" calcext:value-type="string">
            <text:p><text:a xlink:href="https://en.wikipedia.org/wiki/Icelandic_language" xlink:type="simple">Icelandic</text:a></text:p>
          </table:table-cell>
          <table:table-cell office:value-type="string" calcext:value-type="string">
            <text:p><text:a xlink:href="https://www.loc.gov/standards/iso639-2/php/langcodes-keyword.php?SearchType=iso_639_1&amp;SearchTerm=is" xlink:type="simple">is</text:a></text:p>
          </table:table-cell>
          <table:table-cell office:value-type="string" calcext:value-type="string">
            <text:p>isl</text:p>
          </table:table-cell>
          <table:table-cell table:style-name="ce3" office:value-type="string" calcext:value-type="string">
            <text:p>ice</text:p>
          </table:table-cell>
          <table:table-cell office:value-type="string" calcext:value-type="string">
            <text:p>is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Íslenska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68])); LEFT([.H68]; FIND(&quot;(&quot;; [.H68])-1); [.H68]))" office:value-type="string" office:string-value="Íslenska" calcext:value-type="string">
            <text:p>Íslenska</text:p>
          </table:table-cell>
          <table:table-cell table:formula="of:=IF(ISNUMBER(FIND(&quot;;&quot;; [.K68])); LEFT([.K68]; FIND(&quot;;&quot;; [.K68])-1); [.K68])" office:value-type="string" office:string-value="Íslenska" calcext:value-type="string">
            <text:p>Íslenska</text:p>
          </table:table-cell>
          <table:table-cell table:formula="of:=COM.MICROSOFT.CONCAT(&quot;&lt;string name='lang_&quot;; [.B68]; &quot;' translatable='false'&gt;&quot;; [.L68]; &quot;&lt;/string&gt;&quot;)" office:value-type="string" office:string-value="&lt;string name='lang_is' translatable='false'&gt;Íslenska&lt;/string&gt;" calcext:value-type="string">
            <text:p>&lt;string name='lang_is' translatable='false'&gt;Íslenska&lt;/string&gt;</text:p>
          </table:table-cell>
          <table:table-cell table:formula="of:=COM.MICROSOFT.CONCAT([.$N$2];[.B68]; [.$N$2]; &quot; to Res.string.lang_&quot;; [.B68]; &quot;,&quot;)" office:value-type="string" office:string-value="&quot;is&quot; to Res.string.lang_is," calcext:value-type="string">
            <text:p>"is" to Res.string.lang_is,</text:p>
          </table:table-cell>
          <table:table-cell table:formula="of:=COM.MICROSOFT.CONCAT(&quot;import world.respect.shared.generated.resources.lang_&quot;; [.B68])" office:value-type="string" office:string-value="import world.respect.shared.generated.resources.lang_is" calcext:value-type="string">
            <text:p>import world.respect.shared.generated.resources.lang_is</text:p>
          </table:table-cell>
        </table:table-row>
        <table:table-row table:style-name="ro1">
          <table:table-cell office:value-type="string" calcext:value-type="string">
            <text:p><text:a xlink:href="https://en.wikipedia.org/wiki/Ido_(language)" xlink:type="simple">Ido</text:a></text:p>
          </table:table-cell>
          <table:table-cell office:value-type="string" calcext:value-type="string">
            <text:p><text:a xlink:href="https://www.loc.gov/standards/iso639-2/php/langcodes-keyword.php?SearchType=iso_639_1&amp;SearchTerm=io" xlink:type="simple">io</text:a></text:p>
          </table:table-cell>
          <table:table-cell office:value-type="string" calcext:value-type="string" table:number-columns-spanned="2" table:number-rows-spanned="1">
            <text:p>ido</text:p>
          </table:table-cell>
          <table:covered-table-cell/>
          <table:table-cell office:value-type="string" calcext:value-type="string">
            <text:p>id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Constructed</text:p>
          </table:table-cell>
          <table:table-cell office:value-type="string" calcext:value-type="string">
            <text:p>Ido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69])); LEFT([.H69]; FIND(&quot;(&quot;; [.H69])-1); [.H69]))" office:value-type="string" office:string-value="Ido" calcext:value-type="string">
            <text:p>Ido</text:p>
          </table:table-cell>
          <table:table-cell table:formula="of:=IF(ISNUMBER(FIND(&quot;;&quot;; [.K69])); LEFT([.K69]; FIND(&quot;;&quot;; [.K69])-1); [.K69])" office:value-type="string" office:string-value="Ido" calcext:value-type="string">
            <text:p>Ido</text:p>
          </table:table-cell>
          <table:table-cell table:formula="of:=COM.MICROSOFT.CONCAT(&quot;&lt;string name='lang_&quot;; [.B69]; &quot;' translatable='false'&gt;&quot;; [.L69]; &quot;&lt;/string&gt;&quot;)" office:value-type="string" office:string-value="&lt;string name='lang_io' translatable='false'&gt;Ido&lt;/string&gt;" calcext:value-type="string">
            <text:p>&lt;string name='lang_io' translatable='false'&gt;Ido&lt;/string&gt;</text:p>
          </table:table-cell>
          <table:table-cell table:formula="of:=COM.MICROSOFT.CONCAT([.$N$2];[.B69]; [.$N$2]; &quot; to Res.string.lang_&quot;; [.B69]; &quot;,&quot;)" office:value-type="string" office:string-value="&quot;io&quot; to Res.string.lang_io," calcext:value-type="string">
            <text:p>"io" to Res.string.lang_io,</text:p>
          </table:table-cell>
          <table:table-cell table:formula="of:=COM.MICROSOFT.CONCAT(&quot;import world.respect.shared.generated.resources.lang_&quot;; [.B69])" office:value-type="string" office:string-value="import world.respect.shared.generated.resources.lang_io" calcext:value-type="string">
            <text:p>import world.respect.shared.generated.resources.lang_io</text:p>
          </table:table-cell>
        </table:table-row>
        <table:table-row table:style-name="ro1">
          <table:table-cell office:value-type="string" calcext:value-type="string">
            <text:p><text:a xlink:href="https://en.wikipedia.org/wiki/Igbo_language" xlink:type="simple">Igbo</text:a></text:p>
          </table:table-cell>
          <table:table-cell office:value-type="string" calcext:value-type="string">
            <text:p><text:a xlink:href="https://www.loc.gov/standards/iso639-2/php/langcodes-keyword.php?SearchType=iso_639_1&amp;SearchTerm=ig" xlink:type="simple">ig</text:a></text:p>
          </table:table-cell>
          <table:table-cell office:value-type="string" calcext:value-type="string" table:number-columns-spanned="2" table:number-rows-spanned="1">
            <text:p>ibo</text:p>
          </table:table-cell>
          <table:covered-table-cell/>
          <table:table-cell office:value-type="string" calcext:value-type="string">
            <text:p>ib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ásụ̀sụ́ Ìgbò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70])); LEFT([.H70]; FIND(&quot;(&quot;; [.H70])-1); [.H70]))" office:value-type="string" office:string-value="ásụ̀sụ́ Ìgbò" calcext:value-type="string">
            <text:p>ásụ̀sụ́ Ìgbò</text:p>
          </table:table-cell>
          <table:table-cell table:formula="of:=IF(ISNUMBER(FIND(&quot;;&quot;; [.K70])); LEFT([.K70]; FIND(&quot;;&quot;; [.K70])-1); [.K70])" office:value-type="string" office:string-value="ásụ̀sụ́ Ìgbò" calcext:value-type="string">
            <text:p>ásụ̀sụ́ Ìgbò</text:p>
          </table:table-cell>
          <table:table-cell table:formula="of:=COM.MICROSOFT.CONCAT(&quot;&lt;string name='lang_&quot;; [.B70]; &quot;' translatable='false'&gt;&quot;; [.L70]; &quot;&lt;/string&gt;&quot;)" office:value-type="string" office:string-value="&lt;string name='lang_ig' translatable='false'&gt;ásụ̀sụ́ Ìgbò&lt;/string&gt;" calcext:value-type="string">
            <text:p>&lt;string name='lang_ig' translatable='false'&gt;ásụ̀sụ́ Ìgbò&lt;/string&gt;</text:p>
          </table:table-cell>
          <table:table-cell table:formula="of:=COM.MICROSOFT.CONCAT([.$N$2];[.B70]; [.$N$2]; &quot; to Res.string.lang_&quot;; [.B70]; &quot;,&quot;)" office:value-type="string" office:string-value="&quot;ig&quot; to Res.string.lang_ig," calcext:value-type="string">
            <text:p>"ig" to Res.string.lang_ig,</text:p>
          </table:table-cell>
          <table:table-cell table:formula="of:=COM.MICROSOFT.CONCAT(&quot;import world.respect.shared.generated.resources.lang_&quot;; [.B70])" office:value-type="string" office:string-value="import world.respect.shared.generated.resources.lang_ig" calcext:value-type="string">
            <text:p>import world.respect.shared.generated.resources.lang_ig</text:p>
          </table:table-cell>
        </table:table-row>
        <table:table-row table:style-name="ro13">
          <table:table-cell office:value-type="string" calcext:value-type="string">
            <text:p><text:a xlink:href="https://en.wikipedia.org/wiki/Indonesian_language" xlink:type="simple">Indonesian</text:a></text:p>
          </table:table-cell>
          <table:table-cell office:value-type="string" calcext:value-type="string">
            <text:p><text:a xlink:href="https://www.loc.gov/standards/iso639-2/php/langcodes-keyword.php?SearchType=iso_639_1&amp;SearchTerm=id" xlink:type="simple">id</text:a></text:p>
          </table:table-cell>
          <table:table-cell office:value-type="string" calcext:value-type="string" table:number-columns-spanned="2" table:number-rows-spanned="1">
            <text:p>ind</text:p>
          </table:table-cell>
          <table:covered-table-cell/>
          <table:table-cell office:value-type="string" calcext:value-type="string">
            <text:p>ind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Bahasa Indonesia</text:p>
          </table:table-cell>
          <table:table-cell/>
          <table:table-cell table:style-name="ce2" office:value-type="string" calcext:value-type="string">
            <text:p>Covered by macrolanguage ms/msa. Changed in 1989 from original ISO 639:1988, in.<text:a xlink:href="https://en.wikipedia.org/wiki/List_of_ISO_639_language_codes#cite_note-coverpage-4" xlink:type="simple">[3]</text:a></text:p>
          </table:table-cell>
          <table:table-cell table:formula="of:=TRIM(IF(ISNUMBER(FIND(&quot;(&quot;; [.H71])); LEFT([.H71]; FIND(&quot;(&quot;; [.H71])-1); [.H71]))" office:value-type="string" office:string-value="Bahasa Indonesia" calcext:value-type="string">
            <text:p>Bahasa Indonesia</text:p>
          </table:table-cell>
          <table:table-cell table:formula="of:=IF(ISNUMBER(FIND(&quot;;&quot;; [.K71])); LEFT([.K71]; FIND(&quot;;&quot;; [.K71])-1); [.K71])" office:value-type="string" office:string-value="Bahasa Indonesia" calcext:value-type="string">
            <text:p>Bahasa Indonesia</text:p>
          </table:table-cell>
          <table:table-cell table:formula="of:=COM.MICROSOFT.CONCAT(&quot;&lt;string name='lang_&quot;; [.B71]; &quot;' translatable='false'&gt;&quot;; [.L71]; &quot;&lt;/string&gt;&quot;)" office:value-type="string" office:string-value="&lt;string name='lang_id' translatable='false'&gt;Bahasa Indonesia&lt;/string&gt;" calcext:value-type="string">
            <text:p>&lt;string name='lang_id' translatable='false'&gt;Bahasa Indonesia&lt;/string&gt;</text:p>
          </table:table-cell>
          <table:table-cell table:formula="of:=COM.MICROSOFT.CONCAT([.$N$2];[.B71]; [.$N$2]; &quot; to Res.string.lang_&quot;; [.B71]; &quot;,&quot;)" office:value-type="string" office:string-value="&quot;id&quot; to Res.string.lang_id," calcext:value-type="string">
            <text:p>"id" to Res.string.lang_id,</text:p>
          </table:table-cell>
          <table:table-cell table:formula="of:=COM.MICROSOFT.CONCAT(&quot;import world.respect.shared.generated.resources.lang_&quot;; [.B71])" office:value-type="string" office:string-value="import world.respect.shared.generated.resources.lang_id" calcext:value-type="string">
            <text:p>import world.respect.shared.generated.resources.lang_id</text:p>
          </table:table-cell>
        </table:table-row>
        <table:table-row table:style-name="ro11">
          <table:table-cell office:value-type="string" calcext:value-type="string">
            <text:p><text:a xlink:href="https://en.wikipedia.org/wiki/Interlingua" xlink:type="simple">Interlingua</text:a> (International Auxiliary Language Association)</text:p>
          </table:table-cell>
          <table:table-cell office:value-type="string" calcext:value-type="string">
            <text:p><text:a xlink:href="https://www.loc.gov/standards/iso639-2/php/langcodes-keyword.php?SearchType=iso_639_1&amp;SearchTerm=ia" xlink:type="simple">ia</text:a></text:p>
          </table:table-cell>
          <table:table-cell office:value-type="string" calcext:value-type="string" table:number-columns-spanned="2" table:number-rows-spanned="1">
            <text:p>ina</text:p>
          </table:table-cell>
          <table:covered-table-cell/>
          <table:table-cell office:value-type="string" calcext:value-type="string">
            <text:p>in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Constructed</text:p>
          </table:table-cell>
          <table:table-cell office:value-type="string" calcext:value-type="string">
            <text:p>Interlingua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72])); LEFT([.H72]; FIND(&quot;(&quot;; [.H72])-1); [.H72]))" office:value-type="string" office:string-value="Interlingua" calcext:value-type="string">
            <text:p>Interlingua</text:p>
          </table:table-cell>
          <table:table-cell table:formula="of:=IF(ISNUMBER(FIND(&quot;;&quot;; [.K72])); LEFT([.K72]; FIND(&quot;;&quot;; [.K72])-1); [.K72])" office:value-type="string" office:string-value="Interlingua" calcext:value-type="string">
            <text:p>Interlingua</text:p>
          </table:table-cell>
          <table:table-cell table:formula="of:=COM.MICROSOFT.CONCAT(&quot;&lt;string name='lang_&quot;; [.B72]; &quot;' translatable='false'&gt;&quot;; [.L72]; &quot;&lt;/string&gt;&quot;)" office:value-type="string" office:string-value="&lt;string name='lang_ia' translatable='false'&gt;Interlingua&lt;/string&gt;" calcext:value-type="string">
            <text:p>&lt;string name='lang_ia' translatable='false'&gt;Interlingua&lt;/string&gt;</text:p>
          </table:table-cell>
          <table:table-cell table:formula="of:=COM.MICROSOFT.CONCAT([.$N$2];[.B72]; [.$N$2]; &quot; to Res.string.lang_&quot;; [.B72]; &quot;,&quot;)" office:value-type="string" office:string-value="&quot;ia&quot; to Res.string.lang_ia," calcext:value-type="string">
            <text:p>"ia" to Res.string.lang_ia,</text:p>
          </table:table-cell>
          <table:table-cell table:formula="of:=COM.MICROSOFT.CONCAT(&quot;import world.respect.shared.generated.resources.lang_&quot;; [.B72])" office:value-type="string" office:string-value="import world.respect.shared.generated.resources.lang_ia" calcext:value-type="string">
            <text:p>import world.respect.shared.generated.resources.lang_ia</text:p>
          </table:table-cell>
        </table:table-row>
        <table:table-row table:style-name="ro2">
          <table:table-cell office:value-type="string" calcext:value-type="string">
            <text:p><text:a xlink:href="https://en.wikipedia.org/wiki/Interlingue" xlink:type="simple">Interlingue</text:a>, Occidental</text:p>
          </table:table-cell>
          <table:table-cell office:value-type="string" calcext:value-type="string">
            <text:p><text:a xlink:href="https://www.loc.gov/standards/iso639-2/php/langcodes-keyword.php?SearchType=iso_639_1&amp;SearchTerm=ie" xlink:type="simple">ie</text:a></text:p>
          </table:table-cell>
          <table:table-cell office:value-type="string" calcext:value-type="string" table:number-columns-spanned="2" table:number-rows-spanned="1">
            <text:p>ile</text:p>
          </table:table-cell>
          <table:covered-table-cell/>
          <table:table-cell office:value-type="string" calcext:value-type="string">
            <text:p>il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Constructed</text:p>
          </table:table-cell>
          <table:table-cell office:value-type="string" calcext:value-type="string">
            <text:p>Interlingue; Occidental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73])); LEFT([.H73]; FIND(&quot;(&quot;; [.H73])-1); [.H73]))" office:value-type="string" office:string-value="Interlingue; Occidental" calcext:value-type="string">
            <text:p>Interlingue; Occidental</text:p>
          </table:table-cell>
          <table:table-cell table:formula="of:=IF(ISNUMBER(FIND(&quot;;&quot;; [.K73])); LEFT([.K73]; FIND(&quot;;&quot;; [.K73])-1); [.K73])" office:value-type="string" office:string-value="Interlingue" calcext:value-type="string">
            <text:p>Interlingue</text:p>
          </table:table-cell>
          <table:table-cell table:formula="of:=COM.MICROSOFT.CONCAT(&quot;&lt;string name='lang_&quot;; [.B73]; &quot;' translatable='false'&gt;&quot;; [.L73]; &quot;&lt;/string&gt;&quot;)" office:value-type="string" office:string-value="&lt;string name='lang_ie' translatable='false'&gt;Interlingue&lt;/string&gt;" calcext:value-type="string">
            <text:p>&lt;string name='lang_ie' translatable='false'&gt;Interlingue&lt;/string&gt;</text:p>
          </table:table-cell>
          <table:table-cell table:formula="of:=COM.MICROSOFT.CONCAT([.$N$2];[.B73]; [.$N$2]; &quot; to Res.string.lang_&quot;; [.B73]; &quot;,&quot;)" office:value-type="string" office:string-value="&quot;ie&quot; to Res.string.lang_ie," calcext:value-type="string">
            <text:p>"ie" to Res.string.lang_ie,</text:p>
          </table:table-cell>
          <table:table-cell table:formula="of:=COM.MICROSOFT.CONCAT(&quot;import world.respect.shared.generated.resources.lang_&quot;; [.B73])" office:value-type="string" office:string-value="import world.respect.shared.generated.resources.lang_ie" calcext:value-type="string">
            <text:p>import world.respect.shared.generated.resources.lang_ie</text:p>
          </table:table-cell>
        </table:table-row>
        <table:table-row table:style-name="ro2">
          <table:table-cell office:value-type="string" calcext:value-type="string">
            <text:p><text:a xlink:href="https://en.wikipedia.org/wiki/Inuktitut" xlink:type="simple">Inuktitut</text:a></text:p>
          </table:table-cell>
          <table:table-cell office:value-type="string" calcext:value-type="string">
            <text:p><text:a xlink:href="https://www.loc.gov/standards/iso639-2/php/langcodes-keyword.php?SearchType=iso_639_1&amp;SearchTerm=iu" xlink:type="simple">iu</text:a></text:p>
          </table:table-cell>
          <table:table-cell office:value-type="string" calcext:value-type="string" table:number-columns-spanned="2" table:number-rows-spanned="1">
            <text:p>iku</text:p>
          </table:table-cell>
          <table:covered-table-cell/>
          <table:table-cell office:value-type="string" calcext:value-type="string">
            <text:p>iku + <text:a xlink:href="https://en.wikipedia.org/wiki/ISO_639_macrolanguage#iku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ᐃᓄᒃᑎᑐᑦ (Inuktitut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74])); LEFT([.H74]; FIND(&quot;(&quot;; [.H74])-1); [.H74]))" office:value-type="string" office:string-value="ᐃᓄᒃᑎᑐᑦ" calcext:value-type="string">
            <text:p>ᐃᓄᒃᑎᑐᑦ</text:p>
          </table:table-cell>
          <table:table-cell table:formula="of:=IF(ISNUMBER(FIND(&quot;;&quot;; [.K74])); LEFT([.K74]; FIND(&quot;;&quot;; [.K74])-1); [.K74])" office:value-type="string" office:string-value="ᐃᓄᒃᑎᑐᑦ" calcext:value-type="string">
            <text:p>ᐃᓄᒃᑎᑐᑦ</text:p>
          </table:table-cell>
          <table:table-cell table:formula="of:=COM.MICROSOFT.CONCAT(&quot;&lt;string name='lang_&quot;; [.B74]; &quot;' translatable='false'&gt;&quot;; [.L74]; &quot;&lt;/string&gt;&quot;)" office:value-type="string" office:string-value="&lt;string name='lang_iu' translatable='false'&gt;ᐃᓄᒃᑎᑐᑦ&lt;/string&gt;" calcext:value-type="string">
            <text:p>&lt;string name='lang_iu' translatable='false'&gt;ᐃᓄᒃᑎᑐᑦ&lt;/string&gt;</text:p>
          </table:table-cell>
          <table:table-cell table:formula="of:=COM.MICROSOFT.CONCAT([.$N$2];[.B74]; [.$N$2]; &quot; to Res.string.lang_&quot;; [.B74]; &quot;,&quot;)" office:value-type="string" office:string-value="&quot;iu&quot; to Res.string.lang_iu," calcext:value-type="string">
            <text:p>"iu" to Res.string.lang_iu,</text:p>
          </table:table-cell>
          <table:table-cell table:formula="of:=COM.MICROSOFT.CONCAT(&quot;import world.respect.shared.generated.resources.lang_&quot;; [.B74])" office:value-type="string" office:string-value="import world.respect.shared.generated.resources.lang_iu" calcext:value-type="string">
            <text:p>import world.respect.shared.generated.resources.lang_iu</text:p>
          </table:table-cell>
        </table:table-row>
        <table:table-row table:style-name="ro2">
          <table:table-cell office:value-type="string" calcext:value-type="string">
            <text:p><text:a xlink:href="https://en.wikipedia.org/wiki/Inupiaq_language" xlink:type="simple">Inupiaq</text:a></text:p>
          </table:table-cell>
          <table:table-cell office:value-type="string" calcext:value-type="string">
            <text:p><text:a xlink:href="https://www.loc.gov/standards/iso639-2/php/langcodes-keyword.php?SearchType=iso_639_1&amp;SearchTerm=ik" xlink:type="simple">ik</text:a></text:p>
          </table:table-cell>
          <table:table-cell office:value-type="string" calcext:value-type="string" table:number-columns-spanned="2" table:number-rows-spanned="1">
            <text:p>ipk</text:p>
          </table:table-cell>
          <table:covered-table-cell/>
          <table:table-cell office:value-type="string" calcext:value-type="string">
            <text:p>ipk + <text:a xlink:href="https://en.wikipedia.org/wiki/ISO_639_macrolanguage#ipk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Iñupiaq</text:p>
          </table:table-cell>
          <table:table-cell table:style-name="ce2" office:value-type="string" calcext:value-type="string">
            <text:p>Inupiat; Inupiatun</text:p>
          </table:table-cell>
          <table:table-cell office:value-type="string" calcext:value-type="string">
            <text:p/>
          </table:table-cell>
          <table:table-cell table:formula="of:=TRIM(IF(ISNUMBER(FIND(&quot;(&quot;; [.H75])); LEFT([.H75]; FIND(&quot;(&quot;; [.H75])-1); [.H75]))" office:value-type="string" office:string-value="Iñupiaq" calcext:value-type="string">
            <text:p>Iñupiaq</text:p>
          </table:table-cell>
          <table:table-cell table:formula="of:=IF(ISNUMBER(FIND(&quot;;&quot;; [.K75])); LEFT([.K75]; FIND(&quot;;&quot;; [.K75])-1); [.K75])" office:value-type="string" office:string-value="Iñupiaq" calcext:value-type="string">
            <text:p>Iñupiaq</text:p>
          </table:table-cell>
          <table:table-cell table:formula="of:=COM.MICROSOFT.CONCAT(&quot;&lt;string name='lang_&quot;; [.B75]; &quot;' translatable='false'&gt;&quot;; [.L75]; &quot;&lt;/string&gt;&quot;)" office:value-type="string" office:string-value="&lt;string name='lang_ik' translatable='false'&gt;Iñupiaq&lt;/string&gt;" calcext:value-type="string">
            <text:p>&lt;string name='lang_ik' translatable='false'&gt;Iñupiaq&lt;/string&gt;</text:p>
          </table:table-cell>
          <table:table-cell table:formula="of:=COM.MICROSOFT.CONCAT([.$N$2];[.B75]; [.$N$2]; &quot; to Res.string.lang_&quot;; [.B75]; &quot;,&quot;)" office:value-type="string" office:string-value="&quot;ik&quot; to Res.string.lang_ik," calcext:value-type="string">
            <text:p>"ik" to Res.string.lang_ik,</text:p>
          </table:table-cell>
          <table:table-cell table:formula="of:=COM.MICROSOFT.CONCAT(&quot;import world.respect.shared.generated.resources.lang_&quot;; [.B75])" office:value-type="string" office:string-value="import world.respect.shared.generated.resources.lang_ik" calcext:value-type="string">
            <text:p>import world.respect.shared.generated.resources.lang_ik</text:p>
          </table:table-cell>
        </table:table-row>
        <table:table-row table:style-name="ro1">
          <table:table-cell office:value-type="string" calcext:value-type="string">
            <text:p><text:a xlink:href="https://en.wikipedia.org/wiki/Irish_language" xlink:type="simple">Irish</text:a></text:p>
          </table:table-cell>
          <table:table-cell office:value-type="string" calcext:value-type="string">
            <text:p><text:a xlink:href="https://www.loc.gov/standards/iso639-2/php/langcodes-keyword.php?SearchType=iso_639_1&amp;SearchTerm=ga" xlink:type="simple">ga</text:a></text:p>
          </table:table-cell>
          <table:table-cell office:value-type="string" calcext:value-type="string" table:number-columns-spanned="2" table:number-rows-spanned="1">
            <text:p>gle</text:p>
          </table:table-cell>
          <table:covered-table-cell/>
          <table:table-cell office:value-type="string" calcext:value-type="string">
            <text:p>gl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Gaeilge</text:p>
          </table:table-cell>
          <table:table-cell table:style-name="ce2" office:value-type="string" calcext:value-type="string">
            <text:p>Irish Gaelic</text:p>
          </table:table-cell>
          <table:table-cell office:value-type="string" calcext:value-type="string">
            <text:p/>
          </table:table-cell>
          <table:table-cell table:formula="of:=TRIM(IF(ISNUMBER(FIND(&quot;(&quot;; [.H76])); LEFT([.H76]; FIND(&quot;(&quot;; [.H76])-1); [.H76]))" office:value-type="string" office:string-value="Gaeilge" calcext:value-type="string">
            <text:p>Gaeilge</text:p>
          </table:table-cell>
          <table:table-cell table:formula="of:=IF(ISNUMBER(FIND(&quot;;&quot;; [.K76])); LEFT([.K76]; FIND(&quot;;&quot;; [.K76])-1); [.K76])" office:value-type="string" office:string-value="Gaeilge" calcext:value-type="string">
            <text:p>Gaeilge</text:p>
          </table:table-cell>
          <table:table-cell table:formula="of:=COM.MICROSOFT.CONCAT(&quot;&lt;string name='lang_&quot;; [.B76]; &quot;' translatable='false'&gt;&quot;; [.L76]; &quot;&lt;/string&gt;&quot;)" office:value-type="string" office:string-value="&lt;string name='lang_ga' translatable='false'&gt;Gaeilge&lt;/string&gt;" calcext:value-type="string">
            <text:p>&lt;string name='lang_ga' translatable='false'&gt;Gaeilge&lt;/string&gt;</text:p>
          </table:table-cell>
          <table:table-cell table:formula="of:=COM.MICROSOFT.CONCAT([.$N$2];[.B76]; [.$N$2]; &quot; to Res.string.lang_&quot;; [.B76]; &quot;,&quot;)" office:value-type="string" office:string-value="&quot;ga&quot; to Res.string.lang_ga," calcext:value-type="string">
            <text:p>"ga" to Res.string.lang_ga,</text:p>
          </table:table-cell>
          <table:table-cell table:formula="of:=COM.MICROSOFT.CONCAT(&quot;import world.respect.shared.generated.resources.lang_&quot;; [.B76])" office:value-type="string" office:string-value="import world.respect.shared.generated.resources.lang_ga" calcext:value-type="string">
            <text:p>import world.respect.shared.generated.resources.lang_ga</text:p>
          </table:table-cell>
        </table:table-row>
        <table:table-row table:style-name="ro1">
          <table:table-cell office:value-type="string" calcext:value-type="string">
            <text:p><text:a xlink:href="https://en.wikipedia.org/wiki/Italian_language" xlink:type="simple">Italian</text:a></text:p>
          </table:table-cell>
          <table:table-cell office:value-type="string" calcext:value-type="string">
            <text:p><text:a xlink:href="https://www.loc.gov/standards/iso639-2/php/langcodes-keyword.php?SearchType=iso_639_1&amp;SearchTerm=it" xlink:type="simple">it</text:a></text:p>
          </table:table-cell>
          <table:table-cell office:value-type="string" calcext:value-type="string" table:number-columns-spanned="2" table:number-rows-spanned="1">
            <text:p>ita</text:p>
          </table:table-cell>
          <table:covered-table-cell/>
          <table:table-cell office:value-type="string" calcext:value-type="string">
            <text:p>it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Italiano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77])); LEFT([.H77]; FIND(&quot;(&quot;; [.H77])-1); [.H77]))" office:value-type="string" office:string-value="Italiano" calcext:value-type="string">
            <text:p>Italiano</text:p>
          </table:table-cell>
          <table:table-cell table:formula="of:=IF(ISNUMBER(FIND(&quot;;&quot;; [.K77])); LEFT([.K77]; FIND(&quot;;&quot;; [.K77])-1); [.K77])" office:value-type="string" office:string-value="Italiano" calcext:value-type="string">
            <text:p>Italiano</text:p>
          </table:table-cell>
          <table:table-cell table:formula="of:=COM.MICROSOFT.CONCAT(&quot;&lt;string name='lang_&quot;; [.B77]; &quot;' translatable='false'&gt;&quot;; [.L77]; &quot;&lt;/string&gt;&quot;)" office:value-type="string" office:string-value="&lt;string name='lang_it' translatable='false'&gt;Italiano&lt;/string&gt;" calcext:value-type="string">
            <text:p>&lt;string name='lang_it' translatable='false'&gt;Italiano&lt;/string&gt;</text:p>
          </table:table-cell>
          <table:table-cell table:formula="of:=COM.MICROSOFT.CONCAT([.$N$2];[.B77]; [.$N$2]; &quot; to Res.string.lang_&quot;; [.B77]; &quot;,&quot;)" office:value-type="string" office:string-value="&quot;it&quot; to Res.string.lang_it," calcext:value-type="string">
            <text:p>"it" to Res.string.lang_it,</text:p>
          </table:table-cell>
          <table:table-cell table:formula="of:=COM.MICROSOFT.CONCAT(&quot;import world.respect.shared.generated.resources.lang_&quot;; [.B77])" office:value-type="string" office:string-value="import world.respect.shared.generated.resources.lang_it" calcext:value-type="string">
            <text:p>import world.respect.shared.generated.resources.lang_it</text:p>
          </table:table-cell>
        </table:table-row>
        <table:table-row table:style-name="ro14">
          <table:table-cell office:value-type="string" calcext:value-type="string">
            <text:p><text:a xlink:href="https://en.wikipedia.org/wiki/Japanese_language" xlink:type="simple">Japanese</text:a></text:p>
          </table:table-cell>
          <table:table-cell office:value-type="string" calcext:value-type="string">
            <text:p><text:a xlink:href="https://www.loc.gov/standards/iso639-2/php/langcodes-keyword.php?SearchType=iso_639_1&amp;SearchTerm=ja" xlink:type="simple">ja</text:a></text:p>
          </table:table-cell>
          <table:table-cell office:value-type="string" calcext:value-type="string" table:number-columns-spanned="2" table:number-rows-spanned="1">
            <text:p>jpn</text:p>
          </table:table-cell>
          <table:covered-table-cell/>
          <table:table-cell office:value-type="string" calcext:value-type="string">
            <text:p>jp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日本語 (Nihongo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78])); LEFT([.H78]; FIND(&quot;(&quot;; [.H78])-1); [.H78]))" office:value-type="string" office:string-value="日本語" calcext:value-type="string">
            <text:p>日本語</text:p>
          </table:table-cell>
          <table:table-cell table:formula="of:=IF(ISNUMBER(FIND(&quot;;&quot;; [.K78])); LEFT([.K78]; FIND(&quot;;&quot;; [.K78])-1); [.K78])" office:value-type="string" office:string-value="日本語" calcext:value-type="string">
            <text:p>日本語</text:p>
          </table:table-cell>
          <table:table-cell table:formula="of:=COM.MICROSOFT.CONCAT(&quot;&lt;string name='lang_&quot;; [.B78]; &quot;' translatable='false'&gt;&quot;; [.L78]; &quot;&lt;/string&gt;&quot;)" office:value-type="string" office:string-value="&lt;string name='lang_ja' translatable='false'&gt;日本語&lt;/string&gt;" calcext:value-type="string">
            <text:p>&lt;string name='lang_ja' translatable='false'&gt;日本語&lt;/string&gt;</text:p>
          </table:table-cell>
          <table:table-cell table:formula="of:=COM.MICROSOFT.CONCAT([.$N$2];[.B78]; [.$N$2]; &quot; to Res.string.lang_&quot;; [.B78]; &quot;,&quot;)" office:value-type="string" office:string-value="&quot;ja&quot; to Res.string.lang_ja," calcext:value-type="string">
            <text:p>"ja" to Res.string.lang_ja,</text:p>
          </table:table-cell>
          <table:table-cell table:formula="of:=COM.MICROSOFT.CONCAT(&quot;import world.respect.shared.generated.resources.lang_&quot;; [.B78])" office:value-type="string" office:string-value="import world.respect.shared.generated.resources.lang_ja" calcext:value-type="string">
            <text:p>import world.respect.shared.generated.resources.lang_ja</text:p>
          </table:table-cell>
        </table:table-row>
        <table:table-row table:style-name="ro4">
          <table:table-cell office:value-type="string" calcext:value-type="string">
            <text:p><text:a xlink:href="https://en.wikipedia.org/wiki/Javanese_language" xlink:type="simple">Javanese</text:a></text:p>
          </table:table-cell>
          <table:table-cell office:value-type="string" calcext:value-type="string">
            <text:p><text:a xlink:href="https://www.loc.gov/standards/iso639-2/php/langcodes-keyword.php?SearchType=iso_639_1&amp;SearchTerm=jv" xlink:type="simple">jv</text:a></text:p>
          </table:table-cell>
          <table:table-cell office:value-type="string" calcext:value-type="string" table:number-columns-spanned="2" table:number-rows-spanned="1">
            <text:p>jav</text:p>
          </table:table-cell>
          <table:covered-table-cell/>
          <table:table-cell office:value-type="string" calcext:value-type="string">
            <text:p>jav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ꦧꦱꦗꦮ; basa Jawa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79])); LEFT([.H79]; FIND(&quot;(&quot;; [.H79])-1); [.H79]))" office:value-type="string" office:string-value="ꦧꦱꦗꦮ; basa Jawa" calcext:value-type="string">
            <text:p>ꦧꦱꦗꦮ; basa Jawa</text:p>
          </table:table-cell>
          <table:table-cell table:formula="of:=IF(ISNUMBER(FIND(&quot;;&quot;; [.K79])); LEFT([.K79]; FIND(&quot;;&quot;; [.K79])-1); [.K79])" office:value-type="string" office:string-value="ꦧꦱꦗꦮ" calcext:value-type="string">
            <text:p>ꦧꦱꦗꦮ</text:p>
          </table:table-cell>
          <table:table-cell table:formula="of:=COM.MICROSOFT.CONCAT(&quot;&lt;string name='lang_&quot;; [.B79]; &quot;' translatable='false'&gt;&quot;; [.L79]; &quot;&lt;/string&gt;&quot;)" office:value-type="string" office:string-value="&lt;string name='lang_jv' translatable='false'&gt;ꦧꦱꦗꦮ&lt;/string&gt;" calcext:value-type="string">
            <text:p>&lt;string name='lang_jv' translatable='false'&gt;ꦧꦱꦗꦮ&lt;/string&gt;</text:p>
          </table:table-cell>
          <table:table-cell table:formula="of:=COM.MICROSOFT.CONCAT([.$N$2];[.B79]; [.$N$2]; &quot; to Res.string.lang_&quot;; [.B79]; &quot;,&quot;)" office:value-type="string" office:string-value="&quot;jv&quot; to Res.string.lang_jv," calcext:value-type="string">
            <text:p>"jv" to Res.string.lang_jv,</text:p>
          </table:table-cell>
          <table:table-cell table:formula="of:=COM.MICROSOFT.CONCAT(&quot;import world.respect.shared.generated.resources.lang_&quot;; [.B79])" office:value-type="string" office:string-value="import world.respect.shared.generated.resources.lang_jv" calcext:value-type="string">
            <text:p>import world.respect.shared.generated.resources.lang_jv</text:p>
          </table:table-cell>
        </table:table-row>
        <table:table-row table:style-name="ro2">
          <table:table-cell office:value-type="string" calcext:value-type="string">
            <text:p><text:a xlink:href="https://en.wikipedia.org/wiki/Greenlandic_language" xlink:type="simple">Kalaallisut</text:a>, Greenlandic</text:p>
          </table:table-cell>
          <table:table-cell office:value-type="string" calcext:value-type="string">
            <text:p><text:a xlink:href="https://www.loc.gov/standards/iso639-2/php/langcodes-keyword.php?SearchType=iso_639_1&amp;SearchTerm=kl" xlink:type="simple">kl</text:a></text:p>
          </table:table-cell>
          <table:table-cell office:value-type="string" calcext:value-type="string" table:number-columns-spanned="2" table:number-rows-spanned="1">
            <text:p>kal</text:p>
          </table:table-cell>
          <table:covered-table-cell/>
          <table:table-cell office:value-type="string" calcext:value-type="string">
            <text:p>ka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Kalaallisut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80])); LEFT([.H80]; FIND(&quot;(&quot;; [.H80])-1); [.H80]))" office:value-type="string" office:string-value="Kalaallisut" calcext:value-type="string">
            <text:p>Kalaallisut</text:p>
          </table:table-cell>
          <table:table-cell table:formula="of:=IF(ISNUMBER(FIND(&quot;;&quot;; [.K80])); LEFT([.K80]; FIND(&quot;;&quot;; [.K80])-1); [.K80])" office:value-type="string" office:string-value="Kalaallisut" calcext:value-type="string">
            <text:p>Kalaallisut</text:p>
          </table:table-cell>
          <table:table-cell table:formula="of:=COM.MICROSOFT.CONCAT(&quot;&lt;string name='lang_&quot;; [.B80]; &quot;' translatable='false'&gt;&quot;; [.L80]; &quot;&lt;/string&gt;&quot;)" office:value-type="string" office:string-value="&lt;string name='lang_kl' translatable='false'&gt;Kalaallisut&lt;/string&gt;" calcext:value-type="string">
            <text:p>&lt;string name='lang_kl' translatable='false'&gt;Kalaallisut&lt;/string&gt;</text:p>
          </table:table-cell>
          <table:table-cell table:formula="of:=COM.MICROSOFT.CONCAT([.$N$2];[.B80]; [.$N$2]; &quot; to Res.string.lang_&quot;; [.B80]; &quot;,&quot;)" office:value-type="string" office:string-value="&quot;kl&quot; to Res.string.lang_kl," calcext:value-type="string">
            <text:p>"kl" to Res.string.lang_kl,</text:p>
          </table:table-cell>
          <table:table-cell table:formula="of:=COM.MICROSOFT.CONCAT(&quot;import world.respect.shared.generated.resources.lang_&quot;; [.B80])" office:value-type="string" office:string-value="import world.respect.shared.generated.resources.lang_kl" calcext:value-type="string">
            <text:p>import world.respect.shared.generated.resources.lang_kl</text:p>
          </table:table-cell>
        </table:table-row>
        <table:table-row table:style-name="ro2">
          <table:table-cell office:value-type="string" calcext:value-type="string">
            <text:p><text:a xlink:href="https://en.wikipedia.org/wiki/Kannada_language" xlink:type="simple">Kannada</text:a></text:p>
          </table:table-cell>
          <table:table-cell office:value-type="string" calcext:value-type="string">
            <text:p><text:a xlink:href="https://www.loc.gov/standards/iso639-2/php/langcodes-keyword.php?SearchType=iso_639_1&amp;SearchTerm=kn" xlink:type="simple">kn</text:a></text:p>
          </table:table-cell>
          <table:table-cell office:value-type="string" calcext:value-type="string" table:number-columns-spanned="2" table:number-rows-spanned="1">
            <text:p>kan</text:p>
          </table:table-cell>
          <table:covered-table-cell/>
          <table:table-cell office:value-type="string" calcext:value-type="string">
            <text:p>ka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ಕನ್ನಡ (Kannađa)</text:p>
          </table:table-cell>
          <table:table-cell table:style-name="ce2" office:value-type="string" calcext:value-type="string">
            <text:p>Kannadan; Canarese</text:p>
          </table:table-cell>
          <table:table-cell office:value-type="string" calcext:value-type="string">
            <text:p/>
          </table:table-cell>
          <table:table-cell table:formula="of:=TRIM(IF(ISNUMBER(FIND(&quot;(&quot;; [.H81])); LEFT([.H81]; FIND(&quot;(&quot;; [.H81])-1); [.H81]))" office:value-type="string" office:string-value="ಕನ್ನಡ" calcext:value-type="string">
            <text:p>ಕನ್ನಡ</text:p>
          </table:table-cell>
          <table:table-cell table:formula="of:=IF(ISNUMBER(FIND(&quot;;&quot;; [.K81])); LEFT([.K81]; FIND(&quot;;&quot;; [.K81])-1); [.K81])" office:value-type="string" office:string-value="ಕನ್ನಡ" calcext:value-type="string">
            <text:p>ಕನ್ನಡ</text:p>
          </table:table-cell>
          <table:table-cell table:formula="of:=COM.MICROSOFT.CONCAT(&quot;&lt;string name='lang_&quot;; [.B81]; &quot;' translatable='false'&gt;&quot;; [.L81]; &quot;&lt;/string&gt;&quot;)" office:value-type="string" office:string-value="&lt;string name='lang_kn' translatable='false'&gt;ಕನ್ನಡ&lt;/string&gt;" calcext:value-type="string">
            <text:p>&lt;string name='lang_kn' translatable='false'&gt;ಕನ್ನಡ&lt;/string&gt;</text:p>
          </table:table-cell>
          <table:table-cell table:formula="of:=COM.MICROSOFT.CONCAT([.$N$2];[.B81]; [.$N$2]; &quot; to Res.string.lang_&quot;; [.B81]; &quot;,&quot;)" office:value-type="string" office:string-value="&quot;kn&quot; to Res.string.lang_kn," calcext:value-type="string">
            <text:p>"kn" to Res.string.lang_kn,</text:p>
          </table:table-cell>
          <table:table-cell table:formula="of:=COM.MICROSOFT.CONCAT(&quot;import world.respect.shared.generated.resources.lang_&quot;; [.B81])" office:value-type="string" office:string-value="import world.respect.shared.generated.resources.lang_kn" calcext:value-type="string">
            <text:p>import world.respect.shared.generated.resources.lang_kn</text:p>
          </table:table-cell>
        </table:table-row>
        <table:table-row table:style-name="ro2">
          <table:table-cell office:value-type="string" calcext:value-type="string">
            <text:p><text:a xlink:href="https://en.wikipedia.org/wiki/Kanuri_language" xlink:type="simple">Kanuri</text:a></text:p>
          </table:table-cell>
          <table:table-cell office:value-type="string" calcext:value-type="string">
            <text:p><text:a xlink:href="https://www.loc.gov/standards/iso639-2/php/langcodes-keyword.php?SearchType=iso_639_1&amp;SearchTerm=kr" xlink:type="simple">kr</text:a></text:p>
          </table:table-cell>
          <table:table-cell office:value-type="string" calcext:value-type="string" table:number-columns-spanned="2" table:number-rows-spanned="1">
            <text:p>kau</text:p>
          </table:table-cell>
          <table:covered-table-cell/>
          <table:table-cell office:value-type="string" calcext:value-type="string">
            <text:p>kau + <text:a xlink:href="https://en.wikipedia.org/wiki/ISO_639_macrolanguage#kau" xlink:type="simple">3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كَنُرِيِه; Kànùrí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82])); LEFT([.H82]; FIND(&quot;(&quot;; [.H82])-1); [.H82]))" office:value-type="string" office:string-value="كَنُرِيِه; Kànùrí" calcext:value-type="string">
            <text:p>كَنُرِيِه; Kànùrí</text:p>
          </table:table-cell>
          <table:table-cell table:formula="of:=IF(ISNUMBER(FIND(&quot;;&quot;; [.K82])); LEFT([.K82]; FIND(&quot;;&quot;; [.K82])-1); [.K82])" office:value-type="string" office:string-value="كَنُرِيِه" calcext:value-type="string">
            <text:p>كَنُرِيِه</text:p>
          </table:table-cell>
          <table:table-cell table:formula="of:=COM.MICROSOFT.CONCAT(&quot;&lt;string name='lang_&quot;; [.B82]; &quot;' translatable='false'&gt;&quot;; [.L82]; &quot;&lt;/string&gt;&quot;)" office:value-type="string" office:string-value="&lt;string name='lang_kr' translatable='false'&gt;كَنُرِيِه&lt;/string&gt;" calcext:value-type="string">
            <text:p>&lt;string name='lang_kr' translatable='false'&gt;كَنُرِيِه&lt;/string&gt;</text:p>
          </table:table-cell>
          <table:table-cell table:formula="of:=COM.MICROSOFT.CONCAT([.$N$2];[.B82]; [.$N$2]; &quot; to Res.string.lang_&quot;; [.B82]; &quot;,&quot;)" office:value-type="string" office:string-value="&quot;kr&quot; to Res.string.lang_kr," calcext:value-type="string">
            <text:p>"kr" to Res.string.lang_kr,</text:p>
          </table:table-cell>
          <table:table-cell table:formula="of:=COM.MICROSOFT.CONCAT(&quot;import world.respect.shared.generated.resources.lang_&quot;; [.B82])" office:value-type="string" office:string-value="import world.respect.shared.generated.resources.lang_kr" calcext:value-type="string">
            <text:p>import world.respect.shared.generated.resources.lang_kr</text:p>
          </table:table-cell>
        </table:table-row>
        <table:table-row table:style-name="ro6">
          <table:table-cell office:value-type="string" calcext:value-type="string">
            <text:p><text:a xlink:href="https://en.wikipedia.org/wiki/Kashmiri_language" xlink:type="simple">Kashmiri</text:a></text:p>
          </table:table-cell>
          <table:table-cell office:value-type="string" calcext:value-type="string">
            <text:p><text:a xlink:href="https://www.loc.gov/standards/iso639-2/php/langcodes-keyword.php?SearchType=iso_639_1&amp;SearchTerm=ks" xlink:type="simple">ks</text:a></text:p>
          </table:table-cell>
          <table:table-cell office:value-type="string" calcext:value-type="string" table:number-columns-spanned="2" table:number-rows-spanned="1">
            <text:p>kas</text:p>
          </table:table-cell>
          <table:covered-table-cell/>
          <table:table-cell office:value-type="string" calcext:value-type="string">
            <text:p>kas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कॉशुर; كأشُر (Kosher)</text:p>
          </table:table-cell>
          <table:table-cell table:style-name="ce2" office:value-type="string" calcext:value-type="string">
            <text:p>Koshur</text:p>
          </table:table-cell>
          <table:table-cell office:value-type="string" calcext:value-type="string">
            <text:p/>
          </table:table-cell>
          <table:table-cell table:formula="of:=TRIM(IF(ISNUMBER(FIND(&quot;(&quot;; [.H83])); LEFT([.H83]; FIND(&quot;(&quot;; [.H83])-1); [.H83]))" office:value-type="string" office:string-value="कॉशुर; كأشُر" calcext:value-type="string">
            <text:p>कॉशुर; كأشُر</text:p>
          </table:table-cell>
          <table:table-cell table:formula="of:=IF(ISNUMBER(FIND(&quot;;&quot;; [.K83])); LEFT([.K83]; FIND(&quot;;&quot;; [.K83])-1); [.K83])" office:value-type="string" office:string-value="कॉशुर" calcext:value-type="string">
            <text:p>कॉशुर</text:p>
          </table:table-cell>
          <table:table-cell table:formula="of:=COM.MICROSOFT.CONCAT(&quot;&lt;string name='lang_&quot;; [.B83]; &quot;' translatable='false'&gt;&quot;; [.L83]; &quot;&lt;/string&gt;&quot;)" office:value-type="string" office:string-value="&lt;string name='lang_ks' translatable='false'&gt;कॉशुर&lt;/string&gt;" calcext:value-type="string">
            <text:p>&lt;string name='lang_ks' translatable='false'&gt;कॉशुर&lt;/string&gt;</text:p>
          </table:table-cell>
          <table:table-cell table:formula="of:=COM.MICROSOFT.CONCAT([.$N$2];[.B83]; [.$N$2]; &quot; to Res.string.lang_&quot;; [.B83]; &quot;,&quot;)" office:value-type="string" office:string-value="&quot;ks&quot; to Res.string.lang_ks," calcext:value-type="string">
            <text:p>"ks" to Res.string.lang_ks,</text:p>
          </table:table-cell>
          <table:table-cell table:formula="of:=COM.MICROSOFT.CONCAT(&quot;import world.respect.shared.generated.resources.lang_&quot;; [.B83])" office:value-type="string" office:string-value="import world.respect.shared.generated.resources.lang_ks" calcext:value-type="string">
            <text:p>import world.respect.shared.generated.resources.lang_ks</text:p>
          </table:table-cell>
        </table:table-row>
        <table:table-row table:style-name="ro6">
          <table:table-cell office:value-type="string" calcext:value-type="string">
            <text:p><text:a xlink:href="https://en.wikipedia.org/wiki/Kazakh_language" xlink:type="simple">Kazakh</text:a></text:p>
          </table:table-cell>
          <table:table-cell office:value-type="string" calcext:value-type="string">
            <text:p><text:a xlink:href="https://www.loc.gov/standards/iso639-2/php/langcodes-keyword.php?SearchType=iso_639_1&amp;SearchTerm=kk" xlink:type="simple">kk</text:a></text:p>
          </table:table-cell>
          <table:table-cell office:value-type="string" calcext:value-type="string" table:number-columns-spanned="2" table:number-rows-spanned="1">
            <text:p>kaz</text:p>
          </table:table-cell>
          <table:covered-table-cell/>
          <table:table-cell office:value-type="string" calcext:value-type="string">
            <text:p>kaz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Қазақша; Qazaqşa; قازاقشا</text:p>
          </table:table-cell>
          <table:table-cell table:style-name="ce2" office:value-type="string" calcext:value-type="string">
            <text:p>Qazaq</text:p>
          </table:table-cell>
          <table:table-cell office:value-type="string" calcext:value-type="string">
            <text:p/>
          </table:table-cell>
          <table:table-cell table:formula="of:=TRIM(IF(ISNUMBER(FIND(&quot;(&quot;; [.H84])); LEFT([.H84]; FIND(&quot;(&quot;; [.H84])-1); [.H84]))" office:value-type="string" office:string-value="Қазақша; Qazaqşa; قازاقشا" calcext:value-type="string">
            <text:p>Қазақша; Qazaqşa; قازاقشا</text:p>
          </table:table-cell>
          <table:table-cell table:formula="of:=IF(ISNUMBER(FIND(&quot;;&quot;; [.K84])); LEFT([.K84]; FIND(&quot;;&quot;; [.K84])-1); [.K84])" office:value-type="string" office:string-value="Қазақша" calcext:value-type="string">
            <text:p>Қазақша</text:p>
          </table:table-cell>
          <table:table-cell table:formula="of:=COM.MICROSOFT.CONCAT(&quot;&lt;string name='lang_&quot;; [.B84]; &quot;' translatable='false'&gt;&quot;; [.L84]; &quot;&lt;/string&gt;&quot;)" office:value-type="string" office:string-value="&lt;string name='lang_kk' translatable='false'&gt;Қазақша&lt;/string&gt;" calcext:value-type="string">
            <text:p>&lt;string name='lang_kk' translatable='false'&gt;Қазақша&lt;/string&gt;</text:p>
          </table:table-cell>
          <table:table-cell table:formula="of:=COM.MICROSOFT.CONCAT([.$N$2];[.B84]; [.$N$2]; &quot; to Res.string.lang_&quot;; [.B84]; &quot;,&quot;)" office:value-type="string" office:string-value="&quot;kk&quot; to Res.string.lang_kk," calcext:value-type="string">
            <text:p>"kk" to Res.string.lang_kk,</text:p>
          </table:table-cell>
          <table:table-cell table:formula="of:=COM.MICROSOFT.CONCAT(&quot;import world.respect.shared.generated.resources.lang_&quot;; [.B84])" office:value-type="string" office:string-value="import world.respect.shared.generated.resources.lang_kk" calcext:value-type="string">
            <text:p>import world.respect.shared.generated.resources.lang_kk</text:p>
          </table:table-cell>
        </table:table-row>
        <table:table-row table:style-name="ro2">
          <table:table-cell office:value-type="string" calcext:value-type="string">
            <text:p><text:a xlink:href="https://en.wikipedia.org/wiki/Gikuyu_language" xlink:type="simple">Kikuyu</text:a>, Gikuyu</text:p>
          </table:table-cell>
          <table:table-cell office:value-type="string" calcext:value-type="string">
            <text:p><text:a xlink:href="https://www.loc.gov/standards/iso639-2/php/langcodes-keyword.php?SearchType=iso_639_1&amp;SearchTerm=ki" xlink:type="simple">ki</text:a></text:p>
          </table:table-cell>
          <table:table-cell office:value-type="string" calcext:value-type="string" table:number-columns-spanned="2" table:number-rows-spanned="1">
            <text:p>kik</text:p>
          </table:table-cell>
          <table:covered-table-cell/>
          <table:table-cell office:value-type="string" calcext:value-type="string">
            <text:p>kik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Gĩgĩkũyũ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85])); LEFT([.H85]; FIND(&quot;(&quot;; [.H85])-1); [.H85]))" office:value-type="string" office:string-value="Gĩgĩkũyũ" calcext:value-type="string">
            <text:p>Gĩgĩkũyũ</text:p>
          </table:table-cell>
          <table:table-cell table:formula="of:=IF(ISNUMBER(FIND(&quot;;&quot;; [.K85])); LEFT([.K85]; FIND(&quot;;&quot;; [.K85])-1); [.K85])" office:value-type="string" office:string-value="Gĩgĩkũyũ" calcext:value-type="string">
            <text:p>Gĩgĩkũyũ</text:p>
          </table:table-cell>
          <table:table-cell table:formula="of:=COM.MICROSOFT.CONCAT(&quot;&lt;string name='lang_&quot;; [.B85]; &quot;' translatable='false'&gt;&quot;; [.L85]; &quot;&lt;/string&gt;&quot;)" office:value-type="string" office:string-value="&lt;string name='lang_ki' translatable='false'&gt;Gĩgĩkũyũ&lt;/string&gt;" calcext:value-type="string">
            <text:p>&lt;string name='lang_ki' translatable='false'&gt;Gĩgĩkũyũ&lt;/string&gt;</text:p>
          </table:table-cell>
          <table:table-cell table:formula="of:=COM.MICROSOFT.CONCAT([.$N$2];[.B85]; [.$N$2]; &quot; to Res.string.lang_&quot;; [.B85]; &quot;,&quot;)" office:value-type="string" office:string-value="&quot;ki&quot; to Res.string.lang_ki," calcext:value-type="string">
            <text:p>"ki" to Res.string.lang_ki,</text:p>
          </table:table-cell>
          <table:table-cell table:formula="of:=COM.MICROSOFT.CONCAT(&quot;import world.respect.shared.generated.resources.lang_&quot;; [.B85])" office:value-type="string" office:string-value="import world.respect.shared.generated.resources.lang_ki" calcext:value-type="string">
            <text:p>import world.respect.shared.generated.resources.lang_ki</text:p>
          </table:table-cell>
        </table:table-row>
        <table:table-row table:style-name="ro8">
          <table:table-cell office:value-type="string" calcext:value-type="string">
            <text:p><text:a xlink:href="https://en.wikipedia.org/wiki/Kinyarwanda" xlink:type="simple">Kinyarwanda</text:a></text:p>
          </table:table-cell>
          <table:table-cell office:value-type="string" calcext:value-type="string">
            <text:p><text:a xlink:href="https://www.loc.gov/standards/iso639-2/php/langcodes-keyword.php?SearchType=iso_639_1&amp;SearchTerm=rw" xlink:type="simple">rw</text:a></text:p>
          </table:table-cell>
          <table:table-cell office:value-type="string" calcext:value-type="string" table:number-columns-spanned="2" table:number-rows-spanned="1">
            <text:p>kin</text:p>
          </table:table-cell>
          <table:covered-table-cell/>
          <table:table-cell office:value-type="string" calcext:value-type="string">
            <text:p>ki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Ikinyarwanda</text:p>
          </table:table-cell>
          <table:table-cell table:style-name="ce2" office:value-type="string" calcext:value-type="string">
            <text:p>Rwandan; Rwanda; Ikinyarwanda</text:p>
          </table:table-cell>
          <table:table-cell office:value-type="string" calcext:value-type="string">
            <text:p/>
          </table:table-cell>
          <table:table-cell table:formula="of:=TRIM(IF(ISNUMBER(FIND(&quot;(&quot;; [.H86])); LEFT([.H86]; FIND(&quot;(&quot;; [.H86])-1); [.H86]))" office:value-type="string" office:string-value="Ikinyarwanda" calcext:value-type="string">
            <text:p>Ikinyarwanda</text:p>
          </table:table-cell>
          <table:table-cell table:formula="of:=IF(ISNUMBER(FIND(&quot;;&quot;; [.K86])); LEFT([.K86]; FIND(&quot;;&quot;; [.K86])-1); [.K86])" office:value-type="string" office:string-value="Ikinyarwanda" calcext:value-type="string">
            <text:p>Ikinyarwanda</text:p>
          </table:table-cell>
          <table:table-cell table:formula="of:=COM.MICROSOFT.CONCAT(&quot;&lt;string name='lang_&quot;; [.B86]; &quot;' translatable='false'&gt;&quot;; [.L86]; &quot;&lt;/string&gt;&quot;)" office:value-type="string" office:string-value="&lt;string name='lang_rw' translatable='false'&gt;Ikinyarwanda&lt;/string&gt;" calcext:value-type="string">
            <text:p>&lt;string name='lang_rw' translatable='false'&gt;Ikinyarwanda&lt;/string&gt;</text:p>
          </table:table-cell>
          <table:table-cell table:formula="of:=COM.MICROSOFT.CONCAT([.$N$2];[.B86]; [.$N$2]; &quot; to Res.string.lang_&quot;; [.B86]; &quot;,&quot;)" office:value-type="string" office:string-value="&quot;rw&quot; to Res.string.lang_rw," calcext:value-type="string">
            <text:p>"rw" to Res.string.lang_rw,</text:p>
          </table:table-cell>
          <table:table-cell table:formula="of:=COM.MICROSOFT.CONCAT(&quot;import world.respect.shared.generated.resources.lang_&quot;; [.B86])" office:value-type="string" office:string-value="import world.respect.shared.generated.resources.lang_rw" calcext:value-type="string">
            <text:p>import world.respect.shared.generated.resources.lang_rw</text:p>
          </table:table-cell>
        </table:table-row>
        <table:table-row table:style-name="ro2">
          <table:table-cell office:value-type="string" calcext:value-type="string">
            <text:p><text:a xlink:href="https://en.wikipedia.org/wiki/Komi_language" xlink:type="simple">Komi</text:a></text:p>
          </table:table-cell>
          <table:table-cell office:value-type="string" calcext:value-type="string">
            <text:p><text:a xlink:href="https://www.loc.gov/standards/iso639-2/php/langcodes-keyword.php?SearchType=iso_639_1&amp;SearchTerm=kv" xlink:type="simple">kv</text:a></text:p>
          </table:table-cell>
          <table:table-cell office:value-type="string" calcext:value-type="string" table:number-columns-spanned="2" table:number-rows-spanned="1">
            <text:p>kom</text:p>
          </table:table-cell>
          <table:covered-table-cell/>
          <table:table-cell office:value-type="string" calcext:value-type="string">
            <text:p>kom + <text:a xlink:href="https://en.wikipedia.org/wiki/ISO_639_macrolanguage#kom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Коми кыв</text:p>
          </table:table-cell>
          <table:table-cell table:style-name="ce2" office:value-type="string" calcext:value-type="string">
            <text:p>Zyran; Zyrian; Komi-Zyryan</text:p>
          </table:table-cell>
          <table:table-cell office:value-type="string" calcext:value-type="string">
            <text:p/>
          </table:table-cell>
          <table:table-cell table:formula="of:=TRIM(IF(ISNUMBER(FIND(&quot;(&quot;; [.H87])); LEFT([.H87]; FIND(&quot;(&quot;; [.H87])-1); [.H87]))" office:value-type="string" office:string-value="Коми кыв" calcext:value-type="string">
            <text:p>Коми кыв</text:p>
          </table:table-cell>
          <table:table-cell table:formula="of:=IF(ISNUMBER(FIND(&quot;;&quot;; [.K87])); LEFT([.K87]; FIND(&quot;;&quot;; [.K87])-1); [.K87])" office:value-type="string" office:string-value="Коми кыв" calcext:value-type="string">
            <text:p>Коми кыв</text:p>
          </table:table-cell>
          <table:table-cell table:formula="of:=COM.MICROSOFT.CONCAT(&quot;&lt;string name='lang_&quot;; [.B87]; &quot;' translatable='false'&gt;&quot;; [.L87]; &quot;&lt;/string&gt;&quot;)" office:value-type="string" office:string-value="&lt;string name='lang_kv' translatable='false'&gt;Коми кыв&lt;/string&gt;" calcext:value-type="string">
            <text:p>&lt;string name='lang_kv' translatable='false'&gt;Коми кыв&lt;/string&gt;</text:p>
          </table:table-cell>
          <table:table-cell table:formula="of:=COM.MICROSOFT.CONCAT([.$N$2];[.B87]; [.$N$2]; &quot; to Res.string.lang_&quot;; [.B87]; &quot;,&quot;)" office:value-type="string" office:string-value="&quot;kv&quot; to Res.string.lang_kv," calcext:value-type="string">
            <text:p>"kv" to Res.string.lang_kv,</text:p>
          </table:table-cell>
          <table:table-cell table:formula="of:=COM.MICROSOFT.CONCAT(&quot;import world.respect.shared.generated.resources.lang_&quot;; [.B87])" office:value-type="string" office:string-value="import world.respect.shared.generated.resources.lang_kv" calcext:value-type="string">
            <text:p>import world.respect.shared.generated.resources.lang_kv</text:p>
          </table:table-cell>
        </table:table-row>
        <table:table-row table:style-name="ro2">
          <table:table-cell office:value-type="string" calcext:value-type="string">
            <text:p><text:a xlink:href="https://en.wikipedia.org/wiki/Kongo_language" xlink:type="simple">Kongo</text:a></text:p>
          </table:table-cell>
          <table:table-cell office:value-type="string" calcext:value-type="string">
            <text:p><text:a xlink:href="https://www.loc.gov/standards/iso639-2/php/langcodes-keyword.php?SearchType=iso_639_1&amp;SearchTerm=kg" xlink:type="simple">kg</text:a></text:p>
          </table:table-cell>
          <table:table-cell office:value-type="string" calcext:value-type="string" table:number-columns-spanned="2" table:number-rows-spanned="1">
            <text:p>kon</text:p>
          </table:table-cell>
          <table:covered-table-cell/>
          <table:table-cell office:value-type="string" calcext:value-type="string">
            <text:p>kon + <text:a xlink:href="https://en.wikipedia.org/wiki/ISO_639_macrolanguage#kon" xlink:type="simple">3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Kikongo</text:p>
          </table:table-cell>
          <table:table-cell table:style-name="ce2" office:value-type="string" calcext:value-type="string">
            <text:p>Kikongo</text:p>
          </table:table-cell>
          <table:table-cell office:value-type="string" calcext:value-type="string">
            <text:p/>
          </table:table-cell>
          <table:table-cell table:formula="of:=TRIM(IF(ISNUMBER(FIND(&quot;(&quot;; [.H88])); LEFT([.H88]; FIND(&quot;(&quot;; [.H88])-1); [.H88]))" office:value-type="string" office:string-value="Kikongo" calcext:value-type="string">
            <text:p>Kikongo</text:p>
          </table:table-cell>
          <table:table-cell table:formula="of:=IF(ISNUMBER(FIND(&quot;;&quot;; [.K88])); LEFT([.K88]; FIND(&quot;;&quot;; [.K88])-1); [.K88])" office:value-type="string" office:string-value="Kikongo" calcext:value-type="string">
            <text:p>Kikongo</text:p>
          </table:table-cell>
          <table:table-cell table:formula="of:=COM.MICROSOFT.CONCAT(&quot;&lt;string name='lang_&quot;; [.B88]; &quot;' translatable='false'&gt;&quot;; [.L88]; &quot;&lt;/string&gt;&quot;)" office:value-type="string" office:string-value="&lt;string name='lang_kg' translatable='false'&gt;Kikongo&lt;/string&gt;" calcext:value-type="string">
            <text:p>&lt;string name='lang_kg' translatable='false'&gt;Kikongo&lt;/string&gt;</text:p>
          </table:table-cell>
          <table:table-cell table:formula="of:=COM.MICROSOFT.CONCAT([.$N$2];[.B88]; [.$N$2]; &quot; to Res.string.lang_&quot;; [.B88]; &quot;,&quot;)" office:value-type="string" office:string-value="&quot;kg&quot; to Res.string.lang_kg," calcext:value-type="string">
            <text:p>"kg" to Res.string.lang_kg,</text:p>
          </table:table-cell>
          <table:table-cell table:formula="of:=COM.MICROSOFT.CONCAT(&quot;import world.respect.shared.generated.resources.lang_&quot;; [.B88])" office:value-type="string" office:string-value="import world.respect.shared.generated.resources.lang_kg" calcext:value-type="string">
            <text:p>import world.respect.shared.generated.resources.lang_kg</text:p>
          </table:table-cell>
        </table:table-row>
        <table:table-row table:style-name="ro3">
          <table:table-cell office:value-type="string" calcext:value-type="string">
            <text:p><text:a xlink:href="https://en.wikipedia.org/wiki/Korean_language" xlink:type="simple">Korean</text:a></text:p>
          </table:table-cell>
          <table:table-cell office:value-type="string" calcext:value-type="string">
            <text:p><text:a xlink:href="https://www.loc.gov/standards/iso639-2/php/langcodes-keyword.php?SearchType=iso_639_1&amp;SearchTerm=ko" xlink:type="simple">ko</text:a></text:p>
          </table:table-cell>
          <table:table-cell office:value-type="string" calcext:value-type="string" table:number-columns-spanned="2" table:number-rows-spanned="1">
            <text:p>kor</text:p>
          </table:table-cell>
          <table:covered-table-cell/>
          <table:table-cell office:value-type="string" calcext:value-type="string">
            <text:p>ko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한국어 (Hangugeo), 조선말 (Chosŏnmal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89])); LEFT([.H89]; FIND(&quot;(&quot;; [.H89])-1); [.H89]))" office:value-type="string" office:string-value="한국어" calcext:value-type="string">
            <text:p>한국어</text:p>
          </table:table-cell>
          <table:table-cell table:formula="of:=IF(ISNUMBER(FIND(&quot;;&quot;; [.K89])); LEFT([.K89]; FIND(&quot;;&quot;; [.K89])-1); [.K89])" office:value-type="string" office:string-value="한국어" calcext:value-type="string">
            <text:p>한국어</text:p>
          </table:table-cell>
          <table:table-cell table:formula="of:=COM.MICROSOFT.CONCAT(&quot;&lt;string name='lang_&quot;; [.B89]; &quot;' translatable='false'&gt;&quot;; [.L89]; &quot;&lt;/string&gt;&quot;)" office:value-type="string" office:string-value="&lt;string name='lang_ko' translatable='false'&gt;한국어&lt;/string&gt;" calcext:value-type="string">
            <text:p>&lt;string name='lang_ko' translatable='false'&gt;한국어&lt;/string&gt;</text:p>
          </table:table-cell>
          <table:table-cell table:formula="of:=COM.MICROSOFT.CONCAT([.$N$2];[.B89]; [.$N$2]; &quot; to Res.string.lang_&quot;; [.B89]; &quot;,&quot;)" office:value-type="string" office:string-value="&quot;ko&quot; to Res.string.lang_ko," calcext:value-type="string">
            <text:p>"ko" to Res.string.lang_ko,</text:p>
          </table:table-cell>
          <table:table-cell table:formula="of:=COM.MICROSOFT.CONCAT(&quot;import world.respect.shared.generated.resources.lang_&quot;; [.B89])" office:value-type="string" office:string-value="import world.respect.shared.generated.resources.lang_ko" calcext:value-type="string">
            <text:p>import world.respect.shared.generated.resources.lang_ko</text:p>
          </table:table-cell>
        </table:table-row>
        <table:table-row table:style-name="ro8">
          <table:table-cell office:value-type="string" calcext:value-type="string">
            <text:p><text:a xlink:href="https://en.wikipedia.org/wiki/Kuanyama_language" xlink:type="simple">Kuanyama</text:a>, Kwanyama</text:p>
          </table:table-cell>
          <table:table-cell office:value-type="string" calcext:value-type="string">
            <text:p><text:a xlink:href="https://www.loc.gov/standards/iso639-2/php/langcodes-keyword.php?SearchType=iso_639_1&amp;SearchTerm=kj" xlink:type="simple">kj</text:a></text:p>
          </table:table-cell>
          <table:table-cell office:value-type="string" calcext:value-type="string" table:number-columns-spanned="2" table:number-rows-spanned="1">
            <text:p>kua</text:p>
          </table:table-cell>
          <table:covered-table-cell/>
          <table:table-cell office:value-type="string" calcext:value-type="string">
            <text:p>ku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Oshikwanyama</text:p>
          </table:table-cell>
          <table:table-cell table:style-name="ce2" office:value-type="string" calcext:value-type="string">
            <text:p>Cuanhama; Oshikwanyama</text:p>
          </table:table-cell>
          <table:table-cell office:value-type="string" calcext:value-type="string">
            <text:p/>
          </table:table-cell>
          <table:table-cell table:formula="of:=TRIM(IF(ISNUMBER(FIND(&quot;(&quot;; [.H90])); LEFT([.H90]; FIND(&quot;(&quot;; [.H90])-1); [.H90]))" office:value-type="string" office:string-value="Oshikwanyama" calcext:value-type="string">
            <text:p>Oshikwanyama</text:p>
          </table:table-cell>
          <table:table-cell table:formula="of:=IF(ISNUMBER(FIND(&quot;;&quot;; [.K90])); LEFT([.K90]; FIND(&quot;;&quot;; [.K90])-1); [.K90])" office:value-type="string" office:string-value="Oshikwanyama" calcext:value-type="string">
            <text:p>Oshikwanyama</text:p>
          </table:table-cell>
          <table:table-cell table:formula="of:=COM.MICROSOFT.CONCAT(&quot;&lt;string name='lang_&quot;; [.B90]; &quot;' translatable='false'&gt;&quot;; [.L90]; &quot;&lt;/string&gt;&quot;)" office:value-type="string" office:string-value="&lt;string name='lang_kj' translatable='false'&gt;Oshikwanyama&lt;/string&gt;" calcext:value-type="string">
            <text:p>&lt;string name='lang_kj' translatable='false'&gt;Oshikwanyama&lt;/string&gt;</text:p>
          </table:table-cell>
          <table:table-cell table:formula="of:=COM.MICROSOFT.CONCAT([.$N$2];[.B90]; [.$N$2]; &quot; to Res.string.lang_&quot;; [.B90]; &quot;,&quot;)" office:value-type="string" office:string-value="&quot;kj&quot; to Res.string.lang_kj," calcext:value-type="string">
            <text:p>"kj" to Res.string.lang_kj,</text:p>
          </table:table-cell>
          <table:table-cell table:formula="of:=COM.MICROSOFT.CONCAT(&quot;import world.respect.shared.generated.resources.lang_&quot;; [.B90])" office:value-type="string" office:string-value="import world.respect.shared.generated.resources.lang_kj" calcext:value-type="string">
            <text:p>import world.respect.shared.generated.resources.lang_kj</text:p>
          </table:table-cell>
        </table:table-row>
        <table:table-row table:style-name="ro2">
          <table:table-cell office:value-type="string" calcext:value-type="string">
            <text:p><text:a xlink:href="https://en.wikipedia.org/wiki/Kurdish_language" xlink:type="simple">Kurdish</text:a></text:p>
          </table:table-cell>
          <table:table-cell office:value-type="string" calcext:value-type="string">
            <text:p><text:a xlink:href="https://www.loc.gov/standards/iso639-2/php/langcodes-keyword.php?SearchType=iso_639_1&amp;SearchTerm=ku" xlink:type="simple">ku</text:a></text:p>
          </table:table-cell>
          <table:table-cell office:value-type="string" calcext:value-type="string" table:number-columns-spanned="2" table:number-rows-spanned="1">
            <text:p>kur</text:p>
          </table:table-cell>
          <table:covered-table-cell/>
          <table:table-cell office:value-type="string" calcext:value-type="string">
            <text:p>kur + <text:a xlink:href="https://en.wikipedia.org/wiki/ISO_639_macrolanguage#kur" xlink:type="simple">3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کوردی; Kurdî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91])); LEFT([.H91]; FIND(&quot;(&quot;; [.H91])-1); [.H91]))" office:value-type="string" office:string-value="کوردی; Kurdî" calcext:value-type="string">
            <text:p>کوردی; Kurdî</text:p>
          </table:table-cell>
          <table:table-cell table:formula="of:=IF(ISNUMBER(FIND(&quot;;&quot;; [.K91])); LEFT([.K91]; FIND(&quot;;&quot;; [.K91])-1); [.K91])" office:value-type="string" office:string-value="کوردی" calcext:value-type="string">
            <text:p>کوردی</text:p>
          </table:table-cell>
          <table:table-cell table:formula="of:=COM.MICROSOFT.CONCAT(&quot;&lt;string name='lang_&quot;; [.B91]; &quot;' translatable='false'&gt;&quot;; [.L91]; &quot;&lt;/string&gt;&quot;)" office:value-type="string" office:string-value="&lt;string name='lang_ku' translatable='false'&gt;کوردی&lt;/string&gt;" calcext:value-type="string">
            <text:p>&lt;string name='lang_ku' translatable='false'&gt;کوردی&lt;/string&gt;</text:p>
          </table:table-cell>
          <table:table-cell table:formula="of:=COM.MICROSOFT.CONCAT([.$N$2];[.B91]; [.$N$2]; &quot; to Res.string.lang_&quot;; [.B91]; &quot;,&quot;)" office:value-type="string" office:string-value="&quot;ku&quot; to Res.string.lang_ku," calcext:value-type="string">
            <text:p>"ku" to Res.string.lang_ku,</text:p>
          </table:table-cell>
          <table:table-cell table:formula="of:=COM.MICROSOFT.CONCAT(&quot;import world.respect.shared.generated.resources.lang_&quot;; [.B91])" office:value-type="string" office:string-value="import world.respect.shared.generated.resources.lang_ku" calcext:value-type="string">
            <text:p>import world.respect.shared.generated.resources.lang_ku</text:p>
          </table:table-cell>
        </table:table-row>
        <table:table-row table:style-name="ro2">
          <table:table-cell office:value-type="string" calcext:value-type="string">
            <text:p><text:a xlink:href="https://en.wikipedia.org/wiki/Kyrgyz_language" xlink:type="simple">Kyrgyz</text:a>, Kirghiz</text:p>
          </table:table-cell>
          <table:table-cell office:value-type="string" calcext:value-type="string">
            <text:p><text:a xlink:href="https://www.loc.gov/standards/iso639-2/php/langcodes-keyword.php?SearchType=iso_639_1&amp;SearchTerm=ky" xlink:type="simple">ky</text:a></text:p>
          </table:table-cell>
          <table:table-cell office:value-type="string" calcext:value-type="string" table:number-columns-spanned="2" table:number-rows-spanned="1">
            <text:p>kir</text:p>
          </table:table-cell>
          <table:covered-table-cell/>
          <table:table-cell office:value-type="string" calcext:value-type="string">
            <text:p>ki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Кыргыз; قىرعىز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92])); LEFT([.H92]; FIND(&quot;(&quot;; [.H92])-1); [.H92]))" office:value-type="string" office:string-value="Кыргыз; قىرعىز" calcext:value-type="string">
            <text:p>Кыргыз; قىرعىز</text:p>
          </table:table-cell>
          <table:table-cell table:formula="of:=IF(ISNUMBER(FIND(&quot;;&quot;; [.K92])); LEFT([.K92]; FIND(&quot;;&quot;; [.K92])-1); [.K92])" office:value-type="string" office:string-value="Кыргыз" calcext:value-type="string">
            <text:p>Кыргыз</text:p>
          </table:table-cell>
          <table:table-cell table:formula="of:=COM.MICROSOFT.CONCAT(&quot;&lt;string name='lang_&quot;; [.B92]; &quot;' translatable='false'&gt;&quot;; [.L92]; &quot;&lt;/string&gt;&quot;)" office:value-type="string" office:string-value="&lt;string name='lang_ky' translatable='false'&gt;Кыргыз&lt;/string&gt;" calcext:value-type="string">
            <text:p>&lt;string name='lang_ky' translatable='false'&gt;Кыргыз&lt;/string&gt;</text:p>
          </table:table-cell>
          <table:table-cell table:formula="of:=COM.MICROSOFT.CONCAT([.$N$2];[.B92]; [.$N$2]; &quot; to Res.string.lang_&quot;; [.B92]; &quot;,&quot;)" office:value-type="string" office:string-value="&quot;ky&quot; to Res.string.lang_ky," calcext:value-type="string">
            <text:p>"ky" to Res.string.lang_ky,</text:p>
          </table:table-cell>
          <table:table-cell table:formula="of:=COM.MICROSOFT.CONCAT(&quot;import world.respect.shared.generated.resources.lang_&quot;; [.B92])" office:value-type="string" office:string-value="import world.respect.shared.generated.resources.lang_ky" calcext:value-type="string">
            <text:p>import world.respect.shared.generated.resources.lang_ky</text:p>
          </table:table-cell>
        </table:table-row>
        <table:table-row table:style-name="ro4">
          <table:table-cell office:value-type="string" calcext:value-type="string">
            <text:p><text:a xlink:href="https://en.wikipedia.org/wiki/Lao_language" xlink:type="simple">Lao</text:a></text:p>
          </table:table-cell>
          <table:table-cell office:value-type="string" calcext:value-type="string">
            <text:p><text:a xlink:href="https://www.loc.gov/standards/iso639-2/php/langcodes-keyword.php?SearchType=iso_639_1&amp;SearchTerm=lo" xlink:type="simple">lo</text:a></text:p>
          </table:table-cell>
          <table:table-cell office:value-type="string" calcext:value-type="string" table:number-columns-spanned="2" table:number-rows-spanned="1">
            <text:p>lao</text:p>
          </table:table-cell>
          <table:covered-table-cell/>
          <table:table-cell office:value-type="string" calcext:value-type="string">
            <text:p>la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ພາສາລາວ (phasa Lao)</text:p>
          </table:table-cell>
          <table:table-cell table:style-name="ce2" office:value-type="string" calcext:value-type="string">
            <text:p>Laotian</text:p>
          </table:table-cell>
          <table:table-cell office:value-type="string" calcext:value-type="string">
            <text:p/>
          </table:table-cell>
          <table:table-cell table:formula="of:=TRIM(IF(ISNUMBER(FIND(&quot;(&quot;; [.H93])); LEFT([.H93]; FIND(&quot;(&quot;; [.H93])-1); [.H93]))" office:value-type="string" office:string-value="ພາສາລາວ" calcext:value-type="string">
            <text:p>ພາສາລາວ</text:p>
          </table:table-cell>
          <table:table-cell table:formula="of:=IF(ISNUMBER(FIND(&quot;;&quot;; [.K93])); LEFT([.K93]; FIND(&quot;;&quot;; [.K93])-1); [.K93])" office:value-type="string" office:string-value="ພາສາລາວ" calcext:value-type="string">
            <text:p>ພາສາລາວ</text:p>
          </table:table-cell>
          <table:table-cell table:formula="of:=COM.MICROSOFT.CONCAT(&quot;&lt;string name='lang_&quot;; [.B93]; &quot;' translatable='false'&gt;&quot;; [.L93]; &quot;&lt;/string&gt;&quot;)" office:value-type="string" office:string-value="&lt;string name='lang_lo' translatable='false'&gt;ພາສາລາວ&lt;/string&gt;" calcext:value-type="string">
            <text:p>&lt;string name='lang_lo' translatable='false'&gt;ພາສາລາວ&lt;/string&gt;</text:p>
          </table:table-cell>
          <table:table-cell table:formula="of:=COM.MICROSOFT.CONCAT([.$N$2];[.B93]; [.$N$2]; &quot; to Res.string.lang_&quot;; [.B93]; &quot;,&quot;)" office:value-type="string" office:string-value="&quot;lo&quot; to Res.string.lang_lo," calcext:value-type="string">
            <text:p>"lo" to Res.string.lang_lo,</text:p>
          </table:table-cell>
          <table:table-cell table:formula="of:=COM.MICROSOFT.CONCAT(&quot;import world.respect.shared.generated.resources.lang_&quot;; [.B93])" office:value-type="string" office:string-value="import world.respect.shared.generated.resources.lang_lo" calcext:value-type="string">
            <text:p>import world.respect.shared.generated.resources.lang_lo</text:p>
          </table:table-cell>
        </table:table-row>
        <table:table-row table:style-name="ro5">
          <table:table-cell office:value-type="string" calcext:value-type="string">
            <text:p><text:a xlink:href="https://en.wikipedia.org/wiki/Latin" xlink:type="simple">Latin</text:a></text:p>
          </table:table-cell>
          <table:table-cell office:value-type="string" calcext:value-type="string">
            <text:p><text:a xlink:href="https://www.loc.gov/standards/iso639-2/php/langcodes-keyword.php?SearchType=iso_639_1&amp;SearchTerm=la" xlink:type="simple">la</text:a></text:p>
          </table:table-cell>
          <table:table-cell office:value-type="string" calcext:value-type="string" table:number-columns-spanned="2" table:number-rows-spanned="1">
            <text:p>lat</text:p>
          </table:table-cell>
          <table:covered-table-cell/>
          <table:table-cell office:value-type="string" calcext:value-type="string">
            <text:p>lat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Historical</text:p>
          </table:table-cell>
          <table:table-cell office:value-type="string" calcext:value-type="string">
            <text:p>Latinum</text:p>
          </table:table-cell>
          <table:table-cell/>
          <table:table-cell table:style-name="ce2" office:value-type="string" calcext:value-type="string">
            <text:p>In use by several Christian organization of churches, and for sciences</text:p>
          </table:table-cell>
          <table:table-cell table:formula="of:=TRIM(IF(ISNUMBER(FIND(&quot;(&quot;; [.H94])); LEFT([.H94]; FIND(&quot;(&quot;; [.H94])-1); [.H94]))" office:value-type="string" office:string-value="Latinum" calcext:value-type="string">
            <text:p>Latinum</text:p>
          </table:table-cell>
          <table:table-cell table:formula="of:=IF(ISNUMBER(FIND(&quot;;&quot;; [.K94])); LEFT([.K94]; FIND(&quot;;&quot;; [.K94])-1); [.K94])" office:value-type="string" office:string-value="Latinum" calcext:value-type="string">
            <text:p>Latinum</text:p>
          </table:table-cell>
          <table:table-cell table:formula="of:=COM.MICROSOFT.CONCAT(&quot;&lt;string name='lang_&quot;; [.B94]; &quot;' translatable='false'&gt;&quot;; [.L94]; &quot;&lt;/string&gt;&quot;)" office:value-type="string" office:string-value="&lt;string name='lang_la' translatable='false'&gt;Latinum&lt;/string&gt;" calcext:value-type="string">
            <text:p>&lt;string name='lang_la' translatable='false'&gt;Latinum&lt;/string&gt;</text:p>
          </table:table-cell>
          <table:table-cell table:formula="of:=COM.MICROSOFT.CONCAT([.$N$2];[.B94]; [.$N$2]; &quot; to Res.string.lang_&quot;; [.B94]; &quot;,&quot;)" office:value-type="string" office:string-value="&quot;la&quot; to Res.string.lang_la," calcext:value-type="string">
            <text:p>"la" to Res.string.lang_la,</text:p>
          </table:table-cell>
          <table:table-cell table:formula="of:=COM.MICROSOFT.CONCAT(&quot;import world.respect.shared.generated.resources.lang_&quot;; [.B94])" office:value-type="string" office:string-value="import world.respect.shared.generated.resources.lang_la" calcext:value-type="string">
            <text:p>import world.respect.shared.generated.resources.lang_la</text:p>
          </table:table-cell>
        </table:table-row>
        <table:table-row table:style-name="ro2">
          <table:table-cell office:value-type="string" calcext:value-type="string">
            <text:p><text:a xlink:href="https://en.wikipedia.org/wiki/Latvian_language" xlink:type="simple">Latvian</text:a></text:p>
          </table:table-cell>
          <table:table-cell office:value-type="string" calcext:value-type="string">
            <text:p><text:a xlink:href="https://www.loc.gov/standards/iso639-2/php/langcodes-keyword.php?SearchType=iso_639_1&amp;SearchTerm=lv" xlink:type="simple">lv</text:a></text:p>
          </table:table-cell>
          <table:table-cell office:value-type="string" calcext:value-type="string" table:number-columns-spanned="2" table:number-rows-spanned="1">
            <text:p>lav</text:p>
          </table:table-cell>
          <table:covered-table-cell/>
          <table:table-cell office:value-type="string" calcext:value-type="string">
            <text:p>lav + <text:a xlink:href="https://en.wikipedia.org/wiki/ISO_639_macrolanguage#lav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Latviešu</text:p>
          </table:table-cell>
          <table:table-cell table:style-name="ce2" office:value-type="string" calcext:value-type="string">
            <text:p>Lettish</text:p>
          </table:table-cell>
          <table:table-cell office:value-type="string" calcext:value-type="string">
            <text:p/>
          </table:table-cell>
          <table:table-cell table:formula="of:=TRIM(IF(ISNUMBER(FIND(&quot;(&quot;; [.H95])); LEFT([.H95]; FIND(&quot;(&quot;; [.H95])-1); [.H95]))" office:value-type="string" office:string-value="Latviešu" calcext:value-type="string">
            <text:p>Latviešu</text:p>
          </table:table-cell>
          <table:table-cell table:formula="of:=IF(ISNUMBER(FIND(&quot;;&quot;; [.K95])); LEFT([.K95]; FIND(&quot;;&quot;; [.K95])-1); [.K95])" office:value-type="string" office:string-value="Latviešu" calcext:value-type="string">
            <text:p>Latviešu</text:p>
          </table:table-cell>
          <table:table-cell table:formula="of:=COM.MICROSOFT.CONCAT(&quot;&lt;string name='lang_&quot;; [.B95]; &quot;' translatable='false'&gt;&quot;; [.L95]; &quot;&lt;/string&gt;&quot;)" office:value-type="string" office:string-value="&lt;string name='lang_lv' translatable='false'&gt;Latviešu&lt;/string&gt;" calcext:value-type="string">
            <text:p>&lt;string name='lang_lv' translatable='false'&gt;Latviešu&lt;/string&gt;</text:p>
          </table:table-cell>
          <table:table-cell table:formula="of:=COM.MICROSOFT.CONCAT([.$N$2];[.B95]; [.$N$2]; &quot; to Res.string.lang_&quot;; [.B95]; &quot;,&quot;)" office:value-type="string" office:string-value="&quot;lv&quot; to Res.string.lang_lv," calcext:value-type="string">
            <text:p>"lv" to Res.string.lang_lv,</text:p>
          </table:table-cell>
          <table:table-cell table:formula="of:=COM.MICROSOFT.CONCAT(&quot;import world.respect.shared.generated.resources.lang_&quot;; [.B95])" office:value-type="string" office:string-value="import world.respect.shared.generated.resources.lang_lv" calcext:value-type="string">
            <text:p>import world.respect.shared.generated.resources.lang_lv</text:p>
          </table:table-cell>
        </table:table-row>
        <table:table-row table:style-name="ro8">
          <table:table-cell office:value-type="string" calcext:value-type="string">
            <text:p><text:a xlink:href="https://en.wikipedia.org/wiki/Limburgan_language" xlink:type="simple">Limburgan</text:a>, Limburger, Limburgish</text:p>
          </table:table-cell>
          <table:table-cell office:value-type="string" calcext:value-type="string">
            <text:p><text:a xlink:href="https://www.loc.gov/standards/iso639-2/php/langcodes-keyword.php?SearchType=iso_639_1&amp;SearchTerm=li" xlink:type="simple">li</text:a></text:p>
          </table:table-cell>
          <table:table-cell office:value-type="string" calcext:value-type="string" table:number-columns-spanned="2" table:number-rows-spanned="1">
            <text:p>lim</text:p>
          </table:table-cell>
          <table:covered-table-cell/>
          <table:table-cell office:value-type="string" calcext:value-type="string">
            <text:p>lim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Limburgisch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96])); LEFT([.H96]; FIND(&quot;(&quot;; [.H96])-1); [.H96]))" office:value-type="string" office:string-value="Limburgisch" calcext:value-type="string">
            <text:p>Limburgisch</text:p>
          </table:table-cell>
          <table:table-cell table:formula="of:=IF(ISNUMBER(FIND(&quot;;&quot;; [.K96])); LEFT([.K96]; FIND(&quot;;&quot;; [.K96])-1); [.K96])" office:value-type="string" office:string-value="Limburgisch" calcext:value-type="string">
            <text:p>Limburgisch</text:p>
          </table:table-cell>
          <table:table-cell table:formula="of:=COM.MICROSOFT.CONCAT(&quot;&lt;string name='lang_&quot;; [.B96]; &quot;' translatable='false'&gt;&quot;; [.L96]; &quot;&lt;/string&gt;&quot;)" office:value-type="string" office:string-value="&lt;string name='lang_li' translatable='false'&gt;Limburgisch&lt;/string&gt;" calcext:value-type="string">
            <text:p>&lt;string name='lang_li' translatable='false'&gt;Limburgisch&lt;/string&gt;</text:p>
          </table:table-cell>
          <table:table-cell table:formula="of:=COM.MICROSOFT.CONCAT([.$N$2];[.B96]; [.$N$2]; &quot; to Res.string.lang_&quot;; [.B96]; &quot;,&quot;)" office:value-type="string" office:string-value="&quot;li&quot; to Res.string.lang_li," calcext:value-type="string">
            <text:p>"li" to Res.string.lang_li,</text:p>
          </table:table-cell>
          <table:table-cell table:formula="of:=COM.MICROSOFT.CONCAT(&quot;import world.respect.shared.generated.resources.lang_&quot;; [.B96])" office:value-type="string" office:string-value="import world.respect.shared.generated.resources.lang_li" calcext:value-type="string">
            <text:p>import world.respect.shared.generated.resources.lang_li</text:p>
          </table:table-cell>
        </table:table-row>
        <table:table-row table:style-name="ro1">
          <table:table-cell office:value-type="string" calcext:value-type="string">
            <text:p><text:a xlink:href="https://en.wikipedia.org/wiki/Lingala_language" xlink:type="simple">Lingala</text:a></text:p>
          </table:table-cell>
          <table:table-cell office:value-type="string" calcext:value-type="string">
            <text:p><text:a xlink:href="https://www.loc.gov/standards/iso639-2/php/langcodes-keyword.php?SearchType=iso_639_1&amp;SearchTerm=ln" xlink:type="simple">ln</text:a></text:p>
          </table:table-cell>
          <table:table-cell office:value-type="string" calcext:value-type="string" table:number-columns-spanned="2" table:number-rows-spanned="1">
            <text:p>lin</text:p>
          </table:table-cell>
          <table:covered-table-cell/>
          <table:table-cell office:value-type="string" calcext:value-type="string">
            <text:p>li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Lingála</text:p>
          </table:table-cell>
          <table:table-cell table:style-name="ce2" office:value-type="string" calcext:value-type="string">
            <text:p>Ngala</text:p>
          </table:table-cell>
          <table:table-cell office:value-type="string" calcext:value-type="string">
            <text:p/>
          </table:table-cell>
          <table:table-cell table:formula="of:=TRIM(IF(ISNUMBER(FIND(&quot;(&quot;; [.H97])); LEFT([.H97]; FIND(&quot;(&quot;; [.H97])-1); [.H97]))" office:value-type="string" office:string-value="Lingála" calcext:value-type="string">
            <text:p>Lingála</text:p>
          </table:table-cell>
          <table:table-cell table:formula="of:=IF(ISNUMBER(FIND(&quot;;&quot;; [.K97])); LEFT([.K97]; FIND(&quot;;&quot;; [.K97])-1); [.K97])" office:value-type="string" office:string-value="Lingála" calcext:value-type="string">
            <text:p>Lingála</text:p>
          </table:table-cell>
          <table:table-cell table:formula="of:=COM.MICROSOFT.CONCAT(&quot;&lt;string name='lang_&quot;; [.B97]; &quot;' translatable='false'&gt;&quot;; [.L97]; &quot;&lt;/string&gt;&quot;)" office:value-type="string" office:string-value="&lt;string name='lang_ln' translatable='false'&gt;Lingála&lt;/string&gt;" calcext:value-type="string">
            <text:p>&lt;string name='lang_ln' translatable='false'&gt;Lingála&lt;/string&gt;</text:p>
          </table:table-cell>
          <table:table-cell table:formula="of:=COM.MICROSOFT.CONCAT([.$N$2];[.B97]; [.$N$2]; &quot; to Res.string.lang_&quot;; [.B97]; &quot;,&quot;)" office:value-type="string" office:string-value="&quot;ln&quot; to Res.string.lang_ln," calcext:value-type="string">
            <text:p>"ln" to Res.string.lang_ln,</text:p>
          </table:table-cell>
          <table:table-cell table:formula="of:=COM.MICROSOFT.CONCAT(&quot;import world.respect.shared.generated.resources.lang_&quot;; [.B97])" office:value-type="string" office:string-value="import world.respect.shared.generated.resources.lang_ln" calcext:value-type="string">
            <text:p>import world.respect.shared.generated.resources.lang_ln</text:p>
          </table:table-cell>
        </table:table-row>
        <table:table-row table:style-name="ro1">
          <table:table-cell office:value-type="string" calcext:value-type="string">
            <text:p><text:a xlink:href="https://en.wikipedia.org/wiki/Lithuanian_language" xlink:type="simple">Lithuanian</text:a></text:p>
          </table:table-cell>
          <table:table-cell office:value-type="string" calcext:value-type="string">
            <text:p><text:a xlink:href="https://www.loc.gov/standards/iso639-2/php/langcodes-keyword.php?SearchType=iso_639_1&amp;SearchTerm=lt" xlink:type="simple">lt</text:a></text:p>
          </table:table-cell>
          <table:table-cell office:value-type="string" calcext:value-type="string" table:number-columns-spanned="2" table:number-rows-spanned="1">
            <text:p>lit</text:p>
          </table:table-cell>
          <table:covered-table-cell/>
          <table:table-cell office:value-type="string" calcext:value-type="string">
            <text:p>lit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Lietuvių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98])); LEFT([.H98]; FIND(&quot;(&quot;; [.H98])-1); [.H98]))" office:value-type="string" office:string-value="Lietuvių" calcext:value-type="string">
            <text:p>Lietuvių</text:p>
          </table:table-cell>
          <table:table-cell table:formula="of:=IF(ISNUMBER(FIND(&quot;;&quot;; [.K98])); LEFT([.K98]; FIND(&quot;;&quot;; [.K98])-1); [.K98])" office:value-type="string" office:string-value="Lietuvių" calcext:value-type="string">
            <text:p>Lietuvių</text:p>
          </table:table-cell>
          <table:table-cell table:formula="of:=COM.MICROSOFT.CONCAT(&quot;&lt;string name='lang_&quot;; [.B98]; &quot;' translatable='false'&gt;&quot;; [.L98]; &quot;&lt;/string&gt;&quot;)" office:value-type="string" office:string-value="&lt;string name='lang_lt' translatable='false'&gt;Lietuvių&lt;/string&gt;" calcext:value-type="string">
            <text:p>&lt;string name='lang_lt' translatable='false'&gt;Lietuvių&lt;/string&gt;</text:p>
          </table:table-cell>
          <table:table-cell table:formula="of:=COM.MICROSOFT.CONCAT([.$N$2];[.B98]; [.$N$2]; &quot; to Res.string.lang_&quot;; [.B98]; &quot;,&quot;)" office:value-type="string" office:string-value="&quot;lt&quot; to Res.string.lang_lt," calcext:value-type="string">
            <text:p>"lt" to Res.string.lang_lt,</text:p>
          </table:table-cell>
          <table:table-cell table:formula="of:=COM.MICROSOFT.CONCAT(&quot;import world.respect.shared.generated.resources.lang_&quot;; [.B98])" office:value-type="string" office:string-value="import world.respect.shared.generated.resources.lang_lt" calcext:value-type="string">
            <text:p>import world.respect.shared.generated.resources.lang_lt</text:p>
          </table:table-cell>
        </table:table-row>
        <table:table-row table:style-name="ro1">
          <table:table-cell office:value-type="string" calcext:value-type="string">
            <text:p><text:a xlink:href="https://en.wikipedia.org/wiki/Luba-Katanga_language" xlink:type="simple">Luba-Katanga</text:a></text:p>
          </table:table-cell>
          <table:table-cell office:value-type="string" calcext:value-type="string">
            <text:p><text:a xlink:href="https://www.loc.gov/standards/iso639-2/php/langcodes-keyword.php?SearchType=iso_639_1&amp;SearchTerm=lu" xlink:type="simple">lu</text:a></text:p>
          </table:table-cell>
          <table:table-cell office:value-type="string" calcext:value-type="string" table:number-columns-spanned="2" table:number-rows-spanned="1">
            <text:p>lub</text:p>
          </table:table-cell>
          <table:covered-table-cell/>
          <table:table-cell office:value-type="string" calcext:value-type="string">
            <text:p>lub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Kiluba</text:p>
          </table:table-cell>
          <table:table-cell table:style-name="ce2" office:value-type="string" calcext:value-type="string">
            <text:p>Luba-Shaba</text:p>
          </table:table-cell>
          <table:table-cell office:value-type="string" calcext:value-type="string">
            <text:p/>
          </table:table-cell>
          <table:table-cell table:formula="of:=TRIM(IF(ISNUMBER(FIND(&quot;(&quot;; [.H99])); LEFT([.H99]; FIND(&quot;(&quot;; [.H99])-1); [.H99]))" office:value-type="string" office:string-value="Kiluba" calcext:value-type="string">
            <text:p>Kiluba</text:p>
          </table:table-cell>
          <table:table-cell table:formula="of:=IF(ISNUMBER(FIND(&quot;;&quot;; [.K99])); LEFT([.K99]; FIND(&quot;;&quot;; [.K99])-1); [.K99])" office:value-type="string" office:string-value="Kiluba" calcext:value-type="string">
            <text:p>Kiluba</text:p>
          </table:table-cell>
          <table:table-cell table:formula="of:=COM.MICROSOFT.CONCAT(&quot;&lt;string name='lang_&quot;; [.B99]; &quot;' translatable='false'&gt;&quot;; [.L99]; &quot;&lt;/string&gt;&quot;)" office:value-type="string" office:string-value="&lt;string name='lang_lu' translatable='false'&gt;Kiluba&lt;/string&gt;" calcext:value-type="string">
            <text:p>&lt;string name='lang_lu' translatable='false'&gt;Kiluba&lt;/string&gt;</text:p>
          </table:table-cell>
          <table:table-cell table:formula="of:=COM.MICROSOFT.CONCAT([.$N$2];[.B99]; [.$N$2]; &quot; to Res.string.lang_&quot;; [.B99]; &quot;,&quot;)" office:value-type="string" office:string-value="&quot;lu&quot; to Res.string.lang_lu," calcext:value-type="string">
            <text:p>"lu" to Res.string.lang_lu,</text:p>
          </table:table-cell>
          <table:table-cell table:formula="of:=COM.MICROSOFT.CONCAT(&quot;import world.respect.shared.generated.resources.lang_&quot;; [.B99])" office:value-type="string" office:string-value="import world.respect.shared.generated.resources.lang_lu" calcext:value-type="string">
            <text:p>import world.respect.shared.generated.resources.lang_lu</text:p>
          </table:table-cell>
        </table:table-row>
        <table:table-row table:style-name="ro8">
          <table:table-cell office:value-type="string" calcext:value-type="string">
            <text:p><text:a xlink:href="https://en.wikipedia.org/wiki/Luxembourgish_language" xlink:type="simple">Luxembourgish</text:a>, Letzeburgesch</text:p>
          </table:table-cell>
          <table:table-cell office:value-type="string" calcext:value-type="string">
            <text:p><text:a xlink:href="https://www.loc.gov/standards/iso639-2/php/langcodes-keyword.php?SearchType=iso_639_1&amp;SearchTerm=lb" xlink:type="simple">lb</text:a></text:p>
          </table:table-cell>
          <table:table-cell office:value-type="string" calcext:value-type="string" table:number-columns-spanned="2" table:number-rows-spanned="1">
            <text:p>ltz</text:p>
          </table:table-cell>
          <table:covered-table-cell/>
          <table:table-cell office:value-type="string" calcext:value-type="string">
            <text:p>ltz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Lëtzebuergesch</text:p>
          </table:table-cell>
          <table:table-cell table:style-name="ce2" office:value-type="string" calcext:value-type="string">
            <text:p>Luxembourgian</text:p>
          </table:table-cell>
          <table:table-cell office:value-type="string" calcext:value-type="string">
            <text:p/>
          </table:table-cell>
          <table:table-cell table:formula="of:=TRIM(IF(ISNUMBER(FIND(&quot;(&quot;; [.H100])); LEFT([.H100]; FIND(&quot;(&quot;; [.H100])-1); [.H100]))" office:value-type="string" office:string-value="Lëtzebuergesch" calcext:value-type="string">
            <text:p>Lëtzebuergesch</text:p>
          </table:table-cell>
          <table:table-cell table:formula="of:=IF(ISNUMBER(FIND(&quot;;&quot;; [.K100])); LEFT([.K100]; FIND(&quot;;&quot;; [.K100])-1); [.K100])" office:value-type="string" office:string-value="Lëtzebuergesch" calcext:value-type="string">
            <text:p>Lëtzebuergesch</text:p>
          </table:table-cell>
          <table:table-cell table:formula="of:=COM.MICROSOFT.CONCAT(&quot;&lt;string name='lang_&quot;; [.B100]; &quot;' translatable='false'&gt;&quot;; [.L100]; &quot;&lt;/string&gt;&quot;)" office:value-type="string" office:string-value="&lt;string name='lang_lb' translatable='false'&gt;Lëtzebuergesch&lt;/string&gt;" calcext:value-type="string">
            <text:p>&lt;string name='lang_lb' translatable='false'&gt;Lëtzebuergesch&lt;/string&gt;</text:p>
          </table:table-cell>
          <table:table-cell table:formula="of:=COM.MICROSOFT.CONCAT([.$N$2];[.B100]; [.$N$2]; &quot; to Res.string.lang_&quot;; [.B100]; &quot;,&quot;)" office:value-type="string" office:string-value="&quot;lb&quot; to Res.string.lang_lb," calcext:value-type="string">
            <text:p>"lb" to Res.string.lang_lb,</text:p>
          </table:table-cell>
          <table:table-cell table:formula="of:=COM.MICROSOFT.CONCAT(&quot;import world.respect.shared.generated.resources.lang_&quot;; [.B100])" office:value-type="string" office:string-value="import world.respect.shared.generated.resources.lang_lb" calcext:value-type="string">
            <text:p>import world.respect.shared.generated.resources.lang_lb</text:p>
          </table:table-cell>
        </table:table-row>
        <table:table-row table:style-name="ro2">
          <table:table-cell office:value-type="string" calcext:value-type="string">
            <text:p><text:a xlink:href="https://en.wikipedia.org/wiki/Macedonian_language" xlink:type="simple">Macedonian</text:a></text:p>
          </table:table-cell>
          <table:table-cell office:value-type="string" calcext:value-type="string">
            <text:p><text:a xlink:href="https://www.loc.gov/standards/iso639-2/php/langcodes-keyword.php?SearchType=iso_639_1&amp;SearchTerm=mk" xlink:type="simple">mk</text:a></text:p>
          </table:table-cell>
          <table:table-cell office:value-type="string" calcext:value-type="string">
            <text:p>mkd</text:p>
          </table:table-cell>
          <table:table-cell table:style-name="ce3" office:value-type="string" calcext:value-type="string">
            <text:p>mac</text:p>
          </table:table-cell>
          <table:table-cell office:value-type="string" calcext:value-type="string">
            <text:p>mkd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Македонски (Makedonski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01])); LEFT([.H101]; FIND(&quot;(&quot;; [.H101])-1); [.H101]))" office:value-type="string" office:string-value="Македонски" calcext:value-type="string">
            <text:p>Македонски</text:p>
          </table:table-cell>
          <table:table-cell table:formula="of:=IF(ISNUMBER(FIND(&quot;;&quot;; [.K101])); LEFT([.K101]; FIND(&quot;;&quot;; [.K101])-1); [.K101])" office:value-type="string" office:string-value="Македонски" calcext:value-type="string">
            <text:p>Македонски</text:p>
          </table:table-cell>
          <table:table-cell table:formula="of:=COM.MICROSOFT.CONCAT(&quot;&lt;string name='lang_&quot;; [.B101]; &quot;' translatable='false'&gt;&quot;; [.L101]; &quot;&lt;/string&gt;&quot;)" office:value-type="string" office:string-value="&lt;string name='lang_mk' translatable='false'&gt;Македонски&lt;/string&gt;" calcext:value-type="string">
            <text:p>&lt;string name='lang_mk' translatable='false'&gt;Македонски&lt;/string&gt;</text:p>
          </table:table-cell>
          <table:table-cell table:formula="of:=COM.MICROSOFT.CONCAT([.$N$2];[.B101]; [.$N$2]; &quot; to Res.string.lang_&quot;; [.B101]; &quot;,&quot;)" office:value-type="string" office:string-value="&quot;mk&quot; to Res.string.lang_mk," calcext:value-type="string">
            <text:p>"mk" to Res.string.lang_mk,</text:p>
          </table:table-cell>
          <table:table-cell table:formula="of:=COM.MICROSOFT.CONCAT(&quot;import world.respect.shared.generated.resources.lang_&quot;; [.B101])" office:value-type="string" office:string-value="import world.respect.shared.generated.resources.lang_mk" calcext:value-type="string">
            <text:p>import world.respect.shared.generated.resources.lang_mk</text:p>
          </table:table-cell>
        </table:table-row>
        <table:table-row table:style-name="ro4">
          <table:table-cell office:value-type="string" calcext:value-type="string">
            <text:p><text:a xlink:href="https://en.wikipedia.org/wiki/Malagasy_language" xlink:type="simple">Malagasy</text:a></text:p>
          </table:table-cell>
          <table:table-cell office:value-type="string" calcext:value-type="string">
            <text:p><text:a xlink:href="https://www.loc.gov/standards/iso639-2/php/langcodes-keyword.php?SearchType=iso_639_1&amp;SearchTerm=mg" xlink:type="simple">mg</text:a></text:p>
          </table:table-cell>
          <table:table-cell office:value-type="string" calcext:value-type="string" table:number-columns-spanned="2" table:number-rows-spanned="1">
            <text:p>mlg</text:p>
          </table:table-cell>
          <table:covered-table-cell/>
          <table:table-cell office:value-type="string" calcext:value-type="string">
            <text:p>mlg + <text:a xlink:href="https://en.wikipedia.org/wiki/ISO_639_macrolanguage#mlg" xlink:type="simple">11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مَلَغَسِ; Malagasy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02])); LEFT([.H102]; FIND(&quot;(&quot;; [.H102])-1); [.H102]))" office:value-type="string" office:string-value="مَلَغَسِ; Malagasy" calcext:value-type="string">
            <text:p>مَلَغَسِ; Malagasy</text:p>
          </table:table-cell>
          <table:table-cell table:formula="of:=IF(ISNUMBER(FIND(&quot;;&quot;; [.K102])); LEFT([.K102]; FIND(&quot;;&quot;; [.K102])-1); [.K102])" office:value-type="string" office:string-value="مَلَغَسِ" calcext:value-type="string">
            <text:p>مَلَغَسِ</text:p>
          </table:table-cell>
          <table:table-cell table:formula="of:=COM.MICROSOFT.CONCAT(&quot;&lt;string name='lang_&quot;; [.B102]; &quot;' translatable='false'&gt;&quot;; [.L102]; &quot;&lt;/string&gt;&quot;)" office:value-type="string" office:string-value="&lt;string name='lang_mg' translatable='false'&gt;مَلَغَسِ&lt;/string&gt;" calcext:value-type="string">
            <text:p>&lt;string name='lang_mg' translatable='false'&gt;مَلَغَسِ&lt;/string&gt;</text:p>
          </table:table-cell>
          <table:table-cell table:formula="of:=COM.MICROSOFT.CONCAT([.$N$2];[.B102]; [.$N$2]; &quot; to Res.string.lang_&quot;; [.B102]; &quot;,&quot;)" office:value-type="string" office:string-value="&quot;mg&quot; to Res.string.lang_mg," calcext:value-type="string">
            <text:p>"mg" to Res.string.lang_mg,</text:p>
          </table:table-cell>
          <table:table-cell table:formula="of:=COM.MICROSOFT.CONCAT(&quot;import world.respect.shared.generated.resources.lang_&quot;; [.B102])" office:value-type="string" office:string-value="import world.respect.shared.generated.resources.lang_mg" calcext:value-type="string">
            <text:p>import world.respect.shared.generated.resources.lang_mg</text:p>
          </table:table-cell>
        </table:table-row>
        <table:table-row table:style-name="ro3">
          <table:table-cell office:value-type="string" calcext:value-type="string">
            <text:p><text:a xlink:href="https://en.wikipedia.org/wiki/Malay_language" xlink:type="simple">Malay</text:a></text:p>
          </table:table-cell>
          <table:table-cell office:value-type="string" calcext:value-type="string">
            <text:p><text:a xlink:href="https://www.loc.gov/standards/iso639-2/php/langcodes-keyword.php?SearchType=iso_639_1&amp;SearchTerm=ms" xlink:type="simple">ms</text:a></text:p>
          </table:table-cell>
          <table:table-cell office:value-type="string" calcext:value-type="string">
            <text:p>msa</text:p>
          </table:table-cell>
          <table:table-cell table:style-name="ce3" office:value-type="string" calcext:value-type="string">
            <text:p>may</text:p>
          </table:table-cell>
          <table:table-cell office:value-type="string" calcext:value-type="string">
            <text:p>msa + <text:a xlink:href="https://en.wikipedia.org/wiki/ISO_639_macrolanguage#msa" xlink:type="simple">36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بهاس ملايو (bahasa Melayu)</text:p>
          </table:table-cell>
          <table:table-cell office:value-type="string" calcext:value-type="string">
            <text:p/>
          </table:table-cell>
          <table:table-cell table:style-name="ce2" office:value-type="string" calcext:value-type="string">
            <text:p><text:a xlink:href="https://en.wikipedia.org/wiki/Malaysian_language" xlink:type="simple">Standard Malay</text:a> is zsm, <text:a xlink:href="https://en.wikipedia.org/wiki/Indonesian_language" xlink:type="simple">Indonesian</text:a> is id/ind.</text:p>
          </table:table-cell>
          <table:table-cell table:formula="of:=TRIM(IF(ISNUMBER(FIND(&quot;(&quot;; [.H103])); LEFT([.H103]; FIND(&quot;(&quot;; [.H103])-1); [.H103]))" office:value-type="string" office:string-value="بهاس ملايو" calcext:value-type="string">
            <text:p>بهاس ملايو</text:p>
          </table:table-cell>
          <table:table-cell table:formula="of:=IF(ISNUMBER(FIND(&quot;;&quot;; [.K103])); LEFT([.K103]; FIND(&quot;;&quot;; [.K103])-1); [.K103])" office:value-type="string" office:string-value="بهاس ملايو" calcext:value-type="string">
            <text:p>بهاس ملايو</text:p>
          </table:table-cell>
          <table:table-cell table:formula="of:=COM.MICROSOFT.CONCAT(&quot;&lt;string name='lang_&quot;; [.B103]; &quot;' translatable='false'&gt;&quot;; [.L103]; &quot;&lt;/string&gt;&quot;)" office:value-type="string" office:string-value="&lt;string name='lang_ms' translatable='false'&gt;بهاس ملايو&lt;/string&gt;" calcext:value-type="string">
            <text:p>&lt;string name='lang_ms' translatable='false'&gt;بهاس ملايو&lt;/string&gt;</text:p>
          </table:table-cell>
          <table:table-cell table:formula="of:=COM.MICROSOFT.CONCAT([.$N$2];[.B103]; [.$N$2]; &quot; to Res.string.lang_&quot;; [.B103]; &quot;,&quot;)" office:value-type="string" office:string-value="&quot;ms&quot; to Res.string.lang_ms," calcext:value-type="string">
            <text:p>"ms" to Res.string.lang_ms,</text:p>
          </table:table-cell>
          <table:table-cell table:formula="of:=COM.MICROSOFT.CONCAT(&quot;import world.respect.shared.generated.resources.lang_&quot;; [.B103])" office:value-type="string" office:string-value="import world.respect.shared.generated.resources.lang_ms" calcext:value-type="string">
            <text:p>import world.respect.shared.generated.resources.lang_ms</text:p>
          </table:table-cell>
        </table:table-row>
        <table:table-row table:style-name="ro4">
          <table:table-cell office:value-type="string" calcext:value-type="string">
            <text:p><text:a xlink:href="https://en.wikipedia.org/wiki/Malayalam" xlink:type="simple">Malayalam</text:a></text:p>
          </table:table-cell>
          <table:table-cell office:value-type="string" calcext:value-type="string">
            <text:p><text:a xlink:href="https://www.loc.gov/standards/iso639-2/php/langcodes-keyword.php?SearchType=iso_639_1&amp;SearchTerm=ml" xlink:type="simple">ml</text:a></text:p>
          </table:table-cell>
          <table:table-cell office:value-type="string" calcext:value-type="string" table:number-columns-spanned="2" table:number-rows-spanned="1">
            <text:p>mal</text:p>
          </table:table-cell>
          <table:covered-table-cell/>
          <table:table-cell office:value-type="string" calcext:value-type="string">
            <text:p>ma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മലയാളം (Malayāḷam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04])); LEFT([.H104]; FIND(&quot;(&quot;; [.H104])-1); [.H104]))" office:value-type="string" office:string-value="മലയാളം" calcext:value-type="string">
            <text:p>മലയാളം</text:p>
          </table:table-cell>
          <table:table-cell table:formula="of:=IF(ISNUMBER(FIND(&quot;;&quot;; [.K104])); LEFT([.K104]; FIND(&quot;;&quot;; [.K104])-1); [.K104])" office:value-type="string" office:string-value="മലയാളം" calcext:value-type="string">
            <text:p>മലയാളം</text:p>
          </table:table-cell>
          <table:table-cell table:formula="of:=COM.MICROSOFT.CONCAT(&quot;&lt;string name='lang_&quot;; [.B104]; &quot;' translatable='false'&gt;&quot;; [.L104]; &quot;&lt;/string&gt;&quot;)" office:value-type="string" office:string-value="&lt;string name='lang_ml' translatable='false'&gt;മലയാളം&lt;/string&gt;" calcext:value-type="string">
            <text:p>&lt;string name='lang_ml' translatable='false'&gt;മലയാളം&lt;/string&gt;</text:p>
          </table:table-cell>
          <table:table-cell table:formula="of:=COM.MICROSOFT.CONCAT([.$N$2];[.B104]; [.$N$2]; &quot; to Res.string.lang_&quot;; [.B104]; &quot;,&quot;)" office:value-type="string" office:string-value="&quot;ml&quot; to Res.string.lang_ml," calcext:value-type="string">
            <text:p>"ml" to Res.string.lang_ml,</text:p>
          </table:table-cell>
          <table:table-cell table:formula="of:=COM.MICROSOFT.CONCAT(&quot;import world.respect.shared.generated.resources.lang_&quot;; [.B104])" office:value-type="string" office:string-value="import world.respect.shared.generated.resources.lang_ml" calcext:value-type="string">
            <text:p>import world.respect.shared.generated.resources.lang_ml</text:p>
          </table:table-cell>
        </table:table-row>
        <table:table-row table:style-name="ro1">
          <table:table-cell office:value-type="string" calcext:value-type="string">
            <text:p><text:a xlink:href="https://en.wikipedia.org/wiki/Maltese_language" xlink:type="simple">Maltese</text:a></text:p>
          </table:table-cell>
          <table:table-cell office:value-type="string" calcext:value-type="string">
            <text:p><text:a xlink:href="https://www.loc.gov/standards/iso639-2/php/langcodes-keyword.php?SearchType=iso_639_1&amp;SearchTerm=mt" xlink:type="simple">mt</text:a></text:p>
          </table:table-cell>
          <table:table-cell office:value-type="string" calcext:value-type="string" table:number-columns-spanned="2" table:number-rows-spanned="1">
            <text:p>mlt</text:p>
          </table:table-cell>
          <table:covered-table-cell/>
          <table:table-cell office:value-type="string" calcext:value-type="string">
            <text:p>mlt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Malti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05])); LEFT([.H105]; FIND(&quot;(&quot;; [.H105])-1); [.H105]))" office:value-type="string" office:string-value="Malti" calcext:value-type="string">
            <text:p>Malti</text:p>
          </table:table-cell>
          <table:table-cell table:formula="of:=IF(ISNUMBER(FIND(&quot;;&quot;; [.K105])); LEFT([.K105]; FIND(&quot;;&quot;; [.K105])-1); [.K105])" office:value-type="string" office:string-value="Malti" calcext:value-type="string">
            <text:p>Malti</text:p>
          </table:table-cell>
          <table:table-cell table:formula="of:=COM.MICROSOFT.CONCAT(&quot;&lt;string name='lang_&quot;; [.B105]; &quot;' translatable='false'&gt;&quot;; [.L105]; &quot;&lt;/string&gt;&quot;)" office:value-type="string" office:string-value="&lt;string name='lang_mt' translatable='false'&gt;Malti&lt;/string&gt;" calcext:value-type="string">
            <text:p>&lt;string name='lang_mt' translatable='false'&gt;Malti&lt;/string&gt;</text:p>
          </table:table-cell>
          <table:table-cell table:formula="of:=COM.MICROSOFT.CONCAT([.$N$2];[.B105]; [.$N$2]; &quot; to Res.string.lang_&quot;; [.B105]; &quot;,&quot;)" office:value-type="string" office:string-value="&quot;mt&quot; to Res.string.lang_mt," calcext:value-type="string">
            <text:p>"mt" to Res.string.lang_mt,</text:p>
          </table:table-cell>
          <table:table-cell table:formula="of:=COM.MICROSOFT.CONCAT(&quot;import world.respect.shared.generated.resources.lang_&quot;; [.B105])" office:value-type="string" office:string-value="import world.respect.shared.generated.resources.lang_mt" calcext:value-type="string">
            <text:p>import world.respect.shared.generated.resources.lang_mt</text:p>
          </table:table-cell>
        </table:table-row>
        <table:table-row table:style-name="ro1">
          <table:table-cell office:value-type="string" calcext:value-type="string">
            <text:p><text:a xlink:href="https://en.wikipedia.org/wiki/Manx_language" xlink:type="simple">Manx</text:a></text:p>
          </table:table-cell>
          <table:table-cell office:value-type="string" calcext:value-type="string">
            <text:p><text:a xlink:href="https://www.loc.gov/standards/iso639-2/php/langcodes-keyword.php?SearchType=iso_639_1&amp;SearchTerm=gv" xlink:type="simple">gv</text:a></text:p>
          </table:table-cell>
          <table:table-cell office:value-type="string" calcext:value-type="string" table:number-columns-spanned="2" table:number-rows-spanned="1">
            <text:p>glv</text:p>
          </table:table-cell>
          <table:covered-table-cell/>
          <table:table-cell office:value-type="string" calcext:value-type="string">
            <text:p>glv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Gaelg; Gailck</text:p>
          </table:table-cell>
          <table:table-cell table:style-name="ce2" office:value-type="string" calcext:value-type="string">
            <text:p>Manx Gaelic</text:p>
          </table:table-cell>
          <table:table-cell office:value-type="string" calcext:value-type="string">
            <text:p/>
          </table:table-cell>
          <table:table-cell table:formula="of:=TRIM(IF(ISNUMBER(FIND(&quot;(&quot;; [.H106])); LEFT([.H106]; FIND(&quot;(&quot;; [.H106])-1); [.H106]))" office:value-type="string" office:string-value="Gaelg; Gailck" calcext:value-type="string">
            <text:p>Gaelg; Gailck</text:p>
          </table:table-cell>
          <table:table-cell table:formula="of:=IF(ISNUMBER(FIND(&quot;;&quot;; [.K106])); LEFT([.K106]; FIND(&quot;;&quot;; [.K106])-1); [.K106])" office:value-type="string" office:string-value="Gaelg" calcext:value-type="string">
            <text:p>Gaelg</text:p>
          </table:table-cell>
          <table:table-cell table:formula="of:=COM.MICROSOFT.CONCAT(&quot;&lt;string name='lang_&quot;; [.B106]; &quot;' translatable='false'&gt;&quot;; [.L106]; &quot;&lt;/string&gt;&quot;)" office:value-type="string" office:string-value="&lt;string name='lang_gv' translatable='false'&gt;Gaelg&lt;/string&gt;" calcext:value-type="string">
            <text:p>&lt;string name='lang_gv' translatable='false'&gt;Gaelg&lt;/string&gt;</text:p>
          </table:table-cell>
          <table:table-cell table:formula="of:=COM.MICROSOFT.CONCAT([.$N$2];[.B106]; [.$N$2]; &quot; to Res.string.lang_&quot;; [.B106]; &quot;,&quot;)" office:value-type="string" office:string-value="&quot;gv&quot; to Res.string.lang_gv," calcext:value-type="string">
            <text:p>"gv" to Res.string.lang_gv,</text:p>
          </table:table-cell>
          <table:table-cell table:formula="of:=COM.MICROSOFT.CONCAT(&quot;import world.respect.shared.generated.resources.lang_&quot;; [.B106])" office:value-type="string" office:string-value="import world.respect.shared.generated.resources.lang_gv" calcext:value-type="string">
            <text:p>import world.respect.shared.generated.resources.lang_gv</text:p>
          </table:table-cell>
        </table:table-row>
        <table:table-row table:style-name="ro1">
          <table:table-cell office:value-type="string" calcext:value-type="string">
            <text:p><text:a xlink:href="https://en.wikipedia.org/wiki/Māori_language" xlink:type="simple">Maori</text:a></text:p>
          </table:table-cell>
          <table:table-cell office:value-type="string" calcext:value-type="string">
            <text:p><text:a xlink:href="https://www.loc.gov/standards/iso639-2/php/langcodes-keyword.php?SearchType=iso_639_1&amp;SearchTerm=mi" xlink:type="simple">mi</text:a></text:p>
          </table:table-cell>
          <table:table-cell office:value-type="string" calcext:value-type="string">
            <text:p>mri</text:p>
          </table:table-cell>
          <table:table-cell table:style-name="ce3" office:value-type="string" calcext:value-type="string">
            <text:p>mao</text:p>
          </table:table-cell>
          <table:table-cell office:value-type="string" calcext:value-type="string">
            <text:p>mri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reo Māori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07])); LEFT([.H107]; FIND(&quot;(&quot;; [.H107])-1); [.H107]))" office:value-type="string" office:string-value="reo Māori" calcext:value-type="string">
            <text:p>reo Māori</text:p>
          </table:table-cell>
          <table:table-cell table:formula="of:=IF(ISNUMBER(FIND(&quot;;&quot;; [.K107])); LEFT([.K107]; FIND(&quot;;&quot;; [.K107])-1); [.K107])" office:value-type="string" office:string-value="reo Māori" calcext:value-type="string">
            <text:p>reo Māori</text:p>
          </table:table-cell>
          <table:table-cell table:formula="of:=COM.MICROSOFT.CONCAT(&quot;&lt;string name='lang_&quot;; [.B107]; &quot;' translatable='false'&gt;&quot;; [.L107]; &quot;&lt;/string&gt;&quot;)" office:value-type="string" office:string-value="&lt;string name='lang_mi' translatable='false'&gt;reo Māori&lt;/string&gt;" calcext:value-type="string">
            <text:p>&lt;string name='lang_mi' translatable='false'&gt;reo Māori&lt;/string&gt;</text:p>
          </table:table-cell>
          <table:table-cell table:formula="of:=COM.MICROSOFT.CONCAT([.$N$2];[.B107]; [.$N$2]; &quot; to Res.string.lang_&quot;; [.B107]; &quot;,&quot;)" office:value-type="string" office:string-value="&quot;mi&quot; to Res.string.lang_mi," calcext:value-type="string">
            <text:p>"mi" to Res.string.lang_mi,</text:p>
          </table:table-cell>
          <table:table-cell table:formula="of:=COM.MICROSOFT.CONCAT(&quot;import world.respect.shared.generated.resources.lang_&quot;; [.B107])" office:value-type="string" office:string-value="import world.respect.shared.generated.resources.lang_mi" calcext:value-type="string">
            <text:p>import world.respect.shared.generated.resources.lang_mi</text:p>
          </table:table-cell>
        </table:table-row>
        <table:table-row table:style-name="ro4">
          <table:table-cell office:value-type="string" calcext:value-type="string">
            <text:p><text:a xlink:href="https://en.wikipedia.org/wiki/Marathi_language" xlink:type="simple">Marathi</text:a></text:p>
          </table:table-cell>
          <table:table-cell office:value-type="string" calcext:value-type="string">
            <text:p><text:a xlink:href="https://www.loc.gov/standards/iso639-2/php/langcodes-keyword.php?SearchType=iso_639_1&amp;SearchTerm=mr" xlink:type="simple">mr</text:a></text:p>
          </table:table-cell>
          <table:table-cell office:value-type="string" calcext:value-type="string" table:number-columns-spanned="2" table:number-rows-spanned="1">
            <text:p>mar</text:p>
          </table:table-cell>
          <table:covered-table-cell/>
          <table:table-cell office:value-type="string" calcext:value-type="string">
            <text:p>ma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मराठी (Marāṭhī)</text:p>
          </table:table-cell>
          <table:table-cell table:style-name="ce2" office:value-type="string" calcext:value-type="string">
            <text:p>Maharashtran</text:p>
          </table:table-cell>
          <table:table-cell office:value-type="string" calcext:value-type="string">
            <text:p/>
          </table:table-cell>
          <table:table-cell table:formula="of:=TRIM(IF(ISNUMBER(FIND(&quot;(&quot;; [.H108])); LEFT([.H108]; FIND(&quot;(&quot;; [.H108])-1); [.H108]))" office:value-type="string" office:string-value="मराठी" calcext:value-type="string">
            <text:p>मराठी</text:p>
          </table:table-cell>
          <table:table-cell table:formula="of:=IF(ISNUMBER(FIND(&quot;;&quot;; [.K108])); LEFT([.K108]; FIND(&quot;;&quot;; [.K108])-1); [.K108])" office:value-type="string" office:string-value="मराठी" calcext:value-type="string">
            <text:p>मराठी</text:p>
          </table:table-cell>
          <table:table-cell table:formula="of:=COM.MICROSOFT.CONCAT(&quot;&lt;string name='lang_&quot;; [.B108]; &quot;' translatable='false'&gt;&quot;; [.L108]; &quot;&lt;/string&gt;&quot;)" office:value-type="string" office:string-value="&lt;string name='lang_mr' translatable='false'&gt;मराठी&lt;/string&gt;" calcext:value-type="string">
            <text:p>&lt;string name='lang_mr' translatable='false'&gt;मराठी&lt;/string&gt;</text:p>
          </table:table-cell>
          <table:table-cell table:formula="of:=COM.MICROSOFT.CONCAT([.$N$2];[.B108]; [.$N$2]; &quot; to Res.string.lang_&quot;; [.B108]; &quot;,&quot;)" office:value-type="string" office:string-value="&quot;mr&quot; to Res.string.lang_mr," calcext:value-type="string">
            <text:p>"mr" to Res.string.lang_mr,</text:p>
          </table:table-cell>
          <table:table-cell table:formula="of:=COM.MICROSOFT.CONCAT(&quot;import world.respect.shared.generated.resources.lang_&quot;; [.B108])" office:value-type="string" office:string-value="import world.respect.shared.generated.resources.lang_mr" calcext:value-type="string">
            <text:p>import world.respect.shared.generated.resources.lang_mr</text:p>
          </table:table-cell>
        </table:table-row>
        <table:table-row table:style-name="ro1">
          <table:table-cell office:value-type="string" calcext:value-type="string">
            <text:p><text:a xlink:href="https://en.wikipedia.org/wiki/Marshallese_language" xlink:type="simple">Marshallese</text:a></text:p>
          </table:table-cell>
          <table:table-cell office:value-type="string" calcext:value-type="string">
            <text:p><text:a xlink:href="https://www.loc.gov/standards/iso639-2/php/langcodes-keyword.php?SearchType=iso_639_1&amp;SearchTerm=mh" xlink:type="simple">mh</text:a></text:p>
          </table:table-cell>
          <table:table-cell office:value-type="string" calcext:value-type="string" table:number-columns-spanned="2" table:number-rows-spanned="1">
            <text:p>mah</text:p>
          </table:table-cell>
          <table:covered-table-cell/>
          <table:table-cell office:value-type="string" calcext:value-type="string">
            <text:p>mah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kajin M̧ajel‌̧</text:p>
          </table:table-cell>
          <table:table-cell table:style-name="ce2" office:value-type="string" calcext:value-type="string">
            <text:p>Ebon</text:p>
          </table:table-cell>
          <table:table-cell office:value-type="string" calcext:value-type="string">
            <text:p/>
          </table:table-cell>
          <table:table-cell table:formula="of:=TRIM(IF(ISNUMBER(FIND(&quot;(&quot;; [.H109])); LEFT([.H109]; FIND(&quot;(&quot;; [.H109])-1); [.H109]))" office:value-type="string" office:string-value="kajin M̧ajel‌̧" calcext:value-type="string">
            <text:p>kajin M̧ajel‌̧</text:p>
          </table:table-cell>
          <table:table-cell table:formula="of:=IF(ISNUMBER(FIND(&quot;;&quot;; [.K109])); LEFT([.K109]; FIND(&quot;;&quot;; [.K109])-1); [.K109])" office:value-type="string" office:string-value="kajin M̧ajel‌̧" calcext:value-type="string">
            <text:p>kajin M̧ajel‌̧</text:p>
          </table:table-cell>
          <table:table-cell table:formula="of:=COM.MICROSOFT.CONCAT(&quot;&lt;string name='lang_&quot;; [.B109]; &quot;' translatable='false'&gt;&quot;; [.L109]; &quot;&lt;/string&gt;&quot;)" office:value-type="string" office:string-value="&lt;string name='lang_mh' translatable='false'&gt;kajin M̧ajel‌̧&lt;/string&gt;" calcext:value-type="string">
            <text:p>&lt;string name='lang_mh' translatable='false'&gt;kajin M̧ajel‌̧&lt;/string&gt;</text:p>
          </table:table-cell>
          <table:table-cell table:formula="of:=COM.MICROSOFT.CONCAT([.$N$2];[.B109]; [.$N$2]; &quot; to Res.string.lang_&quot;; [.B109]; &quot;,&quot;)" office:value-type="string" office:string-value="&quot;mh&quot; to Res.string.lang_mh," calcext:value-type="string">
            <text:p>"mh" to Res.string.lang_mh,</text:p>
          </table:table-cell>
          <table:table-cell table:formula="of:=COM.MICROSOFT.CONCAT(&quot;import world.respect.shared.generated.resources.lang_&quot;; [.B109])" office:value-type="string" office:string-value="import world.respect.shared.generated.resources.lang_mh" calcext:value-type="string">
            <text:p>import world.respect.shared.generated.resources.lang_mh</text:p>
          </table:table-cell>
        </table:table-row>
        <table:table-row table:style-name="ro15">
          <table:table-cell office:value-type="string" calcext:value-type="string">
            <text:p><text:a xlink:href="https://en.wikipedia.org/wiki/Mongolian_language" xlink:type="simple">Mongolian</text:a></text:p>
          </table:table-cell>
          <table:table-cell office:value-type="string" calcext:value-type="string">
            <text:p><text:a xlink:href="https://www.loc.gov/standards/iso639-2/php/langcodes-keyword.php?SearchType=iso_639_1&amp;SearchTerm=mn" xlink:type="simple">mn</text:a></text:p>
          </table:table-cell>
          <table:table-cell office:value-type="string" calcext:value-type="string" table:number-columns-spanned="2" table:number-rows-spanned="1">
            <text:p>mon</text:p>
          </table:table-cell>
          <table:covered-table-cell/>
          <table:table-cell office:value-type="string" calcext:value-type="string">
            <text:p>mon + <text:a xlink:href="https://en.wikipedia.org/wiki/ISO_639_macrolanguage#mon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ᠮᠣᠩᠭᠣᠯ</text:p>
            <text:p>ᠬᠡᠯᠡ; Монгол хэл (Mongol xel)</text:p>
          </table:table-cell>
          <table:table-cell table:style-name="ce2" office:value-type="string" calcext:value-type="string">
            <text:p>Mongol</text:p>
          </table:table-cell>
          <table:table-cell office:value-type="string" calcext:value-type="string">
            <text:p/>
          </table:table-cell>
          <table:table-cell table:formula="of:=TRIM(IF(ISNUMBER(FIND(&quot;(&quot;; [.H110])); LEFT([.H110]; FIND(&quot;(&quot;; [.H110])-1); [.H110]))" office:value-type="string" office:string-value="ᠮᠣᠩᠭᠣᠯ&#10;ᠬᠡᠯᠡ; Монгол хэл" calcext:value-type="string">
            <text:p>ᠮᠣᠩᠭᠣᠯ</text:p>
            <text:p>ᠬᠡᠯᠡ; Монгол хэл</text:p>
          </table:table-cell>
          <table:table-cell table:formula="of:=IF(ISNUMBER(FIND(&quot;;&quot;; [.K110])); LEFT([.K110]; FIND(&quot;;&quot;; [.K110])-1); [.K110])" office:value-type="string" office:string-value="ᠮᠣᠩᠭᠣᠯ&#10;ᠬᠡᠯᠡ" calcext:value-type="string">
            <text:p>ᠮᠣᠩᠭᠣᠯ</text:p>
            <text:p>ᠬᠡᠯᠡ</text:p>
          </table:table-cell>
          <table:table-cell table:formula="of:=COM.MICROSOFT.CONCAT(&quot;&lt;string name='lang_&quot;; [.B110]; &quot;' translatable='false'&gt;&quot;; [.L110]; &quot;&lt;/string&gt;&quot;)" office:value-type="string" office:string-value="&lt;string name='lang_mn' translatable='false'&gt;ᠮᠣᠩᠭᠣᠯ&#10;ᠬᠡᠯᠡ&lt;/string&gt;" calcext:value-type="string">
            <text:p>&lt;string name='lang_mn' translatable='false'&gt;ᠮᠣᠩᠭᠣᠯ</text:p>
            <text:p>ᠬᠡᠯᠡ&lt;/string&gt;</text:p>
          </table:table-cell>
          <table:table-cell table:formula="of:=COM.MICROSOFT.CONCAT([.$N$2];[.B110]; [.$N$2]; &quot; to Res.string.lang_&quot;; [.B110]; &quot;,&quot;)" office:value-type="string" office:string-value="&quot;mn&quot; to Res.string.lang_mn," calcext:value-type="string">
            <text:p>"mn" to Res.string.lang_mn,</text:p>
          </table:table-cell>
          <table:table-cell table:formula="of:=COM.MICROSOFT.CONCAT(&quot;import world.respect.shared.generated.resources.lang_&quot;; [.B110])" office:value-type="string" office:string-value="import world.respect.shared.generated.resources.lang_mn" calcext:value-type="string">
            <text:p>import world.respect.shared.generated.resources.lang_mn</text:p>
          </table:table-cell>
        </table:table-row>
        <table:table-row table:style-name="ro1">
          <table:table-cell office:value-type="string" calcext:value-type="string">
            <text:p><text:a xlink:href="https://en.wikipedia.org/wiki/Nauru_language" xlink:type="simple">Nauru</text:a></text:p>
          </table:table-cell>
          <table:table-cell office:value-type="string" calcext:value-type="string">
            <text:p><text:a xlink:href="https://www.loc.gov/standards/iso639-2/php/langcodes-keyword.php?SearchType=iso_639_1&amp;SearchTerm=na" xlink:type="simple">na</text:a></text:p>
          </table:table-cell>
          <table:table-cell office:value-type="string" calcext:value-type="string" table:number-columns-spanned="2" table:number-rows-spanned="1">
            <text:p>nau</text:p>
          </table:table-cell>
          <table:covered-table-cell/>
          <table:table-cell office:value-type="string" calcext:value-type="string">
            <text:p>nau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dorerin Naoe</text:p>
          </table:table-cell>
          <table:table-cell table:style-name="ce2" office:value-type="string" calcext:value-type="string">
            <text:p>Nauruan</text:p>
          </table:table-cell>
          <table:table-cell office:value-type="string" calcext:value-type="string">
            <text:p/>
          </table:table-cell>
          <table:table-cell table:formula="of:=TRIM(IF(ISNUMBER(FIND(&quot;(&quot;; [.H111])); LEFT([.H111]; FIND(&quot;(&quot;; [.H111])-1); [.H111]))" office:value-type="string" office:string-value="dorerin Naoe" calcext:value-type="string">
            <text:p>dorerin Naoe</text:p>
          </table:table-cell>
          <table:table-cell table:formula="of:=IF(ISNUMBER(FIND(&quot;;&quot;; [.K111])); LEFT([.K111]; FIND(&quot;;&quot;; [.K111])-1); [.K111])" office:value-type="string" office:string-value="dorerin Naoe" calcext:value-type="string">
            <text:p>dorerin Naoe</text:p>
          </table:table-cell>
          <table:table-cell table:formula="of:=COM.MICROSOFT.CONCAT(&quot;&lt;string name='lang_&quot;; [.B111]; &quot;' translatable='false'&gt;&quot;; [.L111]; &quot;&lt;/string&gt;&quot;)" office:value-type="string" office:string-value="&lt;string name='lang_na' translatable='false'&gt;dorerin Naoe&lt;/string&gt;" calcext:value-type="string">
            <text:p>&lt;string name='lang_na' translatable='false'&gt;dorerin Naoe&lt;/string&gt;</text:p>
          </table:table-cell>
          <table:table-cell table:formula="of:=COM.MICROSOFT.CONCAT([.$N$2];[.B111]; [.$N$2]; &quot; to Res.string.lang_&quot;; [.B111]; &quot;,&quot;)" office:value-type="string" office:string-value="&quot;na&quot; to Res.string.lang_na," calcext:value-type="string">
            <text:p>"na" to Res.string.lang_na,</text:p>
          </table:table-cell>
          <table:table-cell table:formula="of:=COM.MICROSOFT.CONCAT(&quot;import world.respect.shared.generated.resources.lang_&quot;; [.B111])" office:value-type="string" office:string-value="import world.respect.shared.generated.resources.lang_na" calcext:value-type="string">
            <text:p>import world.respect.shared.generated.resources.lang_na</text:p>
          </table:table-cell>
        </table:table-row>
        <table:table-row table:style-name="ro8">
          <table:table-cell office:value-type="string" calcext:value-type="string">
            <text:p><text:a xlink:href="https://en.wikipedia.org/wiki/Navajo_language" xlink:type="simple">Navajo</text:a>, Navaho</text:p>
          </table:table-cell>
          <table:table-cell office:value-type="string" calcext:value-type="string">
            <text:p><text:a xlink:href="https://www.loc.gov/standards/iso639-2/php/langcodes-keyword.php?SearchType=iso_639_1&amp;SearchTerm=nv" xlink:type="simple">nv</text:a></text:p>
          </table:table-cell>
          <table:table-cell office:value-type="string" calcext:value-type="string" table:number-columns-spanned="2" table:number-rows-spanned="1">
            <text:p>nav</text:p>
          </table:table-cell>
          <table:covered-table-cell/>
          <table:table-cell office:value-type="string" calcext:value-type="string">
            <text:p>nav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Diné bizaad; Naabeehó bizaad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12])); LEFT([.H112]; FIND(&quot;(&quot;; [.H112])-1); [.H112]))" office:value-type="string" office:string-value="Diné bizaad; Naabeehó bizaad" calcext:value-type="string">
            <text:p>Diné bizaad; Naabeehó bizaad</text:p>
          </table:table-cell>
          <table:table-cell table:formula="of:=IF(ISNUMBER(FIND(&quot;;&quot;; [.K112])); LEFT([.K112]; FIND(&quot;;&quot;; [.K112])-1); [.K112])" office:value-type="string" office:string-value="Diné bizaad" calcext:value-type="string">
            <text:p>Diné bizaad</text:p>
          </table:table-cell>
          <table:table-cell table:formula="of:=COM.MICROSOFT.CONCAT(&quot;&lt;string name='lang_&quot;; [.B112]; &quot;' translatable='false'&gt;&quot;; [.L112]; &quot;&lt;/string&gt;&quot;)" office:value-type="string" office:string-value="&lt;string name='lang_nv' translatable='false'&gt;Diné bizaad&lt;/string&gt;" calcext:value-type="string">
            <text:p>&lt;string name='lang_nv' translatable='false'&gt;Diné bizaad&lt;/string&gt;</text:p>
          </table:table-cell>
          <table:table-cell table:formula="of:=COM.MICROSOFT.CONCAT([.$N$2];[.B112]; [.$N$2]; &quot; to Res.string.lang_&quot;; [.B112]; &quot;,&quot;)" office:value-type="string" office:string-value="&quot;nv&quot; to Res.string.lang_nv," calcext:value-type="string">
            <text:p>"nv" to Res.string.lang_nv,</text:p>
          </table:table-cell>
          <table:table-cell table:formula="of:=COM.MICROSOFT.CONCAT(&quot;import world.respect.shared.generated.resources.lang_&quot;; [.B112])" office:value-type="string" office:string-value="import world.respect.shared.generated.resources.lang_nv" calcext:value-type="string">
            <text:p>import world.respect.shared.generated.resources.lang_nv</text:p>
          </table:table-cell>
        </table:table-row>
        <table:table-row table:style-name="ro1">
          <table:table-cell office:value-type="string" calcext:value-type="string">
            <text:p><text:a xlink:href="https://en.wikipedia.org/wiki/Ndonga" xlink:type="simple">Ndonga</text:a></text:p>
          </table:table-cell>
          <table:table-cell office:value-type="string" calcext:value-type="string">
            <text:p><text:a xlink:href="https://www.loc.gov/standards/iso639-2/php/langcodes-keyword.php?SearchType=iso_639_1&amp;SearchTerm=ng" xlink:type="simple">ng</text:a></text:p>
          </table:table-cell>
          <table:table-cell office:value-type="string" calcext:value-type="string" table:number-columns-spanned="2" table:number-rows-spanned="1">
            <text:p>ndo</text:p>
          </table:table-cell>
          <table:covered-table-cell/>
          <table:table-cell office:value-type="string" calcext:value-type="string">
            <text:p>nd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Ndonga</text:p>
          </table:table-cell>
          <table:table-cell table:style-name="ce2" office:value-type="string" calcext:value-type="string">
            <text:p>Oshindonga</text:p>
          </table:table-cell>
          <table:table-cell office:value-type="string" calcext:value-type="string">
            <text:p/>
          </table:table-cell>
          <table:table-cell table:formula="of:=TRIM(IF(ISNUMBER(FIND(&quot;(&quot;; [.H113])); LEFT([.H113]; FIND(&quot;(&quot;; [.H113])-1); [.H113]))" office:value-type="string" office:string-value="Ndonga" calcext:value-type="string">
            <text:p>Ndonga</text:p>
          </table:table-cell>
          <table:table-cell table:formula="of:=IF(ISNUMBER(FIND(&quot;;&quot;; [.K113])); LEFT([.K113]; FIND(&quot;;&quot;; [.K113])-1); [.K113])" office:value-type="string" office:string-value="Ndonga" calcext:value-type="string">
            <text:p>Ndonga</text:p>
          </table:table-cell>
          <table:table-cell table:formula="of:=COM.MICROSOFT.CONCAT(&quot;&lt;string name='lang_&quot;; [.B113]; &quot;' translatable='false'&gt;&quot;; [.L113]; &quot;&lt;/string&gt;&quot;)" office:value-type="string" office:string-value="&lt;string name='lang_ng' translatable='false'&gt;Ndonga&lt;/string&gt;" calcext:value-type="string">
            <text:p>&lt;string name='lang_ng' translatable='false'&gt;Ndonga&lt;/string&gt;</text:p>
          </table:table-cell>
          <table:table-cell table:formula="of:=COM.MICROSOFT.CONCAT([.$N$2];[.B113]; [.$N$2]; &quot; to Res.string.lang_&quot;; [.B113]; &quot;,&quot;)" office:value-type="string" office:string-value="&quot;ng&quot; to Res.string.lang_ng," calcext:value-type="string">
            <text:p>"ng" to Res.string.lang_ng,</text:p>
          </table:table-cell>
          <table:table-cell table:formula="of:=COM.MICROSOFT.CONCAT(&quot;import world.respect.shared.generated.resources.lang_&quot;; [.B113])" office:value-type="string" office:string-value="import world.respect.shared.generated.resources.lang_ng" calcext:value-type="string">
            <text:p>import world.respect.shared.generated.resources.lang_ng</text:p>
          </table:table-cell>
        </table:table-row>
        <table:table-row table:style-name="ro2">
          <table:table-cell office:value-type="string" calcext:value-type="string">
            <text:p><text:a xlink:href="https://en.wikipedia.org/wiki/Nepali_language" xlink:type="simple">Nepali</text:a></text:p>
          </table:table-cell>
          <table:table-cell office:value-type="string" calcext:value-type="string">
            <text:p><text:a xlink:href="https://www.loc.gov/standards/iso639-2/php/langcodes-keyword.php?SearchType=iso_639_1&amp;SearchTerm=ne" xlink:type="simple">ne</text:a></text:p>
          </table:table-cell>
          <table:table-cell office:value-type="string" calcext:value-type="string" table:number-columns-spanned="2" table:number-rows-spanned="1">
            <text:p>nep</text:p>
          </table:table-cell>
          <table:covered-table-cell/>
          <table:table-cell office:value-type="string" calcext:value-type="string">
            <text:p>nep + <text:a xlink:href="https://en.wikipedia.org/wiki/ISO_639_macrolanguage#nep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नेपाली भाषा (Nepālī bhāśā)</text:p>
          </table:table-cell>
          <table:table-cell table:style-name="ce2" office:value-type="string" calcext:value-type="string">
            <text:p>Nepalese; Gorkhali</text:p>
          </table:table-cell>
          <table:table-cell office:value-type="string" calcext:value-type="string">
            <text:p/>
          </table:table-cell>
          <table:table-cell table:formula="of:=TRIM(IF(ISNUMBER(FIND(&quot;(&quot;; [.H114])); LEFT([.H114]; FIND(&quot;(&quot;; [.H114])-1); [.H114]))" office:value-type="string" office:string-value="नेपाली भाषा" calcext:value-type="string">
            <text:p>नेपाली भाषा</text:p>
          </table:table-cell>
          <table:table-cell table:formula="of:=IF(ISNUMBER(FIND(&quot;;&quot;; [.K114])); LEFT([.K114]; FIND(&quot;;&quot;; [.K114])-1); [.K114])" office:value-type="string" office:string-value="नेपाली भाषा" calcext:value-type="string">
            <text:p>नेपाली भाषा</text:p>
          </table:table-cell>
          <table:table-cell table:formula="of:=COM.MICROSOFT.CONCAT(&quot;&lt;string name='lang_&quot;; [.B114]; &quot;' translatable='false'&gt;&quot;; [.L114]; &quot;&lt;/string&gt;&quot;)" office:value-type="string" office:string-value="&lt;string name='lang_ne' translatable='false'&gt;नेपाली भाषा&lt;/string&gt;" calcext:value-type="string">
            <text:p>&lt;string name='lang_ne' translatable='false'&gt;नेपाली भाषा&lt;/string&gt;</text:p>
          </table:table-cell>
          <table:table-cell table:formula="of:=COM.MICROSOFT.CONCAT([.$N$2];[.B114]; [.$N$2]; &quot; to Res.string.lang_&quot;; [.B114]; &quot;,&quot;)" office:value-type="string" office:string-value="&quot;ne&quot; to Res.string.lang_ne," calcext:value-type="string">
            <text:p>"ne" to Res.string.lang_ne,</text:p>
          </table:table-cell>
          <table:table-cell table:formula="of:=COM.MICROSOFT.CONCAT(&quot;import world.respect.shared.generated.resources.lang_&quot;; [.B114])" office:value-type="string" office:string-value="import world.respect.shared.generated.resources.lang_ne" calcext:value-type="string">
            <text:p>import world.respect.shared.generated.resources.lang_ne</text:p>
          </table:table-cell>
        </table:table-row>
        <table:table-row table:style-name="ro2">
          <table:table-cell office:value-type="string" calcext:value-type="string">
            <text:p><text:a xlink:href="https://en.wikipedia.org/wiki/North_Ndebele_language" xlink:type="simple">North Ndebele</text:a></text:p>
          </table:table-cell>
          <table:table-cell office:value-type="string" calcext:value-type="string">
            <text:p><text:a xlink:href="https://www.loc.gov/standards/iso639-2/php/langcodes-keyword.php?SearchType=iso_639_1&amp;SearchTerm=nd" xlink:type="simple">nd</text:a></text:p>
          </table:table-cell>
          <table:table-cell office:value-type="string" calcext:value-type="string" table:number-columns-spanned="2" table:number-rows-spanned="1">
            <text:p>nde</text:p>
          </table:table-cell>
          <table:covered-table-cell/>
          <table:table-cell office:value-type="string" calcext:value-type="string">
            <text:p>nd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isiNdebele; saseNyakatho; Mthwakazi Ndebele</text:p>
          </table:table-cell>
          <table:table-cell table:style-name="ce2" office:value-type="string" calcext:value-type="string">
            <text:p>Northern Ndebele</text:p>
          </table:table-cell>
          <table:table-cell office:value-type="string" calcext:value-type="string">
            <text:p/>
          </table:table-cell>
          <table:table-cell table:formula="of:=TRIM(IF(ISNUMBER(FIND(&quot;(&quot;; [.H115])); LEFT([.H115]; FIND(&quot;(&quot;; [.H115])-1); [.H115]))" office:value-type="string" office:string-value="isiNdebele; saseNyakatho; Mthwakazi Ndebele" calcext:value-type="string">
            <text:p>isiNdebele; saseNyakatho; Mthwakazi Ndebele</text:p>
          </table:table-cell>
          <table:table-cell table:formula="of:=IF(ISNUMBER(FIND(&quot;;&quot;; [.K115])); LEFT([.K115]; FIND(&quot;;&quot;; [.K115])-1); [.K115])" office:value-type="string" office:string-value="isiNdebele" calcext:value-type="string">
            <text:p>isiNdebele</text:p>
          </table:table-cell>
          <table:table-cell table:formula="of:=COM.MICROSOFT.CONCAT(&quot;&lt;string name='lang_&quot;; [.B115]; &quot;' translatable='false'&gt;&quot;; [.L115]; &quot;&lt;/string&gt;&quot;)" office:value-type="string" office:string-value="&lt;string name='lang_nd' translatable='false'&gt;isiNdebele&lt;/string&gt;" calcext:value-type="string">
            <text:p>&lt;string name='lang_nd' translatable='false'&gt;isiNdebele&lt;/string&gt;</text:p>
          </table:table-cell>
          <table:table-cell table:formula="of:=COM.MICROSOFT.CONCAT([.$N$2];[.B115]; [.$N$2]; &quot; to Res.string.lang_&quot;; [.B115]; &quot;,&quot;)" office:value-type="string" office:string-value="&quot;nd&quot; to Res.string.lang_nd," calcext:value-type="string">
            <text:p>"nd" to Res.string.lang_nd,</text:p>
          </table:table-cell>
          <table:table-cell table:formula="of:=COM.MICROSOFT.CONCAT(&quot;import world.respect.shared.generated.resources.lang_&quot;; [.B115])" office:value-type="string" office:string-value="import world.respect.shared.generated.resources.lang_nd" calcext:value-type="string">
            <text:p>import world.respect.shared.generated.resources.lang_nd</text:p>
          </table:table-cell>
        </table:table-row>
        <table:table-row table:style-name="ro2">
          <table:table-cell office:value-type="string" calcext:value-type="string">
            <text:p><text:a xlink:href="https://en.wikipedia.org/wiki/Northern_Sami" xlink:type="simple">Northern Sami</text:a></text:p>
          </table:table-cell>
          <table:table-cell office:value-type="string" calcext:value-type="string">
            <text:p><text:a xlink:href="https://www.loc.gov/standards/iso639-2/php/langcodes-keyword.php?SearchType=iso_639_1&amp;SearchTerm=se" xlink:type="simple">se</text:a></text:p>
          </table:table-cell>
          <table:table-cell office:value-type="string" calcext:value-type="string" table:number-columns-spanned="2" table:number-rows-spanned="1">
            <text:p>sme</text:p>
          </table:table-cell>
          <table:covered-table-cell/>
          <table:table-cell office:value-type="string" calcext:value-type="string">
            <text:p>sm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Davvisámegiella</text:p>
          </table:table-cell>
          <table:table-cell table:style-name="ce2" office:value-type="string" calcext:value-type="string">
            <text:p>North Sami</text:p>
          </table:table-cell>
          <table:table-cell office:value-type="string" calcext:value-type="string">
            <text:p/>
          </table:table-cell>
          <table:table-cell table:formula="of:=TRIM(IF(ISNUMBER(FIND(&quot;(&quot;; [.H116])); LEFT([.H116]; FIND(&quot;(&quot;; [.H116])-1); [.H116]))" office:value-type="string" office:string-value="Davvisámegiella" calcext:value-type="string">
            <text:p>Davvisámegiella</text:p>
          </table:table-cell>
          <table:table-cell table:formula="of:=IF(ISNUMBER(FIND(&quot;;&quot;; [.K116])); LEFT([.K116]; FIND(&quot;;&quot;; [.K116])-1); [.K116])" office:value-type="string" office:string-value="Davvisámegiella" calcext:value-type="string">
            <text:p>Davvisámegiella</text:p>
          </table:table-cell>
          <table:table-cell table:formula="of:=COM.MICROSOFT.CONCAT(&quot;&lt;string name='lang_&quot;; [.B116]; &quot;' translatable='false'&gt;&quot;; [.L116]; &quot;&lt;/string&gt;&quot;)" office:value-type="string" office:string-value="&lt;string name='lang_se' translatable='false'&gt;Davvisámegiella&lt;/string&gt;" calcext:value-type="string">
            <text:p>&lt;string name='lang_se' translatable='false'&gt;Davvisámegiella&lt;/string&gt;</text:p>
          </table:table-cell>
          <table:table-cell table:formula="of:=COM.MICROSOFT.CONCAT([.$N$2];[.B116]; [.$N$2]; &quot; to Res.string.lang_&quot;; [.B116]; &quot;,&quot;)" office:value-type="string" office:string-value="&quot;se&quot; to Res.string.lang_se," calcext:value-type="string">
            <text:p>"se" to Res.string.lang_se,</text:p>
          </table:table-cell>
          <table:table-cell table:formula="of:=COM.MICROSOFT.CONCAT(&quot;import world.respect.shared.generated.resources.lang_&quot;; [.B116])" office:value-type="string" office:string-value="import world.respect.shared.generated.resources.lang_se" calcext:value-type="string">
            <text:p>import world.respect.shared.generated.resources.lang_se</text:p>
          </table:table-cell>
        </table:table-row>
        <table:table-row table:style-name="ro3">
          <table:table-cell office:value-type="string" calcext:value-type="string">
            <text:p><text:a xlink:href="https://en.wikipedia.org/wiki/Norwegian_language" xlink:type="simple">Norwegian</text:a></text:p>
          </table:table-cell>
          <table:table-cell office:value-type="string" calcext:value-type="string">
            <text:p><text:a xlink:href="https://www.loc.gov/standards/iso639-2/php/langcodes-keyword.php?SearchType=iso_639_1&amp;SearchTerm=no" xlink:type="simple">no</text:a></text:p>
          </table:table-cell>
          <table:table-cell office:value-type="string" calcext:value-type="string" table:number-columns-spanned="2" table:number-rows-spanned="1">
            <text:p>nor</text:p>
          </table:table-cell>
          <table:covered-table-cell/>
          <table:table-cell office:value-type="string" calcext:value-type="string">
            <text:p>nor + <text:a xlink:href="https://en.wikipedia.org/wiki/ISO_639_macrolanguage#nor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Norsk</text:p>
          </table:table-cell>
          <table:table-cell office:value-type="string" calcext:value-type="string">
            <text:p/>
          </table:table-cell>
          <table:table-cell table:style-name="ce2" office:value-type="string" calcext:value-type="string">
            <text:p><text:a xlink:href="https://en.wikipedia.org/wiki/Bokmål" xlink:type="simple">Bokmål</text:a> is nb/nob, <text:a xlink:href="https://en.wikipedia.org/wiki/Nynorsk" xlink:type="simple">Nynorsk</text:a> is nn/nno</text:p>
          </table:table-cell>
          <table:table-cell table:formula="of:=TRIM(IF(ISNUMBER(FIND(&quot;(&quot;; [.H117])); LEFT([.H117]; FIND(&quot;(&quot;; [.H117])-1); [.H117]))" office:value-type="string" office:string-value="Norsk" calcext:value-type="string">
            <text:p>Norsk</text:p>
          </table:table-cell>
          <table:table-cell table:formula="of:=IF(ISNUMBER(FIND(&quot;;&quot;; [.K117])); LEFT([.K117]; FIND(&quot;;&quot;; [.K117])-1); [.K117])" office:value-type="string" office:string-value="Norsk" calcext:value-type="string">
            <text:p>Norsk</text:p>
          </table:table-cell>
          <table:table-cell table:formula="of:=COM.MICROSOFT.CONCAT(&quot;&lt;string name='lang_&quot;; [.B117]; &quot;' translatable='false'&gt;&quot;; [.L117]; &quot;&lt;/string&gt;&quot;)" office:value-type="string" office:string-value="&lt;string name='lang_no' translatable='false'&gt;Norsk&lt;/string&gt;" calcext:value-type="string">
            <text:p>&lt;string name='lang_no' translatable='false'&gt;Norsk&lt;/string&gt;</text:p>
          </table:table-cell>
          <table:table-cell table:formula="of:=COM.MICROSOFT.CONCAT([.$N$2];[.B117]; [.$N$2]; &quot; to Res.string.lang_&quot;; [.B117]; &quot;,&quot;)" office:value-type="string" office:string-value="&quot;no&quot; to Res.string.lang_no," calcext:value-type="string">
            <text:p>"no" to Res.string.lang_no,</text:p>
          </table:table-cell>
          <table:table-cell table:formula="of:=COM.MICROSOFT.CONCAT(&quot;import world.respect.shared.generated.resources.lang_&quot;; [.B117])" office:value-type="string" office:string-value="import world.respect.shared.generated.resources.lang_no" calcext:value-type="string">
            <text:p>import world.respect.shared.generated.resources.lang_no</text:p>
          </table:table-cell>
        </table:table-row>
        <table:table-row table:style-name="ro8">
          <table:table-cell office:value-type="string" calcext:value-type="string">
            <text:p><text:a xlink:href="https://en.wikipedia.org/wiki/Bokmål" xlink:type="simple">Norwegian Bokmål</text:a></text:p>
          </table:table-cell>
          <table:table-cell office:value-type="string" calcext:value-type="string">
            <text:p><text:a xlink:href="https://www.loc.gov/standards/iso639-2/php/langcodes-keyword.php?SearchType=iso_639_1&amp;SearchTerm=nb" xlink:type="simple">nb</text:a></text:p>
          </table:table-cell>
          <table:table-cell office:value-type="string" calcext:value-type="string" table:number-columns-spanned="2" table:number-rows-spanned="1">
            <text:p>nob</text:p>
          </table:table-cell>
          <table:covered-table-cell/>
          <table:table-cell office:value-type="string" calcext:value-type="string">
            <text:p>nob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Norsk Bokmål</text:p>
          </table:table-cell>
          <table:table-cell/>
          <table:table-cell table:style-name="ce2" office:value-type="string" calcext:value-type="string">
            <text:p>covered by macrolanguage no/nor</text:p>
          </table:table-cell>
          <table:table-cell table:formula="of:=TRIM(IF(ISNUMBER(FIND(&quot;(&quot;; [.H118])); LEFT([.H118]; FIND(&quot;(&quot;; [.H118])-1); [.H118]))" office:value-type="string" office:string-value="Norsk Bokmål" calcext:value-type="string">
            <text:p>Norsk Bokmål</text:p>
          </table:table-cell>
          <table:table-cell table:formula="of:=IF(ISNUMBER(FIND(&quot;;&quot;; [.K118])); LEFT([.K118]; FIND(&quot;;&quot;; [.K118])-1); [.K118])" office:value-type="string" office:string-value="Norsk Bokmål" calcext:value-type="string">
            <text:p>Norsk Bokmål</text:p>
          </table:table-cell>
          <table:table-cell table:formula="of:=COM.MICROSOFT.CONCAT(&quot;&lt;string name='lang_&quot;; [.B118]; &quot;' translatable='false'&gt;&quot;; [.L118]; &quot;&lt;/string&gt;&quot;)" office:value-type="string" office:string-value="&lt;string name='lang_nb' translatable='false'&gt;Norsk Bokmål&lt;/string&gt;" calcext:value-type="string">
            <text:p>&lt;string name='lang_nb' translatable='false'&gt;Norsk Bokmål&lt;/string&gt;</text:p>
          </table:table-cell>
          <table:table-cell table:formula="of:=COM.MICROSOFT.CONCAT([.$N$2];[.B118]; [.$N$2]; &quot; to Res.string.lang_&quot;; [.B118]; &quot;,&quot;)" office:value-type="string" office:string-value="&quot;nb&quot; to Res.string.lang_nb," calcext:value-type="string">
            <text:p>"nb" to Res.string.lang_nb,</text:p>
          </table:table-cell>
          <table:table-cell table:formula="of:=COM.MICROSOFT.CONCAT(&quot;import world.respect.shared.generated.resources.lang_&quot;; [.B118])" office:value-type="string" office:string-value="import world.respect.shared.generated.resources.lang_nb" calcext:value-type="string">
            <text:p>import world.respect.shared.generated.resources.lang_nb</text:p>
          </table:table-cell>
        </table:table-row>
        <table:table-row table:style-name="ro8">
          <table:table-cell office:value-type="string" calcext:value-type="string">
            <text:p><text:a xlink:href="https://en.wikipedia.org/wiki/Nynorsk" xlink:type="simple">Norwegian Nynorsk</text:a></text:p>
          </table:table-cell>
          <table:table-cell office:value-type="string" calcext:value-type="string">
            <text:p><text:a xlink:href="https://www.loc.gov/standards/iso639-2/php/langcodes-keyword.php?SearchType=iso_639_1&amp;SearchTerm=nn" xlink:type="simple">nn</text:a></text:p>
          </table:table-cell>
          <table:table-cell office:value-type="string" calcext:value-type="string" table:number-columns-spanned="2" table:number-rows-spanned="1">
            <text:p>nno</text:p>
          </table:table-cell>
          <table:covered-table-cell/>
          <table:table-cell office:value-type="string" calcext:value-type="string">
            <text:p>nn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Norsk Nynorsk</text:p>
          </table:table-cell>
          <table:table-cell/>
          <table:table-cell table:style-name="ce2" office:value-type="string" calcext:value-type="string">
            <text:p>covered by macrolanguage no/nor</text:p>
          </table:table-cell>
          <table:table-cell table:formula="of:=TRIM(IF(ISNUMBER(FIND(&quot;(&quot;; [.H119])); LEFT([.H119]; FIND(&quot;(&quot;; [.H119])-1); [.H119]))" office:value-type="string" office:string-value="Norsk Nynorsk" calcext:value-type="string">
            <text:p>Norsk Nynorsk</text:p>
          </table:table-cell>
          <table:table-cell table:formula="of:=IF(ISNUMBER(FIND(&quot;;&quot;; [.K119])); LEFT([.K119]; FIND(&quot;;&quot;; [.K119])-1); [.K119])" office:value-type="string" office:string-value="Norsk Nynorsk" calcext:value-type="string">
            <text:p>Norsk Nynorsk</text:p>
          </table:table-cell>
          <table:table-cell table:formula="of:=COM.MICROSOFT.CONCAT(&quot;&lt;string name='lang_&quot;; [.B119]; &quot;' translatable='false'&gt;&quot;; [.L119]; &quot;&lt;/string&gt;&quot;)" office:value-type="string" office:string-value="&lt;string name='lang_nn' translatable='false'&gt;Norsk Nynorsk&lt;/string&gt;" calcext:value-type="string">
            <text:p>&lt;string name='lang_nn' translatable='false'&gt;Norsk Nynorsk&lt;/string&gt;</text:p>
          </table:table-cell>
          <table:table-cell table:formula="of:=COM.MICROSOFT.CONCAT([.$N$2];[.B119]; [.$N$2]; &quot; to Res.string.lang_&quot;; [.B119]; &quot;,&quot;)" office:value-type="string" office:string-value="&quot;nn&quot; to Res.string.lang_nn," calcext:value-type="string">
            <text:p>"nn" to Res.string.lang_nn,</text:p>
          </table:table-cell>
          <table:table-cell table:formula="of:=COM.MICROSOFT.CONCAT(&quot;import world.respect.shared.generated.resources.lang_&quot;; [.B119])" office:value-type="string" office:string-value="import world.respect.shared.generated.resources.lang_nn" calcext:value-type="string">
            <text:p>import world.respect.shared.generated.resources.lang_nn</text:p>
          </table:table-cell>
        </table:table-row>
        <table:table-row table:style-name="ro2">
          <table:table-cell office:value-type="string" calcext:value-type="string">
            <text:p><text:a xlink:href="https://en.wikipedia.org/wiki/Occitan_language" xlink:type="simple">Occitan</text:a></text:p>
          </table:table-cell>
          <table:table-cell office:value-type="string" calcext:value-type="string">
            <text:p><text:a xlink:href="https://www.loc.gov/standards/iso639-2/php/langcodes-keyword.php?SearchType=iso_639_1&amp;SearchTerm=oc" xlink:type="simple">oc</text:a></text:p>
          </table:table-cell>
          <table:table-cell office:value-type="string" calcext:value-type="string" table:number-columns-spanned="2" table:number-rows-spanned="1">
            <text:p>oci</text:p>
          </table:table-cell>
          <table:covered-table-cell/>
          <table:table-cell office:value-type="string" calcext:value-type="string">
            <text:p>oci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Occitan; Provençal</text:p>
          </table:table-cell>
          <table:table-cell table:style-name="ce2" office:value-type="string" calcext:value-type="string">
            <text:p>Provential; Provencal</text:p>
          </table:table-cell>
          <table:table-cell office:value-type="string" calcext:value-type="string">
            <text:p/>
          </table:table-cell>
          <table:table-cell table:formula="of:=TRIM(IF(ISNUMBER(FIND(&quot;(&quot;; [.H120])); LEFT([.H120]; FIND(&quot;(&quot;; [.H120])-1); [.H120]))" office:value-type="string" office:string-value="Occitan; Provençal" calcext:value-type="string">
            <text:p>Occitan; Provençal</text:p>
          </table:table-cell>
          <table:table-cell table:formula="of:=IF(ISNUMBER(FIND(&quot;;&quot;; [.K120])); LEFT([.K120]; FIND(&quot;;&quot;; [.K120])-1); [.K120])" office:value-type="string" office:string-value="Occitan" calcext:value-type="string">
            <text:p>Occitan</text:p>
          </table:table-cell>
          <table:table-cell table:formula="of:=COM.MICROSOFT.CONCAT(&quot;&lt;string name='lang_&quot;; [.B120]; &quot;' translatable='false'&gt;&quot;; [.L120]; &quot;&lt;/string&gt;&quot;)" office:value-type="string" office:string-value="&lt;string name='lang_oc' translatable='false'&gt;Occitan&lt;/string&gt;" calcext:value-type="string">
            <text:p>&lt;string name='lang_oc' translatable='false'&gt;Occitan&lt;/string&gt;</text:p>
          </table:table-cell>
          <table:table-cell table:formula="of:=COM.MICROSOFT.CONCAT([.$N$2];[.B120]; [.$N$2]; &quot; to Res.string.lang_&quot;; [.B120]; &quot;,&quot;)" office:value-type="string" office:string-value="&quot;oc&quot; to Res.string.lang_oc," calcext:value-type="string">
            <text:p>"oc" to Res.string.lang_oc,</text:p>
          </table:table-cell>
          <table:table-cell table:formula="of:=COM.MICROSOFT.CONCAT(&quot;import world.respect.shared.generated.resources.lang_&quot;; [.B120])" office:value-type="string" office:string-value="import world.respect.shared.generated.resources.lang_oc" calcext:value-type="string">
            <text:p>import world.respect.shared.generated.resources.lang_oc</text:p>
          </table:table-cell>
        </table:table-row>
        <table:table-row table:style-name="ro3">
          <table:table-cell office:value-type="string" calcext:value-type="string">
            <text:p><text:a xlink:href="https://en.wikipedia.org/wiki/Ojibwa_language" xlink:type="simple">Ojibwa</text:a></text:p>
          </table:table-cell>
          <table:table-cell office:value-type="string" calcext:value-type="string">
            <text:p><text:a xlink:href="https://www.loc.gov/standards/iso639-2/php/langcodes-keyword.php?SearchType=iso_639_1&amp;SearchTerm=oj" xlink:type="simple">oj</text:a></text:p>
          </table:table-cell>
          <table:table-cell office:value-type="string" calcext:value-type="string" table:number-columns-spanned="2" table:number-rows-spanned="1">
            <text:p>oji</text:p>
          </table:table-cell>
          <table:covered-table-cell/>
          <table:table-cell office:value-type="string" calcext:value-type="string">
            <text:p>oji + <text:a xlink:href="https://en.wikipedia.org/wiki/ISO_639_macrolanguage#oji" xlink:type="simple">7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ᐊᓂᔑᓈᐯᒧᐎᓐ (Anishinaabemowin)</text:p>
          </table:table-cell>
          <table:table-cell table:style-name="ce2" office:value-type="string" calcext:value-type="string">
            <text:p>Ojibwe; Ojibway; Otchipwe; Ojibwemowin</text:p>
          </table:table-cell>
          <table:table-cell office:value-type="string" calcext:value-type="string">
            <text:p/>
          </table:table-cell>
          <table:table-cell table:formula="of:=TRIM(IF(ISNUMBER(FIND(&quot;(&quot;; [.H121])); LEFT([.H121]; FIND(&quot;(&quot;; [.H121])-1); [.H121]))" office:value-type="string" office:string-value="ᐊᓂᔑᓈᐯᒧᐎᓐ" calcext:value-type="string">
            <text:p>ᐊᓂᔑᓈᐯᒧᐎᓐ</text:p>
          </table:table-cell>
          <table:table-cell table:formula="of:=IF(ISNUMBER(FIND(&quot;;&quot;; [.K121])); LEFT([.K121]; FIND(&quot;;&quot;; [.K121])-1); [.K121])" office:value-type="string" office:string-value="ᐊᓂᔑᓈᐯᒧᐎᓐ" calcext:value-type="string">
            <text:p>ᐊᓂᔑᓈᐯᒧᐎᓐ</text:p>
          </table:table-cell>
          <table:table-cell table:formula="of:=COM.MICROSOFT.CONCAT(&quot;&lt;string name='lang_&quot;; [.B121]; &quot;' translatable='false'&gt;&quot;; [.L121]; &quot;&lt;/string&gt;&quot;)" office:value-type="string" office:string-value="&lt;string name='lang_oj' translatable='false'&gt;ᐊᓂᔑᓈᐯᒧᐎᓐ&lt;/string&gt;" calcext:value-type="string">
            <text:p>&lt;string name='lang_oj' translatable='false'&gt;ᐊᓂᔑᓈᐯᒧᐎᓐ&lt;/string&gt;</text:p>
          </table:table-cell>
          <table:table-cell table:formula="of:=COM.MICROSOFT.CONCAT([.$N$2];[.B121]; [.$N$2]; &quot; to Res.string.lang_&quot;; [.B121]; &quot;,&quot;)" office:value-type="string" office:string-value="&quot;oj&quot; to Res.string.lang_oj," calcext:value-type="string">
            <text:p>"oj" to Res.string.lang_oj,</text:p>
          </table:table-cell>
          <table:table-cell table:formula="of:=COM.MICROSOFT.CONCAT(&quot;import world.respect.shared.generated.resources.lang_&quot;; [.B121])" office:value-type="string" office:string-value="import world.respect.shared.generated.resources.lang_oj" calcext:value-type="string">
            <text:p>import world.respect.shared.generated.resources.lang_oj</text:p>
          </table:table-cell>
        </table:table-row>
        <table:table-row table:style-name="ro8">
          <table:table-cell office:value-type="string" calcext:value-type="string">
            <text:p><text:a xlink:href="https://en.wikipedia.org/wiki/Oriya_language" xlink:type="simple">Oriya</text:a></text:p>
          </table:table-cell>
          <table:table-cell office:value-type="string" calcext:value-type="string">
            <text:p><text:a xlink:href="https://www.loc.gov/standards/iso639-2/php/langcodes-keyword.php?SearchType=iso_639_1&amp;SearchTerm=or" xlink:type="simple">or</text:a></text:p>
          </table:table-cell>
          <table:table-cell office:value-type="string" calcext:value-type="string" table:number-columns-spanned="2" table:number-rows-spanned="1">
            <text:p>ori</text:p>
          </table:table-cell>
          <table:covered-table-cell/>
          <table:table-cell office:value-type="string" calcext:value-type="string">
            <text:p>ori + <text:a xlink:href="https://en.wikipedia.org/wiki/ISO_639_macrolanguage#ori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ଓଡ଼ିଆ (Odia)</text:p>
          </table:table-cell>
          <table:table-cell table:style-name="ce2" office:value-type="string" calcext:value-type="string">
            <text:p>Odian; Odishan; Orissan</text:p>
          </table:table-cell>
          <table:table-cell office:value-type="string" calcext:value-type="string">
            <text:p/>
          </table:table-cell>
          <table:table-cell table:formula="of:=TRIM(IF(ISNUMBER(FIND(&quot;(&quot;; [.H122])); LEFT([.H122]; FIND(&quot;(&quot;; [.H122])-1); [.H122]))" office:value-type="string" office:string-value="ଓଡ଼ିଆ" calcext:value-type="string">
            <text:p>ଓଡ଼ିଆ</text:p>
          </table:table-cell>
          <table:table-cell table:formula="of:=IF(ISNUMBER(FIND(&quot;;&quot;; [.K122])); LEFT([.K122]; FIND(&quot;;&quot;; [.K122])-1); [.K122])" office:value-type="string" office:string-value="ଓଡ଼ିଆ" calcext:value-type="string">
            <text:p>ଓଡ଼ିଆ</text:p>
          </table:table-cell>
          <table:table-cell table:formula="of:=COM.MICROSOFT.CONCAT(&quot;&lt;string name='lang_&quot;; [.B122]; &quot;' translatable='false'&gt;&quot;; [.L122]; &quot;&lt;/string&gt;&quot;)" office:value-type="string" office:string-value="&lt;string name='lang_or' translatable='false'&gt;ଓଡ଼ିଆ&lt;/string&gt;" calcext:value-type="string">
            <text:p>&lt;string name='lang_or' translatable='false'&gt;ଓଡ଼ିଆ&lt;/string&gt;</text:p>
          </table:table-cell>
          <table:table-cell table:formula="of:=COM.MICROSOFT.CONCAT([.$N$2];[.B122]; [.$N$2]; &quot; to Res.string.lang_&quot;; [.B122]; &quot;,&quot;)" office:value-type="string" office:string-value="&quot;or&quot; to Res.string.lang_or," calcext:value-type="string">
            <text:p>"or" to Res.string.lang_or,</text:p>
          </table:table-cell>
          <table:table-cell table:formula="of:=COM.MICROSOFT.CONCAT(&quot;import world.respect.shared.generated.resources.lang_&quot;; [.B122])" office:value-type="string" office:string-value="import world.respect.shared.generated.resources.lang_or" calcext:value-type="string">
            <text:p>import world.respect.shared.generated.resources.lang_or</text:p>
          </table:table-cell>
        </table:table-row>
        <table:table-row table:style-name="ro2">
          <table:table-cell office:value-type="string" calcext:value-type="string">
            <text:p><text:a xlink:href="https://en.wikipedia.org/wiki/Oromo_language" xlink:type="simple">Oromo</text:a></text:p>
          </table:table-cell>
          <table:table-cell office:value-type="string" calcext:value-type="string">
            <text:p><text:a xlink:href="https://www.loc.gov/standards/iso639-2/php/langcodes-keyword.php?SearchType=iso_639_1&amp;SearchTerm=om" xlink:type="simple">om</text:a></text:p>
          </table:table-cell>
          <table:table-cell office:value-type="string" calcext:value-type="string" table:number-columns-spanned="2" table:number-rows-spanned="1">
            <text:p>orm</text:p>
          </table:table-cell>
          <table:covered-table-cell/>
          <table:table-cell office:value-type="string" calcext:value-type="string">
            <text:p>orm + <text:a xlink:href="https://en.wikipedia.org/wiki/ISO_639_macrolanguage#orm" xlink:type="simple">4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afaan Oromoo</text:p>
          </table:table-cell>
          <table:table-cell table:style-name="ce2" office:value-type="string" calcext:value-type="string">
            <text:p>Oromoo</text:p>
          </table:table-cell>
          <table:table-cell office:value-type="string" calcext:value-type="string">
            <text:p/>
          </table:table-cell>
          <table:table-cell table:formula="of:=TRIM(IF(ISNUMBER(FIND(&quot;(&quot;; [.H123])); LEFT([.H123]; FIND(&quot;(&quot;; [.H123])-1); [.H123]))" office:value-type="string" office:string-value="afaan Oromoo" calcext:value-type="string">
            <text:p>afaan Oromoo</text:p>
          </table:table-cell>
          <table:table-cell table:formula="of:=IF(ISNUMBER(FIND(&quot;;&quot;; [.K123])); LEFT([.K123]; FIND(&quot;;&quot;; [.K123])-1); [.K123])" office:value-type="string" office:string-value="afaan Oromoo" calcext:value-type="string">
            <text:p>afaan Oromoo</text:p>
          </table:table-cell>
          <table:table-cell table:formula="of:=COM.MICROSOFT.CONCAT(&quot;&lt;string name='lang_&quot;; [.B123]; &quot;' translatable='false'&gt;&quot;; [.L123]; &quot;&lt;/string&gt;&quot;)" office:value-type="string" office:string-value="&lt;string name='lang_om' translatable='false'&gt;afaan Oromoo&lt;/string&gt;" calcext:value-type="string">
            <text:p>&lt;string name='lang_om' translatable='false'&gt;afaan Oromoo&lt;/string&gt;</text:p>
          </table:table-cell>
          <table:table-cell table:formula="of:=COM.MICROSOFT.CONCAT([.$N$2];[.B123]; [.$N$2]; &quot; to Res.string.lang_&quot;; [.B123]; &quot;,&quot;)" office:value-type="string" office:string-value="&quot;om&quot; to Res.string.lang_om," calcext:value-type="string">
            <text:p>"om" to Res.string.lang_om,</text:p>
          </table:table-cell>
          <table:table-cell table:formula="of:=COM.MICROSOFT.CONCAT(&quot;import world.respect.shared.generated.resources.lang_&quot;; [.B123])" office:value-type="string" office:string-value="import world.respect.shared.generated.resources.lang_om" calcext:value-type="string">
            <text:p>import world.respect.shared.generated.resources.lang_om</text:p>
          </table:table-cell>
        </table:table-row>
        <table:table-row table:style-name="ro16">
          <table:table-cell office:value-type="string" calcext:value-type="string">
            <text:p><text:a xlink:href="https://en.wikipedia.org/wiki/Ossetian_language" xlink:type="simple">Ossetian</text:a>, Ossetic</text:p>
          </table:table-cell>
          <table:table-cell office:value-type="string" calcext:value-type="string">
            <text:p><text:a xlink:href="https://www.loc.gov/standards/iso639-2/php/langcodes-keyword.php?SearchType=iso_639_1&amp;SearchTerm=os" xlink:type="simple">os</text:a></text:p>
          </table:table-cell>
          <table:table-cell office:value-type="string" calcext:value-type="string" table:number-columns-spanned="2" table:number-rows-spanned="1">
            <text:p>oss</text:p>
          </table:table-cell>
          <table:covered-table-cell/>
          <table:table-cell office:value-type="string" calcext:value-type="string">
            <text:p>oss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ирон Ӕвзаг (iron Ævzag)</text:p>
          </table:table-cell>
          <table:table-cell table:style-name="ce2" office:value-type="string" calcext:value-type="string">
            <text:p>Ossete</text:p>
          </table:table-cell>
          <table:table-cell table:style-name="ce2" office:value-type="string" calcext:value-type="string">
            <text:p>This generally refers to <text:a xlink:href="https://en.wikipedia.org/wiki/Iron_Ossetian" xlink:type="simple">Iron</text:a>, one of the two main dialect of Ossetian, <text:a xlink:href="https://en.wikipedia.org/wiki/Digor_Ossetian" xlink:type="simple">Digor</text:a>, as another one, has separate set 3 code osd</text:p>
          </table:table-cell>
          <table:table-cell table:formula="of:=TRIM(IF(ISNUMBER(FIND(&quot;(&quot;; [.H124])); LEFT([.H124]; FIND(&quot;(&quot;; [.H124])-1); [.H124]))" office:value-type="string" office:string-value="ирон Ӕвзаг" calcext:value-type="string">
            <text:p>ирон Ӕвзаг</text:p>
          </table:table-cell>
          <table:table-cell table:formula="of:=IF(ISNUMBER(FIND(&quot;;&quot;; [.K124])); LEFT([.K124]; FIND(&quot;;&quot;; [.K124])-1); [.K124])" office:value-type="string" office:string-value="ирон Ӕвзаг" calcext:value-type="string">
            <text:p>ирон Ӕвзаг</text:p>
          </table:table-cell>
          <table:table-cell table:formula="of:=COM.MICROSOFT.CONCAT(&quot;&lt;string name='lang_&quot;; [.B124]; &quot;' translatable='false'&gt;&quot;; [.L124]; &quot;&lt;/string&gt;&quot;)" office:value-type="string" office:string-value="&lt;string name='lang_os' translatable='false'&gt;ирон Ӕвзаг&lt;/string&gt;" calcext:value-type="string">
            <text:p>&lt;string name='lang_os' translatable='false'&gt;ирон Ӕвзаг&lt;/string&gt;</text:p>
          </table:table-cell>
          <table:table-cell table:formula="of:=COM.MICROSOFT.CONCAT([.$N$2];[.B124]; [.$N$2]; &quot; to Res.string.lang_&quot;; [.B124]; &quot;,&quot;)" office:value-type="string" office:string-value="&quot;os&quot; to Res.string.lang_os," calcext:value-type="string">
            <text:p>"os" to Res.string.lang_os,</text:p>
          </table:table-cell>
          <table:table-cell table:formula="of:=COM.MICROSOFT.CONCAT(&quot;import world.respect.shared.generated.resources.lang_&quot;; [.B124])" office:value-type="string" office:string-value="import world.respect.shared.generated.resources.lang_os" calcext:value-type="string">
            <text:p>import world.respect.shared.generated.resources.lang_os</text:p>
          </table:table-cell>
        </table:table-row>
        <table:table-row table:style-name="ro1">
          <table:table-cell office:value-type="string" calcext:value-type="string">
            <text:p><text:a xlink:href="https://en.wikipedia.org/wiki/Pali_language" xlink:type="simple">Pali</text:a></text:p>
          </table:table-cell>
          <table:table-cell office:value-type="string" calcext:value-type="string">
            <text:p><text:a xlink:href="https://www.loc.gov/standards/iso639-2/php/langcodes-keyword.php?SearchType=iso_639_1&amp;SearchTerm=pi" xlink:type="simple">pi</text:a></text:p>
          </table:table-cell>
          <table:table-cell office:value-type="string" calcext:value-type="string" table:number-columns-spanned="2" table:number-rows-spanned="1">
            <text:p>pli</text:p>
          </table:table-cell>
          <table:covered-table-cell/>
          <table:table-cell office:value-type="string" calcext:value-type="string">
            <text:p>pli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Historical</text:p>
          </table:table-cell>
          <table:table-cell office:value-type="string" calcext:value-type="string">
            <text:p>Pāli</text:p>
          </table:table-cell>
          <table:table-cell table:style-name="ce2" office:value-type="string" calcext:value-type="string">
            <text:p>Pali-Magadhi</text:p>
          </table:table-cell>
          <table:table-cell office:value-type="string" calcext:value-type="string">
            <text:p/>
          </table:table-cell>
          <table:table-cell table:formula="of:=TRIM(IF(ISNUMBER(FIND(&quot;(&quot;; [.H125])); LEFT([.H125]; FIND(&quot;(&quot;; [.H125])-1); [.H125]))" office:value-type="string" office:string-value="Pāli" calcext:value-type="string">
            <text:p>Pāli</text:p>
          </table:table-cell>
          <table:table-cell table:formula="of:=IF(ISNUMBER(FIND(&quot;;&quot;; [.K125])); LEFT([.K125]; FIND(&quot;;&quot;; [.K125])-1); [.K125])" office:value-type="string" office:string-value="Pāli" calcext:value-type="string">
            <text:p>Pāli</text:p>
          </table:table-cell>
          <table:table-cell table:formula="of:=COM.MICROSOFT.CONCAT(&quot;&lt;string name='lang_&quot;; [.B125]; &quot;' translatable='false'&gt;&quot;; [.L125]; &quot;&lt;/string&gt;&quot;)" office:value-type="string" office:string-value="&lt;string name='lang_pi' translatable='false'&gt;Pāli&lt;/string&gt;" calcext:value-type="string">
            <text:p>&lt;string name='lang_pi' translatable='false'&gt;Pāli&lt;/string&gt;</text:p>
          </table:table-cell>
          <table:table-cell table:formula="of:=COM.MICROSOFT.CONCAT([.$N$2];[.B125]; [.$N$2]; &quot; to Res.string.lang_&quot;; [.B125]; &quot;,&quot;)" office:value-type="string" office:string-value="&quot;pi&quot; to Res.string.lang_pi," calcext:value-type="string">
            <text:p>"pi" to Res.string.lang_pi,</text:p>
          </table:table-cell>
          <table:table-cell table:formula="of:=COM.MICROSOFT.CONCAT(&quot;import world.respect.shared.generated.resources.lang_&quot;; [.B125])" office:value-type="string" office:string-value="import world.respect.shared.generated.resources.lang_pi" calcext:value-type="string">
            <text:p>import world.respect.shared.generated.resources.lang_pi</text:p>
          </table:table-cell>
        </table:table-row>
        <table:table-row table:style-name="ro2">
          <table:table-cell office:value-type="string" calcext:value-type="string">
            <text:p><text:a xlink:href="https://en.wikipedia.org/wiki/Pashto_language" xlink:type="simple">Pashto</text:a>, Pushto</text:p>
          </table:table-cell>
          <table:table-cell office:value-type="string" calcext:value-type="string">
            <text:p><text:a xlink:href="https://www.loc.gov/standards/iso639-2/php/langcodes-keyword.php?SearchType=iso_639_1&amp;SearchTerm=ps" xlink:type="simple">ps</text:a></text:p>
          </table:table-cell>
          <table:table-cell office:value-type="string" calcext:value-type="string" table:number-columns-spanned="2" table:number-rows-spanned="1">
            <text:p>pus</text:p>
          </table:table-cell>
          <table:covered-table-cell/>
          <table:table-cell office:value-type="string" calcext:value-type="string">
            <text:p>pus + <text:a xlink:href="https://en.wikipedia.org/wiki/ISO_639_macrolanguage#pus" xlink:type="simple">3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پښتو (Pax̌tow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26])); LEFT([.H126]; FIND(&quot;(&quot;; [.H126])-1); [.H126]))" office:value-type="string" office:string-value="پښتو" calcext:value-type="string">
            <text:p>پښتو</text:p>
          </table:table-cell>
          <table:table-cell table:formula="of:=IF(ISNUMBER(FIND(&quot;;&quot;; [.K126])); LEFT([.K126]; FIND(&quot;;&quot;; [.K126])-1); [.K126])" office:value-type="string" office:string-value="پښتو" calcext:value-type="string">
            <text:p>پښتو</text:p>
          </table:table-cell>
          <table:table-cell table:formula="of:=COM.MICROSOFT.CONCAT(&quot;&lt;string name='lang_&quot;; [.B126]; &quot;' translatable='false'&gt;&quot;; [.L126]; &quot;&lt;/string&gt;&quot;)" office:value-type="string" office:string-value="&lt;string name='lang_ps' translatable='false'&gt;پښتو&lt;/string&gt;" calcext:value-type="string">
            <text:p>&lt;string name='lang_ps' translatable='false'&gt;پښتو&lt;/string&gt;</text:p>
          </table:table-cell>
          <table:table-cell table:formula="of:=COM.MICROSOFT.CONCAT([.$N$2];[.B126]; [.$N$2]; &quot; to Res.string.lang_&quot;; [.B126]; &quot;,&quot;)" office:value-type="string" office:string-value="&quot;ps&quot; to Res.string.lang_ps," calcext:value-type="string">
            <text:p>"ps" to Res.string.lang_ps,</text:p>
          </table:table-cell>
          <table:table-cell table:formula="of:=COM.MICROSOFT.CONCAT(&quot;import world.respect.shared.generated.resources.lang_&quot;; [.B126])" office:value-type="string" office:string-value="import world.respect.shared.generated.resources.lang_ps" calcext:value-type="string">
            <text:p>import world.respect.shared.generated.resources.lang_ps</text:p>
          </table:table-cell>
        </table:table-row>
        <table:table-row table:style-name="ro2">
          <table:table-cell office:value-type="string" calcext:value-type="string">
            <text:p><text:a xlink:href="https://en.wikipedia.org/wiki/Persian_language" xlink:type="simple">Persian</text:a></text:p>
          </table:table-cell>
          <table:table-cell office:value-type="string" calcext:value-type="string">
            <text:p><text:a xlink:href="https://www.loc.gov/standards/iso639-2/php/langcodes-keyword.php?SearchType=iso_639_1&amp;SearchTerm=fa" xlink:type="simple">fa</text:a></text:p>
          </table:table-cell>
          <table:table-cell office:value-type="string" calcext:value-type="string">
            <text:p>fas</text:p>
          </table:table-cell>
          <table:table-cell table:style-name="ce3" office:value-type="string" calcext:value-type="string">
            <text:p>per</text:p>
          </table:table-cell>
          <table:table-cell office:value-type="string" calcext:value-type="string">
            <text:p>fas + <text:a xlink:href="https://en.wikipedia.org/wiki/ISO_639_macrolanguage#fas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فارسی (Fārsiy)</text:p>
          </table:table-cell>
          <table:table-cell table:style-name="ce2" office:value-type="string" calcext:value-type="string">
            <text:p>Farsi</text:p>
          </table:table-cell>
          <table:table-cell office:value-type="string" calcext:value-type="string">
            <text:p/>
          </table:table-cell>
          <table:table-cell table:formula="of:=TRIM(IF(ISNUMBER(FIND(&quot;(&quot;; [.H127])); LEFT([.H127]; FIND(&quot;(&quot;; [.H127])-1); [.H127]))" office:value-type="string" office:string-value="فارسی" calcext:value-type="string">
            <text:p>فارسی</text:p>
          </table:table-cell>
          <table:table-cell table:formula="of:=IF(ISNUMBER(FIND(&quot;;&quot;; [.K127])); LEFT([.K127]; FIND(&quot;;&quot;; [.K127])-1); [.K127])" office:value-type="string" office:string-value="فارسی" calcext:value-type="string">
            <text:p>فارسی</text:p>
          </table:table-cell>
          <table:table-cell table:formula="of:=COM.MICROSOFT.CONCAT(&quot;&lt;string name='lang_&quot;; [.B127]; &quot;' translatable='false'&gt;&quot;; [.L127]; &quot;&lt;/string&gt;&quot;)" office:value-type="string" office:string-value="&lt;string name='lang_fa' translatable='false'&gt;فارسی&lt;/string&gt;" calcext:value-type="string">
            <text:p>&lt;string name='lang_fa' translatable='false'&gt;فارسی&lt;/string&gt;</text:p>
          </table:table-cell>
          <table:table-cell table:formula="of:=COM.MICROSOFT.CONCAT([.$N$2];[.B127]; [.$N$2]; &quot; to Res.string.lang_&quot;; [.B127]; &quot;,&quot;)" office:value-type="string" office:string-value="&quot;fa&quot; to Res.string.lang_fa," calcext:value-type="string">
            <text:p>"fa" to Res.string.lang_fa,</text:p>
          </table:table-cell>
          <table:table-cell table:formula="of:=COM.MICROSOFT.CONCAT(&quot;import world.respect.shared.generated.resources.lang_&quot;; [.B127])" office:value-type="string" office:string-value="import world.respect.shared.generated.resources.lang_fa" calcext:value-type="string">
            <text:p>import world.respect.shared.generated.resources.lang_fa</text:p>
          </table:table-cell>
        </table:table-row>
        <table:table-row table:style-name="ro1">
          <table:table-cell office:value-type="string" calcext:value-type="string">
            <text:p><text:a xlink:href="https://en.wikipedia.org/wiki/Polish_language" xlink:type="simple">Polish</text:a></text:p>
          </table:table-cell>
          <table:table-cell office:value-type="string" calcext:value-type="string">
            <text:p><text:a xlink:href="https://www.loc.gov/standards/iso639-2/php/langcodes-keyword.php?SearchType=iso_639_1&amp;SearchTerm=pl" xlink:type="simple">pl</text:a></text:p>
          </table:table-cell>
          <table:table-cell office:value-type="string" calcext:value-type="string" table:number-columns-spanned="2" table:number-rows-spanned="1">
            <text:p>pol</text:p>
          </table:table-cell>
          <table:covered-table-cell/>
          <table:table-cell office:value-type="string" calcext:value-type="string">
            <text:p>po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Polski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28])); LEFT([.H128]; FIND(&quot;(&quot;; [.H128])-1); [.H128]))" office:value-type="string" office:string-value="Polski" calcext:value-type="string">
            <text:p>Polski</text:p>
          </table:table-cell>
          <table:table-cell table:formula="of:=IF(ISNUMBER(FIND(&quot;;&quot;; [.K128])); LEFT([.K128]; FIND(&quot;;&quot;; [.K128])-1); [.K128])" office:value-type="string" office:string-value="Polski" calcext:value-type="string">
            <text:p>Polski</text:p>
          </table:table-cell>
          <table:table-cell table:formula="of:=COM.MICROSOFT.CONCAT(&quot;&lt;string name='lang_&quot;; [.B128]; &quot;' translatable='false'&gt;&quot;; [.L128]; &quot;&lt;/string&gt;&quot;)" office:value-type="string" office:string-value="&lt;string name='lang_pl' translatable='false'&gt;Polski&lt;/string&gt;" calcext:value-type="string">
            <text:p>&lt;string name='lang_pl' translatable='false'&gt;Polski&lt;/string&gt;</text:p>
          </table:table-cell>
          <table:table-cell table:formula="of:=COM.MICROSOFT.CONCAT([.$N$2];[.B128]; [.$N$2]; &quot; to Res.string.lang_&quot;; [.B128]; &quot;,&quot;)" office:value-type="string" office:string-value="&quot;pl&quot; to Res.string.lang_pl," calcext:value-type="string">
            <text:p>"pl" to Res.string.lang_pl,</text:p>
          </table:table-cell>
          <table:table-cell table:formula="of:=COM.MICROSOFT.CONCAT(&quot;import world.respect.shared.generated.resources.lang_&quot;; [.B128])" office:value-type="string" office:string-value="import world.respect.shared.generated.resources.lang_pl" calcext:value-type="string">
            <text:p>import world.respect.shared.generated.resources.lang_pl</text:p>
          </table:table-cell>
        </table:table-row>
        <table:table-row table:style-name="ro1">
          <table:table-cell office:value-type="string" calcext:value-type="string">
            <text:p><text:a xlink:href="https://en.wikipedia.org/wiki/Portuguese_language" xlink:type="simple">Portuguese</text:a></text:p>
          </table:table-cell>
          <table:table-cell office:value-type="string" calcext:value-type="string">
            <text:p><text:a xlink:href="https://www.loc.gov/standards/iso639-2/php/langcodes-keyword.php?SearchType=iso_639_1&amp;SearchTerm=pt" xlink:type="simple">pt</text:a></text:p>
          </table:table-cell>
          <table:table-cell office:value-type="string" calcext:value-type="string" table:number-columns-spanned="2" table:number-rows-spanned="1">
            <text:p>por</text:p>
          </table:table-cell>
          <table:covered-table-cell/>
          <table:table-cell office:value-type="string" calcext:value-type="string">
            <text:p>po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Português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29])); LEFT([.H129]; FIND(&quot;(&quot;; [.H129])-1); [.H129]))" office:value-type="string" office:string-value="Português" calcext:value-type="string">
            <text:p>Português</text:p>
          </table:table-cell>
          <table:table-cell table:formula="of:=IF(ISNUMBER(FIND(&quot;;&quot;; [.K129])); LEFT([.K129]; FIND(&quot;;&quot;; [.K129])-1); [.K129])" office:value-type="string" office:string-value="Português" calcext:value-type="string">
            <text:p>Português</text:p>
          </table:table-cell>
          <table:table-cell table:formula="of:=COM.MICROSOFT.CONCAT(&quot;&lt;string name='lang_&quot;; [.B129]; &quot;' translatable='false'&gt;&quot;; [.L129]; &quot;&lt;/string&gt;&quot;)" office:value-type="string" office:string-value="&lt;string name='lang_pt' translatable='false'&gt;Português&lt;/string&gt;" calcext:value-type="string">
            <text:p>&lt;string name='lang_pt' translatable='false'&gt;Português&lt;/string&gt;</text:p>
          </table:table-cell>
          <table:table-cell table:formula="of:=COM.MICROSOFT.CONCAT([.$N$2];[.B129]; [.$N$2]; &quot; to Res.string.lang_&quot;; [.B129]; &quot;,&quot;)" office:value-type="string" office:string-value="&quot;pt&quot; to Res.string.lang_pt," calcext:value-type="string">
            <text:p>"pt" to Res.string.lang_pt,</text:p>
          </table:table-cell>
          <table:table-cell table:formula="of:=COM.MICROSOFT.CONCAT(&quot;import world.respect.shared.generated.resources.lang_&quot;; [.B129])" office:value-type="string" office:string-value="import world.respect.shared.generated.resources.lang_pt" calcext:value-type="string">
            <text:p>import world.respect.shared.generated.resources.lang_pt</text:p>
          </table:table-cell>
        </table:table-row>
        <table:table-row table:style-name="ro2">
          <table:table-cell office:value-type="string" calcext:value-type="string">
            <text:p><text:a xlink:href="https://en.wikipedia.org/wiki/Punjabi_language" xlink:type="simple">Punjabi</text:a>, Panjabi</text:p>
          </table:table-cell>
          <table:table-cell office:value-type="string" calcext:value-type="string">
            <text:p><text:a xlink:href="https://www.loc.gov/standards/iso639-2/php/langcodes-keyword.php?SearchType=iso_639_1&amp;SearchTerm=pa" xlink:type="simple">pa</text:a></text:p>
          </table:table-cell>
          <table:table-cell office:value-type="string" calcext:value-type="string" table:number-columns-spanned="2" table:number-rows-spanned="1">
            <text:p>pan</text:p>
          </table:table-cell>
          <table:covered-table-cell/>
          <table:table-cell office:value-type="string" calcext:value-type="string">
            <text:p>pa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ਪੰਜਾਬੀ; پنجابی (Pãjābī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30])); LEFT([.H130]; FIND(&quot;(&quot;; [.H130])-1); [.H130]))" office:value-type="string" office:string-value="ਪੰਜਾਬੀ; پنجابی" calcext:value-type="string">
            <text:p>ਪੰਜਾਬੀ; پنجابی</text:p>
          </table:table-cell>
          <table:table-cell table:formula="of:=IF(ISNUMBER(FIND(&quot;;&quot;; [.K130])); LEFT([.K130]; FIND(&quot;;&quot;; [.K130])-1); [.K130])" office:value-type="string" office:string-value="ਪੰਜਾਬੀ" calcext:value-type="string">
            <text:p>ਪੰਜਾਬੀ</text:p>
          </table:table-cell>
          <table:table-cell table:formula="of:=COM.MICROSOFT.CONCAT(&quot;&lt;string name='lang_&quot;; [.B130]; &quot;' translatable='false'&gt;&quot;; [.L130]; &quot;&lt;/string&gt;&quot;)" office:value-type="string" office:string-value="&lt;string name='lang_pa' translatable='false'&gt;ਪੰਜਾਬੀ&lt;/string&gt;" calcext:value-type="string">
            <text:p>&lt;string name='lang_pa' translatable='false'&gt;ਪੰਜਾਬੀ&lt;/string&gt;</text:p>
          </table:table-cell>
          <table:table-cell table:formula="of:=COM.MICROSOFT.CONCAT([.$N$2];[.B130]; [.$N$2]; &quot; to Res.string.lang_&quot;; [.B130]; &quot;,&quot;)" office:value-type="string" office:string-value="&quot;pa&quot; to Res.string.lang_pa," calcext:value-type="string">
            <text:p>"pa" to Res.string.lang_pa,</text:p>
          </table:table-cell>
          <table:table-cell table:formula="of:=COM.MICROSOFT.CONCAT(&quot;import world.respect.shared.generated.resources.lang_&quot;; [.B130])" office:value-type="string" office:string-value="import world.respect.shared.generated.resources.lang_pa" calcext:value-type="string">
            <text:p>import world.respect.shared.generated.resources.lang_pa</text:p>
          </table:table-cell>
        </table:table-row>
        <table:table-row table:style-name="ro2">
          <table:table-cell office:value-type="string" calcext:value-type="string">
            <text:p><text:a xlink:href="https://en.wikipedia.org/wiki/Quechua_language" xlink:type="simple">Quechua</text:a></text:p>
          </table:table-cell>
          <table:table-cell office:value-type="string" calcext:value-type="string">
            <text:p><text:a xlink:href="https://www.loc.gov/standards/iso639-2/php/langcodes-keyword.php?SearchType=iso_639_1&amp;SearchTerm=qu" xlink:type="simple">qu</text:a></text:p>
          </table:table-cell>
          <table:table-cell office:value-type="string" calcext:value-type="string" table:number-columns-spanned="2" table:number-rows-spanned="1">
            <text:p>que</text:p>
          </table:table-cell>
          <table:covered-table-cell/>
          <table:table-cell office:value-type="string" calcext:value-type="string">
            <text:p>que + <text:a xlink:href="https://en.wikipedia.org/wiki/ISO_639_macrolanguage#que" xlink:type="simple">43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Runa simi; kichwa simi; Nuna shimi</text:p>
          </table:table-cell>
          <table:table-cell table:style-name="ce2" office:value-type="string" calcext:value-type="string">
            <text:p>Quechuan</text:p>
          </table:table-cell>
          <table:table-cell office:value-type="string" calcext:value-type="string">
            <text:p/>
          </table:table-cell>
          <table:table-cell table:formula="of:=TRIM(IF(ISNUMBER(FIND(&quot;(&quot;; [.H131])); LEFT([.H131]; FIND(&quot;(&quot;; [.H131])-1); [.H131]))" office:value-type="string" office:string-value="Runa simi; kichwa simi; Nuna shimi" calcext:value-type="string">
            <text:p>Runa simi; kichwa simi; Nuna shimi</text:p>
          </table:table-cell>
          <table:table-cell table:formula="of:=IF(ISNUMBER(FIND(&quot;;&quot;; [.K131])); LEFT([.K131]; FIND(&quot;;&quot;; [.K131])-1); [.K131])" office:value-type="string" office:string-value="Runa simi" calcext:value-type="string">
            <text:p>Runa simi</text:p>
          </table:table-cell>
          <table:table-cell table:formula="of:=COM.MICROSOFT.CONCAT(&quot;&lt;string name='lang_&quot;; [.B131]; &quot;' translatable='false'&gt;&quot;; [.L131]; &quot;&lt;/string&gt;&quot;)" office:value-type="string" office:string-value="&lt;string name='lang_qu' translatable='false'&gt;Runa simi&lt;/string&gt;" calcext:value-type="string">
            <text:p>&lt;string name='lang_qu' translatable='false'&gt;Runa simi&lt;/string&gt;</text:p>
          </table:table-cell>
          <table:table-cell table:formula="of:=COM.MICROSOFT.CONCAT([.$N$2];[.B131]; [.$N$2]; &quot; to Res.string.lang_&quot;; [.B131]; &quot;,&quot;)" office:value-type="string" office:string-value="&quot;qu&quot; to Res.string.lang_qu," calcext:value-type="string">
            <text:p>"qu" to Res.string.lang_qu,</text:p>
          </table:table-cell>
          <table:table-cell table:formula="of:=COM.MICROSOFT.CONCAT(&quot;import world.respect.shared.generated.resources.lang_&quot;; [.B131])" office:value-type="string" office:string-value="import world.respect.shared.generated.resources.lang_qu" calcext:value-type="string">
            <text:p>import world.respect.shared.generated.resources.lang_qu</text:p>
          </table:table-cell>
        </table:table-row>
        <table:table-row table:style-name="ro17">
          <table:table-cell office:value-type="string" calcext:value-type="string">
            <text:p><text:a xlink:href="https://en.wikipedia.org/wiki/Romanian_language" xlink:type="simple">Romanian</text:a>, <text:a xlink:href="https://en.wikipedia.org/wiki/Moldovan_language" xlink:type="simple">Moldavian</text:a>, Moldovan</text:p>
          </table:table-cell>
          <table:table-cell office:value-type="string" calcext:value-type="string">
            <text:p><text:a xlink:href="https://www.loc.gov/standards/iso639-2/php/langcodes-keyword.php?SearchType=iso_639_1&amp;SearchTerm=ro" xlink:type="simple">ro</text:a></text:p>
          </table:table-cell>
          <table:table-cell office:value-type="string" calcext:value-type="string">
            <text:p>ron</text:p>
          </table:table-cell>
          <table:table-cell table:style-name="ce3" office:value-type="string" calcext:value-type="string">
            <text:p>rum</text:p>
          </table:table-cell>
          <table:table-cell office:value-type="string" calcext:value-type="string">
            <text:p>ro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Română; Ромынэ</text:p>
          </table:table-cell>
          <table:table-cell/>
          <table:table-cell table:style-name="ce2" office:value-type="string" calcext:value-type="string">
            <text:p>the identifiers mo and mol for Moldavian are deprecated. They will not be assigned to different items, and recordings using these identifiers will not be invalid.</text:p>
          </table:table-cell>
          <table:table-cell table:formula="of:=TRIM(IF(ISNUMBER(FIND(&quot;(&quot;; [.H132])); LEFT([.H132]; FIND(&quot;(&quot;; [.H132])-1); [.H132]))" office:value-type="string" office:string-value="Română; Ромынэ" calcext:value-type="string">
            <text:p>Română; Ромынэ</text:p>
          </table:table-cell>
          <table:table-cell table:formula="of:=IF(ISNUMBER(FIND(&quot;;&quot;; [.K132])); LEFT([.K132]; FIND(&quot;;&quot;; [.K132])-1); [.K132])" office:value-type="string" office:string-value="Română" calcext:value-type="string">
            <text:p>Română</text:p>
          </table:table-cell>
          <table:table-cell table:formula="of:=COM.MICROSOFT.CONCAT(&quot;&lt;string name='lang_&quot;; [.B132]; &quot;' translatable='false'&gt;&quot;; [.L132]; &quot;&lt;/string&gt;&quot;)" office:value-type="string" office:string-value="&lt;string name='lang_ro' translatable='false'&gt;Română&lt;/string&gt;" calcext:value-type="string">
            <text:p>&lt;string name='lang_ro' translatable='false'&gt;Română&lt;/string&gt;</text:p>
          </table:table-cell>
          <table:table-cell table:formula="of:=COM.MICROSOFT.CONCAT([.$N$2];[.B132]; [.$N$2]; &quot; to Res.string.lang_&quot;; [.B132]; &quot;,&quot;)" office:value-type="string" office:string-value="&quot;ro&quot; to Res.string.lang_ro," calcext:value-type="string">
            <text:p>"ro" to Res.string.lang_ro,</text:p>
          </table:table-cell>
          <table:table-cell table:formula="of:=COM.MICROSOFT.CONCAT(&quot;import world.respect.shared.generated.resources.lang_&quot;; [.B132])" office:value-type="string" office:string-value="import world.respect.shared.generated.resources.lang_ro" calcext:value-type="string">
            <text:p>import world.respect.shared.generated.resources.lang_ro</text:p>
          </table:table-cell>
        </table:table-row>
        <table:table-row table:style-name="ro1">
          <table:table-cell office:value-type="string" calcext:value-type="string">
            <text:p><text:a xlink:href="https://en.wikipedia.org/wiki/Romansh_language" xlink:type="simple">Romansh</text:a></text:p>
          </table:table-cell>
          <table:table-cell office:value-type="string" calcext:value-type="string">
            <text:p><text:a xlink:href="https://www.loc.gov/standards/iso639-2/php/langcodes-keyword.php?SearchType=iso_639_1&amp;SearchTerm=rm" xlink:type="simple">rm</text:a></text:p>
          </table:table-cell>
          <table:table-cell office:value-type="string" calcext:value-type="string" table:number-columns-spanned="2" table:number-rows-spanned="1">
            <text:p>roh</text:p>
          </table:table-cell>
          <table:covered-table-cell/>
          <table:table-cell office:value-type="string" calcext:value-type="string">
            <text:p>roh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Rumantsch; Rumàntsch; Romauntsch; Romontsch</text:p>
          </table:table-cell>
          <table:table-cell table:style-name="ce2" office:value-type="string" calcext:value-type="string">
            <text:p>Romansch</text:p>
          </table:table-cell>
          <table:table-cell office:value-type="string" calcext:value-type="string">
            <text:p/>
          </table:table-cell>
          <table:table-cell table:formula="of:=TRIM(IF(ISNUMBER(FIND(&quot;(&quot;; [.H133])); LEFT([.H133]; FIND(&quot;(&quot;; [.H133])-1); [.H133]))" office:value-type="string" office:string-value="Rumantsch; Rumàntsch; Romauntsch; Romontsch" calcext:value-type="string">
            <text:p>Rumantsch; Rumàntsch; Romauntsch; Romontsch</text:p>
          </table:table-cell>
          <table:table-cell table:formula="of:=IF(ISNUMBER(FIND(&quot;;&quot;; [.K133])); LEFT([.K133]; FIND(&quot;;&quot;; [.K133])-1); [.K133])" office:value-type="string" office:string-value="Rumantsch" calcext:value-type="string">
            <text:p>Rumantsch</text:p>
          </table:table-cell>
          <table:table-cell table:formula="of:=COM.MICROSOFT.CONCAT(&quot;&lt;string name='lang_&quot;; [.B133]; &quot;' translatable='false'&gt;&quot;; [.L133]; &quot;&lt;/string&gt;&quot;)" office:value-type="string" office:string-value="&lt;string name='lang_rm' translatable='false'&gt;Rumantsch&lt;/string&gt;" calcext:value-type="string">
            <text:p>&lt;string name='lang_rm' translatable='false'&gt;Rumantsch&lt;/string&gt;</text:p>
          </table:table-cell>
          <table:table-cell table:formula="of:=COM.MICROSOFT.CONCAT([.$N$2];[.B133]; [.$N$2]; &quot; to Res.string.lang_&quot;; [.B133]; &quot;,&quot;)" office:value-type="string" office:string-value="&quot;rm&quot; to Res.string.lang_rm," calcext:value-type="string">
            <text:p>"rm" to Res.string.lang_rm,</text:p>
          </table:table-cell>
          <table:table-cell table:formula="of:=COM.MICROSOFT.CONCAT(&quot;import world.respect.shared.generated.resources.lang_&quot;; [.B133])" office:value-type="string" office:string-value="import world.respect.shared.generated.resources.lang_rm" calcext:value-type="string">
            <text:p>import world.respect.shared.generated.resources.lang_rm</text:p>
          </table:table-cell>
        </table:table-row>
        <table:table-row table:style-name="ro1">
          <table:table-cell office:value-type="string" calcext:value-type="string">
            <text:p><text:a xlink:href="https://en.wikipedia.org/wiki/Rundi_language" xlink:type="simple">Rundi</text:a></text:p>
          </table:table-cell>
          <table:table-cell office:value-type="string" calcext:value-type="string">
            <text:p><text:a xlink:href="https://www.loc.gov/standards/iso639-2/php/langcodes-keyword.php?SearchType=iso_639_1&amp;SearchTerm=rn" xlink:type="simple">rn</text:a></text:p>
          </table:table-cell>
          <table:table-cell office:value-type="string" calcext:value-type="string" table:number-columns-spanned="2" table:number-rows-spanned="1">
            <text:p>run</text:p>
          </table:table-cell>
          <table:covered-table-cell/>
          <table:table-cell office:value-type="string" calcext:value-type="string">
            <text:p>ru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Ikirundi</text:p>
          </table:table-cell>
          <table:table-cell table:style-name="ce2" office:value-type="string" calcext:value-type="string">
            <text:p>Kirundi</text:p>
          </table:table-cell>
          <table:table-cell office:value-type="string" calcext:value-type="string">
            <text:p/>
          </table:table-cell>
          <table:table-cell table:formula="of:=TRIM(IF(ISNUMBER(FIND(&quot;(&quot;; [.H134])); LEFT([.H134]; FIND(&quot;(&quot;; [.H134])-1); [.H134]))" office:value-type="string" office:string-value="Ikirundi" calcext:value-type="string">
            <text:p>Ikirundi</text:p>
          </table:table-cell>
          <table:table-cell table:formula="of:=IF(ISNUMBER(FIND(&quot;;&quot;; [.K134])); LEFT([.K134]; FIND(&quot;;&quot;; [.K134])-1); [.K134])" office:value-type="string" office:string-value="Ikirundi" calcext:value-type="string">
            <text:p>Ikirundi</text:p>
          </table:table-cell>
          <table:table-cell table:formula="of:=COM.MICROSOFT.CONCAT(&quot;&lt;string name='lang_&quot;; [.B134]; &quot;' translatable='false'&gt;&quot;; [.L134]; &quot;&lt;/string&gt;&quot;)" office:value-type="string" office:string-value="&lt;string name='lang_rn' translatable='false'&gt;Ikirundi&lt;/string&gt;" calcext:value-type="string">
            <text:p>&lt;string name='lang_rn' translatable='false'&gt;Ikirundi&lt;/string&gt;</text:p>
          </table:table-cell>
          <table:table-cell table:formula="of:=COM.MICROSOFT.CONCAT([.$N$2];[.B134]; [.$N$2]; &quot; to Res.string.lang_&quot;; [.B134]; &quot;,&quot;)" office:value-type="string" office:string-value="&quot;rn&quot; to Res.string.lang_rn," calcext:value-type="string">
            <text:p>"rn" to Res.string.lang_rn,</text:p>
          </table:table-cell>
          <table:table-cell table:formula="of:=COM.MICROSOFT.CONCAT(&quot;import world.respect.shared.generated.resources.lang_&quot;; [.B134])" office:value-type="string" office:string-value="import world.respect.shared.generated.resources.lang_rn" calcext:value-type="string">
            <text:p>import world.respect.shared.generated.resources.lang_rn</text:p>
          </table:table-cell>
        </table:table-row>
        <table:table-row table:style-name="ro1">
          <table:table-cell office:value-type="string" calcext:value-type="string">
            <text:p><text:a xlink:href="https://en.wikipedia.org/wiki/Russian_language" xlink:type="simple">Russian</text:a></text:p>
          </table:table-cell>
          <table:table-cell office:value-type="string" calcext:value-type="string">
            <text:p><text:a xlink:href="https://www.loc.gov/standards/iso639-2/php/langcodes-keyword.php?SearchType=iso_639_1&amp;SearchTerm=ru" xlink:type="simple">ru</text:a></text:p>
          </table:table-cell>
          <table:table-cell office:value-type="string" calcext:value-type="string" table:number-columns-spanned="2" table:number-rows-spanned="1">
            <text:p>rus</text:p>
          </table:table-cell>
          <table:covered-table-cell/>
          <table:table-cell office:value-type="string" calcext:value-type="string">
            <text:p>rus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Русский язык (Russkiĭ âzyk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35])); LEFT([.H135]; FIND(&quot;(&quot;; [.H135])-1); [.H135]))" office:value-type="string" office:string-value="Русский язык" calcext:value-type="string">
            <text:p>Русский язык</text:p>
          </table:table-cell>
          <table:table-cell table:formula="of:=IF(ISNUMBER(FIND(&quot;;&quot;; [.K135])); LEFT([.K135]; FIND(&quot;;&quot;; [.K135])-1); [.K135])" office:value-type="string" office:string-value="Русский язык" calcext:value-type="string">
            <text:p>Русский язык</text:p>
          </table:table-cell>
          <table:table-cell table:formula="of:=COM.MICROSOFT.CONCAT(&quot;&lt;string name='lang_&quot;; [.B135]; &quot;' translatable='false'&gt;&quot;; [.L135]; &quot;&lt;/string&gt;&quot;)" office:value-type="string" office:string-value="&lt;string name='lang_ru' translatable='false'&gt;Русский язык&lt;/string&gt;" calcext:value-type="string">
            <text:p>&lt;string name='lang_ru' translatable='false'&gt;Русский язык&lt;/string&gt;</text:p>
          </table:table-cell>
          <table:table-cell table:formula="of:=COM.MICROSOFT.CONCAT([.$N$2];[.B135]; [.$N$2]; &quot; to Res.string.lang_&quot;; [.B135]; &quot;,&quot;)" office:value-type="string" office:string-value="&quot;ru&quot; to Res.string.lang_ru," calcext:value-type="string">
            <text:p>"ru" to Res.string.lang_ru,</text:p>
          </table:table-cell>
          <table:table-cell table:formula="of:=COM.MICROSOFT.CONCAT(&quot;import world.respect.shared.generated.resources.lang_&quot;; [.B135])" office:value-type="string" office:string-value="import world.respect.shared.generated.resources.lang_ru" calcext:value-type="string">
            <text:p>import world.respect.shared.generated.resources.lang_ru</text:p>
          </table:table-cell>
        </table:table-row>
        <table:table-row table:style-name="ro1">
          <table:table-cell office:value-type="string" calcext:value-type="string">
            <text:p><text:a xlink:href="https://en.wikipedia.org/wiki/Samoan_language" xlink:type="simple">Samoan</text:a></text:p>
          </table:table-cell>
          <table:table-cell office:value-type="string" calcext:value-type="string">
            <text:p><text:a xlink:href="https://www.loc.gov/standards/iso639-2/php/langcodes-keyword.php?SearchType=iso_639_1&amp;SearchTerm=sm" xlink:type="simple">sm</text:a></text:p>
          </table:table-cell>
          <table:table-cell office:value-type="string" calcext:value-type="string" table:number-columns-spanned="2" table:number-rows-spanned="1">
            <text:p>smo</text:p>
          </table:table-cell>
          <table:covered-table-cell/>
          <table:table-cell office:value-type="string" calcext:value-type="string">
            <text:p>sm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gagana Sāmoa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36])); LEFT([.H136]; FIND(&quot;(&quot;; [.H136])-1); [.H136]))" office:value-type="string" office:string-value="gagana Sāmoa" calcext:value-type="string">
            <text:p>gagana Sāmoa</text:p>
          </table:table-cell>
          <table:table-cell table:formula="of:=IF(ISNUMBER(FIND(&quot;;&quot;; [.K136])); LEFT([.K136]; FIND(&quot;;&quot;; [.K136])-1); [.K136])" office:value-type="string" office:string-value="gagana Sāmoa" calcext:value-type="string">
            <text:p>gagana Sāmoa</text:p>
          </table:table-cell>
          <table:table-cell table:formula="of:=COM.MICROSOFT.CONCAT(&quot;&lt;string name='lang_&quot;; [.B136]; &quot;' translatable='false'&gt;&quot;; [.L136]; &quot;&lt;/string&gt;&quot;)" office:value-type="string" office:string-value="&lt;string name='lang_sm' translatable='false'&gt;gagana Sāmoa&lt;/string&gt;" calcext:value-type="string">
            <text:p>&lt;string name='lang_sm' translatable='false'&gt;gagana Sāmoa&lt;/string&gt;</text:p>
          </table:table-cell>
          <table:table-cell table:formula="of:=COM.MICROSOFT.CONCAT([.$N$2];[.B136]; [.$N$2]; &quot; to Res.string.lang_&quot;; [.B136]; &quot;,&quot;)" office:value-type="string" office:string-value="&quot;sm&quot; to Res.string.lang_sm," calcext:value-type="string">
            <text:p>"sm" to Res.string.lang_sm,</text:p>
          </table:table-cell>
          <table:table-cell table:formula="of:=COM.MICROSOFT.CONCAT(&quot;import world.respect.shared.generated.resources.lang_&quot;; [.B136])" office:value-type="string" office:string-value="import world.respect.shared.generated.resources.lang_sm" calcext:value-type="string">
            <text:p>import world.respect.shared.generated.resources.lang_sm</text:p>
          </table:table-cell>
        </table:table-row>
        <table:table-row table:style-name="ro1">
          <table:table-cell office:value-type="string" calcext:value-type="string">
            <text:p><text:a xlink:href="https://en.wikipedia.org/wiki/Sango_language" xlink:type="simple">Sango</text:a></text:p>
          </table:table-cell>
          <table:table-cell office:value-type="string" calcext:value-type="string">
            <text:p><text:a xlink:href="https://www.loc.gov/standards/iso639-2/php/langcodes-keyword.php?SearchType=iso_639_1&amp;SearchTerm=sg" xlink:type="simple">sg</text:a></text:p>
          </table:table-cell>
          <table:table-cell office:value-type="string" calcext:value-type="string" table:number-columns-spanned="2" table:number-rows-spanned="1">
            <text:p>sag</text:p>
          </table:table-cell>
          <table:covered-table-cell/>
          <table:table-cell office:value-type="string" calcext:value-type="string">
            <text:p>sag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yângâ tî Sängö</text:p>
          </table:table-cell>
          <table:table-cell table:style-name="ce2" office:value-type="string" calcext:value-type="string">
            <text:p>Sangoic</text:p>
          </table:table-cell>
          <table:table-cell office:value-type="string" calcext:value-type="string">
            <text:p/>
          </table:table-cell>
          <table:table-cell table:formula="of:=TRIM(IF(ISNUMBER(FIND(&quot;(&quot;; [.H137])); LEFT([.H137]; FIND(&quot;(&quot;; [.H137])-1); [.H137]))" office:value-type="string" office:string-value="yângâ tî Sängö" calcext:value-type="string">
            <text:p>yângâ tî Sängö</text:p>
          </table:table-cell>
          <table:table-cell table:formula="of:=IF(ISNUMBER(FIND(&quot;;&quot;; [.K137])); LEFT([.K137]; FIND(&quot;;&quot;; [.K137])-1); [.K137])" office:value-type="string" office:string-value="yângâ tî Sängö" calcext:value-type="string">
            <text:p>yângâ tî Sängö</text:p>
          </table:table-cell>
          <table:table-cell table:formula="of:=COM.MICROSOFT.CONCAT(&quot;&lt;string name='lang_&quot;; [.B137]; &quot;' translatable='false'&gt;&quot;; [.L137]; &quot;&lt;/string&gt;&quot;)" office:value-type="string" office:string-value="&lt;string name='lang_sg' translatable='false'&gt;yângâ tî Sängö&lt;/string&gt;" calcext:value-type="string">
            <text:p>&lt;string name='lang_sg' translatable='false'&gt;yângâ tî Sängö&lt;/string&gt;</text:p>
          </table:table-cell>
          <table:table-cell table:formula="of:=COM.MICROSOFT.CONCAT([.$N$2];[.B137]; [.$N$2]; &quot; to Res.string.lang_&quot;; [.B137]; &quot;,&quot;)" office:value-type="string" office:string-value="&quot;sg&quot; to Res.string.lang_sg," calcext:value-type="string">
            <text:p>"sg" to Res.string.lang_sg,</text:p>
          </table:table-cell>
          <table:table-cell table:formula="of:=COM.MICROSOFT.CONCAT(&quot;import world.respect.shared.generated.resources.lang_&quot;; [.B137])" office:value-type="string" office:string-value="import world.respect.shared.generated.resources.lang_sg" calcext:value-type="string">
            <text:p>import world.respect.shared.generated.resources.lang_sg</text:p>
          </table:table-cell>
        </table:table-row>
        <table:table-row table:style-name="ro3">
          <table:table-cell office:value-type="string" calcext:value-type="string">
            <text:p><text:a xlink:href="https://en.wikipedia.org/wiki/Sanskrit" xlink:type="simple">Sanskrit</text:a></text:p>
          </table:table-cell>
          <table:table-cell office:value-type="string" calcext:value-type="string">
            <text:p><text:a xlink:href="https://www.loc.gov/standards/iso639-2/php/langcodes-keyword.php?SearchType=iso_639_1&amp;SearchTerm=sa" xlink:type="simple">sa</text:a></text:p>
          </table:table-cell>
          <table:table-cell office:value-type="string" calcext:value-type="string" table:number-columns-spanned="2" table:number-rows-spanned="1">
            <text:p>san</text:p>
          </table:table-cell>
          <table:covered-table-cell/>
          <table:table-cell office:value-type="string" calcext:value-type="string">
            <text:p>san + <text:a xlink:href="https://en.wikipedia.org/wiki/ISO_639_macrolanguage#san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Historical</text:p>
          </table:table-cell>
          <table:table-cell office:value-type="string" calcext:value-type="string">
            <text:p>संस्कृतम् (Saṃskṛtam)</text:p>
          </table:table-cell>
          <table:table-cell/>
          <table:table-cell table:style-name="ce2" office:value-type="string" calcext:value-type="string">
            <text:p>In use by some Indian states on judicial purposes</text:p>
          </table:table-cell>
          <table:table-cell table:formula="of:=TRIM(IF(ISNUMBER(FIND(&quot;(&quot;; [.H138])); LEFT([.H138]; FIND(&quot;(&quot;; [.H138])-1); [.H138]))" office:value-type="string" office:string-value="संस्कृतम्" calcext:value-type="string">
            <text:p>संस्कृतम्</text:p>
          </table:table-cell>
          <table:table-cell table:formula="of:=IF(ISNUMBER(FIND(&quot;;&quot;; [.K138])); LEFT([.K138]; FIND(&quot;;&quot;; [.K138])-1); [.K138])" office:value-type="string" office:string-value="संस्कृतम्" calcext:value-type="string">
            <text:p>संस्कृतम्</text:p>
          </table:table-cell>
          <table:table-cell table:formula="of:=COM.MICROSOFT.CONCAT(&quot;&lt;string name='lang_&quot;; [.B138]; &quot;' translatable='false'&gt;&quot;; [.L138]; &quot;&lt;/string&gt;&quot;)" office:value-type="string" office:string-value="&lt;string name='lang_sa' translatable='false'&gt;संस्कृतम्&lt;/string&gt;" calcext:value-type="string">
            <text:p>&lt;string name='lang_sa' translatable='false'&gt;संस्कृतम्&lt;/string&gt;</text:p>
          </table:table-cell>
          <table:table-cell table:formula="of:=COM.MICROSOFT.CONCAT([.$N$2];[.B138]; [.$N$2]; &quot; to Res.string.lang_&quot;; [.B138]; &quot;,&quot;)" office:value-type="string" office:string-value="&quot;sa&quot; to Res.string.lang_sa," calcext:value-type="string">
            <text:p>"sa" to Res.string.lang_sa,</text:p>
          </table:table-cell>
          <table:table-cell table:formula="of:=COM.MICROSOFT.CONCAT(&quot;import world.respect.shared.generated.resources.lang_&quot;; [.B138])" office:value-type="string" office:string-value="import world.respect.shared.generated.resources.lang_sa" calcext:value-type="string">
            <text:p>import world.respect.shared.generated.resources.lang_sa</text:p>
          </table:table-cell>
        </table:table-row>
        <table:table-row table:style-name="ro2">
          <table:table-cell office:value-type="string" calcext:value-type="string">
            <text:p><text:a xlink:href="https://en.wikipedia.org/wiki/Sardinian_language" xlink:type="simple">Sardinian</text:a></text:p>
          </table:table-cell>
          <table:table-cell office:value-type="string" calcext:value-type="string">
            <text:p><text:a xlink:href="https://www.loc.gov/standards/iso639-2/php/langcodes-keyword.php?SearchType=iso_639_1&amp;SearchTerm=sc" xlink:type="simple">sc</text:a></text:p>
          </table:table-cell>
          <table:table-cell office:value-type="string" calcext:value-type="string" table:number-columns-spanned="2" table:number-rows-spanned="1">
            <text:p>srd</text:p>
          </table:table-cell>
          <table:covered-table-cell/>
          <table:table-cell office:value-type="string" calcext:value-type="string">
            <text:p>srd + <text:a xlink:href="https://en.wikipedia.org/wiki/ISO_639_macrolanguage#srd" xlink:type="simple">4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Sardu</text:p>
          </table:table-cell>
          <table:table-cell table:style-name="ce2" office:value-type="string" calcext:value-type="string">
            <text:p>Sard</text:p>
          </table:table-cell>
          <table:table-cell office:value-type="string" calcext:value-type="string">
            <text:p/>
          </table:table-cell>
          <table:table-cell table:formula="of:=TRIM(IF(ISNUMBER(FIND(&quot;(&quot;; [.H139])); LEFT([.H139]; FIND(&quot;(&quot;; [.H139])-1); [.H139]))" office:value-type="string" office:string-value="Sardu" calcext:value-type="string">
            <text:p>Sardu</text:p>
          </table:table-cell>
          <table:table-cell table:formula="of:=IF(ISNUMBER(FIND(&quot;;&quot;; [.K139])); LEFT([.K139]; FIND(&quot;;&quot;; [.K139])-1); [.K139])" office:value-type="string" office:string-value="Sardu" calcext:value-type="string">
            <text:p>Sardu</text:p>
          </table:table-cell>
          <table:table-cell table:formula="of:=COM.MICROSOFT.CONCAT(&quot;&lt;string name='lang_&quot;; [.B139]; &quot;' translatable='false'&gt;&quot;; [.L139]; &quot;&lt;/string&gt;&quot;)" office:value-type="string" office:string-value="&lt;string name='lang_sc' translatable='false'&gt;Sardu&lt;/string&gt;" calcext:value-type="string">
            <text:p>&lt;string name='lang_sc' translatable='false'&gt;Sardu&lt;/string&gt;</text:p>
          </table:table-cell>
          <table:table-cell table:formula="of:=COM.MICROSOFT.CONCAT([.$N$2];[.B139]; [.$N$2]; &quot; to Res.string.lang_&quot;; [.B139]; &quot;,&quot;)" office:value-type="string" office:string-value="&quot;sc&quot; to Res.string.lang_sc," calcext:value-type="string">
            <text:p>"sc" to Res.string.lang_sc,</text:p>
          </table:table-cell>
          <table:table-cell table:formula="of:=COM.MICROSOFT.CONCAT(&quot;import world.respect.shared.generated.resources.lang_&quot;; [.B139])" office:value-type="string" office:string-value="import world.respect.shared.generated.resources.lang_sc" calcext:value-type="string">
            <text:p>import world.respect.shared.generated.resources.lang_sc</text:p>
          </table:table-cell>
        </table:table-row>
        <table:table-row table:style-name="ro9">
          <table:table-cell office:value-type="string" calcext:value-type="string">
            <text:p><text:a xlink:href="https://en.wikipedia.org/wiki/Serbian_language" xlink:type="simple">Serbian</text:a></text:p>
          </table:table-cell>
          <table:table-cell office:value-type="string" calcext:value-type="string">
            <text:p><text:a xlink:href="https://www.loc.gov/standards/iso639-2/php/langcodes-keyword.php?SearchType=iso_639_1&amp;SearchTerm=sr" xlink:type="simple">sr</text:a></text:p>
          </table:table-cell>
          <table:table-cell office:value-type="string" calcext:value-type="string" table:number-columns-spanned="2" table:number-rows-spanned="1">
            <text:p>srp</text:p>
          </table:table-cell>
          <table:covered-table-cell/>
          <table:table-cell office:value-type="string" calcext:value-type="string">
            <text:p>srp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Српски (Srpski)</text:p>
          </table:table-cell>
          <table:table-cell/>
          <table:table-cell table:style-name="ce2" office:value-type="string" calcext:value-type="string">
            <text:p>Member language of <text:a xlink:href="https://en.wikipedia.org/wiki/Serbo-Croatian" xlink:type="simple">Serbo-Croatian</text:a> with code sh deprecated in 2000, the ISO 639-2/T code srp deprecated the ISO 639-2/B code scc<text:a xlink:href="https://en.wikipedia.org/wiki/List_of_ISO_639_language_codes#cite_note-LOC_Changes-5" xlink:type="simple">[4]</text:a></text:p>
          </table:table-cell>
          <table:table-cell table:formula="of:=TRIM(IF(ISNUMBER(FIND(&quot;(&quot;; [.H140])); LEFT([.H140]; FIND(&quot;(&quot;; [.H140])-1); [.H140]))" office:value-type="string" office:string-value="Српски" calcext:value-type="string">
            <text:p>Српски</text:p>
          </table:table-cell>
          <table:table-cell table:formula="of:=IF(ISNUMBER(FIND(&quot;;&quot;; [.K140])); LEFT([.K140]; FIND(&quot;;&quot;; [.K140])-1); [.K140])" office:value-type="string" office:string-value="Српски" calcext:value-type="string">
            <text:p>Српски</text:p>
          </table:table-cell>
          <table:table-cell table:formula="of:=COM.MICROSOFT.CONCAT(&quot;&lt;string name='lang_&quot;; [.B140]; &quot;' translatable='false'&gt;&quot;; [.L140]; &quot;&lt;/string&gt;&quot;)" office:value-type="string" office:string-value="&lt;string name='lang_sr' translatable='false'&gt;Српски&lt;/string&gt;" calcext:value-type="string">
            <text:p>&lt;string name='lang_sr' translatable='false'&gt;Српски&lt;/string&gt;</text:p>
          </table:table-cell>
          <table:table-cell table:formula="of:=COM.MICROSOFT.CONCAT([.$N$2];[.B140]; [.$N$2]; &quot; to Res.string.lang_&quot;; [.B140]; &quot;,&quot;)" office:value-type="string" office:string-value="&quot;sr&quot; to Res.string.lang_sr," calcext:value-type="string">
            <text:p>"sr" to Res.string.lang_sr,</text:p>
          </table:table-cell>
          <table:table-cell table:formula="of:=COM.MICROSOFT.CONCAT(&quot;import world.respect.shared.generated.resources.lang_&quot;; [.B140])" office:value-type="string" office:string-value="import world.respect.shared.generated.resources.lang_sr" calcext:value-type="string">
            <text:p>import world.respect.shared.generated.resources.lang_sr</text:p>
          </table:table-cell>
        </table:table-row>
        <table:table-row table:style-name="ro1">
          <table:table-cell office:value-type="string" calcext:value-type="string">
            <text:p><text:a xlink:href="https://en.wikipedia.org/wiki/Shona_language" xlink:type="simple">Shona</text:a></text:p>
          </table:table-cell>
          <table:table-cell office:value-type="string" calcext:value-type="string">
            <text:p><text:a xlink:href="https://www.loc.gov/standards/iso639-2/php/langcodes-keyword.php?SearchType=iso_639_1&amp;SearchTerm=sn" xlink:type="simple">sn</text:a></text:p>
          </table:table-cell>
          <table:table-cell office:value-type="string" calcext:value-type="string" table:number-columns-spanned="2" table:number-rows-spanned="1">
            <text:p>sna</text:p>
          </table:table-cell>
          <table:covered-table-cell/>
          <table:table-cell office:value-type="string" calcext:value-type="string">
            <text:p>sn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chiShona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41])); LEFT([.H141]; FIND(&quot;(&quot;; [.H141])-1); [.H141]))" office:value-type="string" office:string-value="chiShona" calcext:value-type="string">
            <text:p>chiShona</text:p>
          </table:table-cell>
          <table:table-cell table:formula="of:=IF(ISNUMBER(FIND(&quot;;&quot;; [.K141])); LEFT([.K141]; FIND(&quot;;&quot;; [.K141])-1); [.K141])" office:value-type="string" office:string-value="chiShona" calcext:value-type="string">
            <text:p>chiShona</text:p>
          </table:table-cell>
          <table:table-cell table:formula="of:=COM.MICROSOFT.CONCAT(&quot;&lt;string name='lang_&quot;; [.B141]; &quot;' translatable='false'&gt;&quot;; [.L141]; &quot;&lt;/string&gt;&quot;)" office:value-type="string" office:string-value="&lt;string name='lang_sn' translatable='false'&gt;chiShona&lt;/string&gt;" calcext:value-type="string">
            <text:p>&lt;string name='lang_sn' translatable='false'&gt;chiShona&lt;/string&gt;</text:p>
          </table:table-cell>
          <table:table-cell table:formula="of:=COM.MICROSOFT.CONCAT([.$N$2];[.B141]; [.$N$2]; &quot; to Res.string.lang_&quot;; [.B141]; &quot;,&quot;)" office:value-type="string" office:string-value="&quot;sn&quot; to Res.string.lang_sn," calcext:value-type="string">
            <text:p>"sn" to Res.string.lang_sn,</text:p>
          </table:table-cell>
          <table:table-cell table:formula="of:=COM.MICROSOFT.CONCAT(&quot;import world.respect.shared.generated.resources.lang_&quot;; [.B141])" office:value-type="string" office:string-value="import world.respect.shared.generated.resources.lang_sn" calcext:value-type="string">
            <text:p>import world.respect.shared.generated.resources.lang_sn</text:p>
          </table:table-cell>
        </table:table-row>
        <table:table-row table:style-name="ro8">
          <table:table-cell office:value-type="string" calcext:value-type="string">
            <text:p><text:a xlink:href="https://en.wikipedia.org/wiki/Sichuan_Yi_language" xlink:type="simple">Sichuan Yi</text:a>, Nuosu</text:p>
          </table:table-cell>
          <table:table-cell office:value-type="string" calcext:value-type="string">
            <text:p><text:a xlink:href="https://www.loc.gov/standards/iso639-2/php/langcodes-keyword.php?SearchType=iso_639_1&amp;SearchTerm=ii" xlink:type="simple">ii</text:a></text:p>
          </table:table-cell>
          <table:table-cell office:value-type="string" calcext:value-type="string" table:number-columns-spanned="2" table:number-rows-spanned="1">
            <text:p>iii</text:p>
          </table:table-cell>
          <table:covered-table-cell/>
          <table:table-cell office:value-type="string" calcext:value-type="string">
            <text:p>iii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ꆈꌠꉙ (Nuosuhxop)</text:p>
          </table:table-cell>
          <table:table-cell table:style-name="ce2" office:value-type="string" calcext:value-type="string">
            <text:p>Northern Yi; Liangshan Yi; Nosu</text:p>
          </table:table-cell>
          <table:table-cell table:style-name="ce2" office:value-type="string" calcext:value-type="string">
            <text:p>standard form of the <text:a xlink:href="https://en.wikipedia.org/wiki/Yi_language" xlink:type="simple">Yi languages</text:a></text:p>
          </table:table-cell>
          <table:table-cell table:formula="of:=TRIM(IF(ISNUMBER(FIND(&quot;(&quot;; [.H142])); LEFT([.H142]; FIND(&quot;(&quot;; [.H142])-1); [.H142]))" office:value-type="string" office:string-value="ꆈꌠꉙ" calcext:value-type="string">
            <text:p>ꆈꌠꉙ</text:p>
          </table:table-cell>
          <table:table-cell table:formula="of:=IF(ISNUMBER(FIND(&quot;;&quot;; [.K142])); LEFT([.K142]; FIND(&quot;;&quot;; [.K142])-1); [.K142])" office:value-type="string" office:string-value="ꆈꌠꉙ" calcext:value-type="string">
            <text:p>ꆈꌠꉙ</text:p>
          </table:table-cell>
          <table:table-cell table:formula="of:=COM.MICROSOFT.CONCAT(&quot;&lt;string name='lang_&quot;; [.B142]; &quot;' translatable='false'&gt;&quot;; [.L142]; &quot;&lt;/string&gt;&quot;)" office:value-type="string" office:string-value="&lt;string name='lang_ii' translatable='false'&gt;ꆈꌠꉙ&lt;/string&gt;" calcext:value-type="string">
            <text:p>&lt;string name='lang_ii' translatable='false'&gt;ꆈꌠꉙ&lt;/string&gt;</text:p>
          </table:table-cell>
          <table:table-cell table:formula="of:=COM.MICROSOFT.CONCAT([.$N$2];[.B142]; [.$N$2]; &quot; to Res.string.lang_&quot;; [.B142]; &quot;,&quot;)" office:value-type="string" office:string-value="&quot;ii&quot; to Res.string.lang_ii," calcext:value-type="string">
            <text:p>"ii" to Res.string.lang_ii,</text:p>
          </table:table-cell>
          <table:table-cell table:formula="of:=COM.MICROSOFT.CONCAT(&quot;import world.respect.shared.generated.resources.lang_&quot;; [.B142])" office:value-type="string" office:string-value="import world.respect.shared.generated.resources.lang_ii" calcext:value-type="string">
            <text:p>import world.respect.shared.generated.resources.lang_ii</text:p>
          </table:table-cell>
        </table:table-row>
        <table:table-row table:style-name="ro4">
          <table:table-cell office:value-type="string" calcext:value-type="string">
            <text:p><text:a xlink:href="https://en.wikipedia.org/wiki/Sindhi_language" xlink:type="simple">Sindhi</text:a></text:p>
          </table:table-cell>
          <table:table-cell office:value-type="string" calcext:value-type="string">
            <text:p><text:a xlink:href="https://www.loc.gov/standards/iso639-2/php/langcodes-keyword.php?SearchType=iso_639_1&amp;SearchTerm=sd" xlink:type="simple">sd</text:a></text:p>
          </table:table-cell>
          <table:table-cell office:value-type="string" calcext:value-type="string" table:number-columns-spanned="2" table:number-rows-spanned="1">
            <text:p>snd</text:p>
          </table:table-cell>
          <table:covered-table-cell/>
          <table:table-cell office:value-type="string" calcext:value-type="string">
            <text:p>snd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سنڌي; सिन्धी (Sindhī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43])); LEFT([.H143]; FIND(&quot;(&quot;; [.H143])-1); [.H143]))" office:value-type="string" office:string-value="سنڌي; सिन्धी" calcext:value-type="string">
            <text:p>سنڌي; सिन्धी</text:p>
          </table:table-cell>
          <table:table-cell table:formula="of:=IF(ISNUMBER(FIND(&quot;;&quot;; [.K143])); LEFT([.K143]; FIND(&quot;;&quot;; [.K143])-1); [.K143])" office:value-type="string" office:string-value="سنڌي" calcext:value-type="string">
            <text:p>سنڌي</text:p>
          </table:table-cell>
          <table:table-cell table:formula="of:=COM.MICROSOFT.CONCAT(&quot;&lt;string name='lang_&quot;; [.B143]; &quot;' translatable='false'&gt;&quot;; [.L143]; &quot;&lt;/string&gt;&quot;)" office:value-type="string" office:string-value="&lt;string name='lang_sd' translatable='false'&gt;سنڌي&lt;/string&gt;" calcext:value-type="string">
            <text:p>&lt;string name='lang_sd' translatable='false'&gt;سنڌي&lt;/string&gt;</text:p>
          </table:table-cell>
          <table:table-cell table:formula="of:=COM.MICROSOFT.CONCAT([.$N$2];[.B143]; [.$N$2]; &quot; to Res.string.lang_&quot;; [.B143]; &quot;,&quot;)" office:value-type="string" office:string-value="&quot;sd&quot; to Res.string.lang_sd," calcext:value-type="string">
            <text:p>"sd" to Res.string.lang_sd,</text:p>
          </table:table-cell>
          <table:table-cell table:formula="of:=COM.MICROSOFT.CONCAT(&quot;import world.respect.shared.generated.resources.lang_&quot;; [.B143])" office:value-type="string" office:string-value="import world.respect.shared.generated.resources.lang_sd" calcext:value-type="string">
            <text:p>import world.respect.shared.generated.resources.lang_sd</text:p>
          </table:table-cell>
        </table:table-row>
        <table:table-row table:style-name="ro4">
          <table:table-cell office:value-type="string" calcext:value-type="string">
            <text:p><text:a xlink:href="https://en.wikipedia.org/wiki/Sinhala_language" xlink:type="simple">Sinhala</text:a>, Sinhalese</text:p>
          </table:table-cell>
          <table:table-cell office:value-type="string" calcext:value-type="string">
            <text:p><text:a xlink:href="https://www.loc.gov/standards/iso639-2/php/langcodes-keyword.php?SearchType=iso_639_1&amp;SearchTerm=si" xlink:type="simple">si</text:a></text:p>
          </table:table-cell>
          <table:table-cell office:value-type="string" calcext:value-type="string" table:number-columns-spanned="2" table:number-rows-spanned="1">
            <text:p>sin</text:p>
          </table:table-cell>
          <table:covered-table-cell/>
          <table:table-cell office:value-type="string" calcext:value-type="string">
            <text:p>si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සිංහල (Siṁhala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44])); LEFT([.H144]; FIND(&quot;(&quot;; [.H144])-1); [.H144]))" office:value-type="string" office:string-value="සිංහල" calcext:value-type="string">
            <text:p>සිංහල</text:p>
          </table:table-cell>
          <table:table-cell table:formula="of:=IF(ISNUMBER(FIND(&quot;;&quot;; [.K144])); LEFT([.K144]; FIND(&quot;;&quot;; [.K144])-1); [.K144])" office:value-type="string" office:string-value="සිංහල" calcext:value-type="string">
            <text:p>සිංහල</text:p>
          </table:table-cell>
          <table:table-cell table:formula="of:=COM.MICROSOFT.CONCAT(&quot;&lt;string name='lang_&quot;; [.B144]; &quot;' translatable='false'&gt;&quot;; [.L144]; &quot;&lt;/string&gt;&quot;)" office:value-type="string" office:string-value="&lt;string name='lang_si' translatable='false'&gt;සිංහල&lt;/string&gt;" calcext:value-type="string">
            <text:p>&lt;string name='lang_si' translatable='false'&gt;සිංහල&lt;/string&gt;</text:p>
          </table:table-cell>
          <table:table-cell table:formula="of:=COM.MICROSOFT.CONCAT([.$N$2];[.B144]; [.$N$2]; &quot; to Res.string.lang_&quot;; [.B144]; &quot;,&quot;)" office:value-type="string" office:string-value="&quot;si&quot; to Res.string.lang_si," calcext:value-type="string">
            <text:p>"si" to Res.string.lang_si,</text:p>
          </table:table-cell>
          <table:table-cell table:formula="of:=COM.MICROSOFT.CONCAT(&quot;import world.respect.shared.generated.resources.lang_&quot;; [.B144])" office:value-type="string" office:string-value="import world.respect.shared.generated.resources.lang_si" calcext:value-type="string">
            <text:p>import world.respect.shared.generated.resources.lang_si</text:p>
          </table:table-cell>
        </table:table-row>
        <table:table-row table:style-name="ro1">
          <table:table-cell office:value-type="string" calcext:value-type="string">
            <text:p><text:a xlink:href="https://en.wikipedia.org/wiki/Slovak_language" xlink:type="simple">Slovak</text:a></text:p>
          </table:table-cell>
          <table:table-cell office:value-type="string" calcext:value-type="string">
            <text:p><text:a xlink:href="https://www.loc.gov/standards/iso639-2/php/langcodes-keyword.php?SearchType=iso_639_1&amp;SearchTerm=sk" xlink:type="simple">sk</text:a></text:p>
          </table:table-cell>
          <table:table-cell office:value-type="string" calcext:value-type="string">
            <text:p>slk</text:p>
          </table:table-cell>
          <table:table-cell table:style-name="ce3" office:value-type="string" calcext:value-type="string">
            <text:p>slo</text:p>
          </table:table-cell>
          <table:table-cell office:value-type="string" calcext:value-type="string">
            <text:p>slk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Slovenčina</text:p>
          </table:table-cell>
          <table:table-cell table:style-name="ce2" office:value-type="string" calcext:value-type="string">
            <text:p>Slovakian</text:p>
          </table:table-cell>
          <table:table-cell office:value-type="string" calcext:value-type="string">
            <text:p/>
          </table:table-cell>
          <table:table-cell table:formula="of:=TRIM(IF(ISNUMBER(FIND(&quot;(&quot;; [.H145])); LEFT([.H145]; FIND(&quot;(&quot;; [.H145])-1); [.H145]))" office:value-type="string" office:string-value="Slovenčina" calcext:value-type="string">
            <text:p>Slovenčina</text:p>
          </table:table-cell>
          <table:table-cell table:formula="of:=IF(ISNUMBER(FIND(&quot;;&quot;; [.K145])); LEFT([.K145]; FIND(&quot;;&quot;; [.K145])-1); [.K145])" office:value-type="string" office:string-value="Slovenčina" calcext:value-type="string">
            <text:p>Slovenčina</text:p>
          </table:table-cell>
          <table:table-cell table:formula="of:=COM.MICROSOFT.CONCAT(&quot;&lt;string name='lang_&quot;; [.B145]; &quot;' translatable='false'&gt;&quot;; [.L145]; &quot;&lt;/string&gt;&quot;)" office:value-type="string" office:string-value="&lt;string name='lang_sk' translatable='false'&gt;Slovenčina&lt;/string&gt;" calcext:value-type="string">
            <text:p>&lt;string name='lang_sk' translatable='false'&gt;Slovenčina&lt;/string&gt;</text:p>
          </table:table-cell>
          <table:table-cell table:formula="of:=COM.MICROSOFT.CONCAT([.$N$2];[.B145]; [.$N$2]; &quot; to Res.string.lang_&quot;; [.B145]; &quot;,&quot;)" office:value-type="string" office:string-value="&quot;sk&quot; to Res.string.lang_sk," calcext:value-type="string">
            <text:p>"sk" to Res.string.lang_sk,</text:p>
          </table:table-cell>
          <table:table-cell table:formula="of:=COM.MICROSOFT.CONCAT(&quot;import world.respect.shared.generated.resources.lang_&quot;; [.B145])" office:value-type="string" office:string-value="import world.respect.shared.generated.resources.lang_sk" calcext:value-type="string">
            <text:p>import world.respect.shared.generated.resources.lang_sk</text:p>
          </table:table-cell>
        </table:table-row>
        <table:table-row table:style-name="ro1">
          <table:table-cell office:value-type="string" calcext:value-type="string">
            <text:p><text:a xlink:href="https://en.wikipedia.org/wiki/Slovene_language" xlink:type="simple">Slovenian</text:a></text:p>
          </table:table-cell>
          <table:table-cell office:value-type="string" calcext:value-type="string">
            <text:p><text:a xlink:href="https://www.loc.gov/standards/iso639-2/php/langcodes-keyword.php?SearchType=iso_639_1&amp;SearchTerm=sl" xlink:type="simple">sl</text:a></text:p>
          </table:table-cell>
          <table:table-cell office:value-type="string" calcext:value-type="string" table:number-columns-spanned="2" table:number-rows-spanned="1">
            <text:p>slv</text:p>
          </table:table-cell>
          <table:covered-table-cell/>
          <table:table-cell office:value-type="string" calcext:value-type="string">
            <text:p>slv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Slovenščina</text:p>
          </table:table-cell>
          <table:table-cell table:style-name="ce2" office:value-type="string" calcext:value-type="string">
            <text:p>Slovene</text:p>
          </table:table-cell>
          <table:table-cell office:value-type="string" calcext:value-type="string">
            <text:p/>
          </table:table-cell>
          <table:table-cell table:formula="of:=TRIM(IF(ISNUMBER(FIND(&quot;(&quot;; [.H146])); LEFT([.H146]; FIND(&quot;(&quot;; [.H146])-1); [.H146]))" office:value-type="string" office:string-value="Slovenščina" calcext:value-type="string">
            <text:p>Slovenščina</text:p>
          </table:table-cell>
          <table:table-cell table:formula="of:=IF(ISNUMBER(FIND(&quot;;&quot;; [.K146])); LEFT([.K146]; FIND(&quot;;&quot;; [.K146])-1); [.K146])" office:value-type="string" office:string-value="Slovenščina" calcext:value-type="string">
            <text:p>Slovenščina</text:p>
          </table:table-cell>
          <table:table-cell table:formula="of:=COM.MICROSOFT.CONCAT(&quot;&lt;string name='lang_&quot;; [.B146]; &quot;' translatable='false'&gt;&quot;; [.L146]; &quot;&lt;/string&gt;&quot;)" office:value-type="string" office:string-value="&lt;string name='lang_sl' translatable='false'&gt;Slovenščina&lt;/string&gt;" calcext:value-type="string">
            <text:p>&lt;string name='lang_sl' translatable='false'&gt;Slovenščina&lt;/string&gt;</text:p>
          </table:table-cell>
          <table:table-cell table:formula="of:=COM.MICROSOFT.CONCAT([.$N$2];[.B146]; [.$N$2]; &quot; to Res.string.lang_&quot;; [.B146]; &quot;,&quot;)" office:value-type="string" office:string-value="&quot;sl&quot; to Res.string.lang_sl," calcext:value-type="string">
            <text:p>"sl" to Res.string.lang_sl,</text:p>
          </table:table-cell>
          <table:table-cell table:formula="of:=COM.MICROSOFT.CONCAT(&quot;import world.respect.shared.generated.resources.lang_&quot;; [.B146])" office:value-type="string" office:string-value="import world.respect.shared.generated.resources.lang_sl" calcext:value-type="string">
            <text:p>import world.respect.shared.generated.resources.lang_sl</text:p>
          </table:table-cell>
        </table:table-row>
        <table:table-row table:style-name="ro12">
          <table:table-cell office:value-type="string" calcext:value-type="string">
            <text:p><text:a xlink:href="https://en.wikipedia.org/wiki/Somali_language" xlink:type="simple">Somali</text:a></text:p>
          </table:table-cell>
          <table:table-cell office:value-type="string" calcext:value-type="string">
            <text:p><text:a xlink:href="https://www.loc.gov/standards/iso639-2/php/langcodes-keyword.php?SearchType=iso_639_1&amp;SearchTerm=so" xlink:type="simple">so</text:a></text:p>
          </table:table-cell>
          <table:table-cell office:value-type="string" calcext:value-type="string" table:number-columns-spanned="2" table:number-rows-spanned="1">
            <text:p>som</text:p>
          </table:table-cell>
          <table:covered-table-cell/>
          <table:table-cell office:value-type="string" calcext:value-type="string">
            <text:p>som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Soomaali; 𐒈𐒝𐒑𐒛𐒐𐒘; سٝومالِ</text:p>
          </table:table-cell>
          <table:table-cell table:style-name="ce2" office:value-type="string" calcext:value-type="string">
            <text:p>Somalian</text:p>
          </table:table-cell>
          <table:table-cell office:value-type="string" calcext:value-type="string">
            <text:p/>
          </table:table-cell>
          <table:table-cell table:formula="of:=TRIM(IF(ISNUMBER(FIND(&quot;(&quot;; [.H147])); LEFT([.H147]; FIND(&quot;(&quot;; [.H147])-1); [.H147]))" office:value-type="string" office:string-value="Soomaali; 𐒈𐒝𐒑𐒛𐒐𐒘; سٝومالِ" calcext:value-type="string">
            <text:p>Soomaali; 𐒈𐒝𐒑𐒛𐒐𐒘; سٝومالِ</text:p>
          </table:table-cell>
          <table:table-cell table:formula="of:=IF(ISNUMBER(FIND(&quot;;&quot;; [.K147])); LEFT([.K147]; FIND(&quot;;&quot;; [.K147])-1); [.K147])" office:value-type="string" office:string-value="Soomaali" calcext:value-type="string">
            <text:p>Soomaali</text:p>
          </table:table-cell>
          <table:table-cell table:formula="of:=COM.MICROSOFT.CONCAT(&quot;&lt;string name='lang_&quot;; [.B147]; &quot;' translatable='false'&gt;&quot;; [.L147]; &quot;&lt;/string&gt;&quot;)" office:value-type="string" office:string-value="&lt;string name='lang_so' translatable='false'&gt;Soomaali&lt;/string&gt;" calcext:value-type="string">
            <text:p>&lt;string name='lang_so' translatable='false'&gt;Soomaali&lt;/string&gt;</text:p>
          </table:table-cell>
          <table:table-cell table:formula="of:=COM.MICROSOFT.CONCAT([.$N$2];[.B147]; [.$N$2]; &quot; to Res.string.lang_&quot;; [.B147]; &quot;,&quot;)" office:value-type="string" office:string-value="&quot;so&quot; to Res.string.lang_so," calcext:value-type="string">
            <text:p>"so" to Res.string.lang_so,</text:p>
          </table:table-cell>
          <table:table-cell table:formula="of:=COM.MICROSOFT.CONCAT(&quot;import world.respect.shared.generated.resources.lang_&quot;; [.B147])" office:value-type="string" office:string-value="import world.respect.shared.generated.resources.lang_so" calcext:value-type="string">
            <text:p>import world.respect.shared.generated.resources.lang_so</text:p>
          </table:table-cell>
        </table:table-row>
        <table:table-row table:style-name="ro8">
          <table:table-cell office:value-type="string" calcext:value-type="string">
            <text:p><text:a xlink:href="https://en.wikipedia.org/wiki/South_Ndebele_language" xlink:type="simple">South Ndebele</text:a></text:p>
          </table:table-cell>
          <table:table-cell office:value-type="string" calcext:value-type="string">
            <text:p><text:a xlink:href="https://www.loc.gov/standards/iso639-2/php/langcodes-keyword.php?SearchType=iso_639_1&amp;SearchTerm=nr" xlink:type="simple">nr</text:a></text:p>
          </table:table-cell>
          <table:table-cell office:value-type="string" calcext:value-type="string" table:number-columns-spanned="2" table:number-rows-spanned="1">
            <text:p>nbl</text:p>
          </table:table-cell>
          <table:covered-table-cell/>
          <table:table-cell office:value-type="string" calcext:value-type="string">
            <text:p>nb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isiNdebele; sakwaNdzundza</text:p>
          </table:table-cell>
          <table:table-cell table:style-name="ce2" office:value-type="string" calcext:value-type="string">
            <text:p>Southern Ndebele</text:p>
          </table:table-cell>
          <table:table-cell office:value-type="string" calcext:value-type="string">
            <text:p/>
          </table:table-cell>
          <table:table-cell table:formula="of:=TRIM(IF(ISNUMBER(FIND(&quot;(&quot;; [.H148])); LEFT([.H148]; FIND(&quot;(&quot;; [.H148])-1); [.H148]))" office:value-type="string" office:string-value="isiNdebele; sakwaNdzundza" calcext:value-type="string">
            <text:p>isiNdebele; sakwaNdzundza</text:p>
          </table:table-cell>
          <table:table-cell table:formula="of:=IF(ISNUMBER(FIND(&quot;;&quot;; [.K148])); LEFT([.K148]; FIND(&quot;;&quot;; [.K148])-1); [.K148])" office:value-type="string" office:string-value="isiNdebele" calcext:value-type="string">
            <text:p>isiNdebele</text:p>
          </table:table-cell>
          <table:table-cell table:formula="of:=COM.MICROSOFT.CONCAT(&quot;&lt;string name='lang_&quot;; [.B148]; &quot;' translatable='false'&gt;&quot;; [.L148]; &quot;&lt;/string&gt;&quot;)" office:value-type="string" office:string-value="&lt;string name='lang_nr' translatable='false'&gt;isiNdebele&lt;/string&gt;" calcext:value-type="string">
            <text:p>&lt;string name='lang_nr' translatable='false'&gt;isiNdebele&lt;/string&gt;</text:p>
          </table:table-cell>
          <table:table-cell table:formula="of:=COM.MICROSOFT.CONCAT([.$N$2];[.B148]; [.$N$2]; &quot; to Res.string.lang_&quot;; [.B148]; &quot;,&quot;)" office:value-type="string" office:string-value="&quot;nr&quot; to Res.string.lang_nr," calcext:value-type="string">
            <text:p>"nr" to Res.string.lang_nr,</text:p>
          </table:table-cell>
          <table:table-cell table:formula="of:=COM.MICROSOFT.CONCAT(&quot;import world.respect.shared.generated.resources.lang_&quot;; [.B148])" office:value-type="string" office:string-value="import world.respect.shared.generated.resources.lang_nr" calcext:value-type="string">
            <text:p>import world.respect.shared.generated.resources.lang_nr</text:p>
          </table:table-cell>
        </table:table-row>
        <table:table-row table:style-name="ro1">
          <table:table-cell office:value-type="string" calcext:value-type="string">
            <text:p><text:a xlink:href="https://en.wikipedia.org/wiki/Sotho_language" xlink:type="simple">Southern Sotho</text:a></text:p>
          </table:table-cell>
          <table:table-cell office:value-type="string" calcext:value-type="string">
            <text:p><text:a xlink:href="https://www.loc.gov/standards/iso639-2/php/langcodes-keyword.php?SearchType=iso_639_1&amp;SearchTerm=st" xlink:type="simple">st</text:a></text:p>
          </table:table-cell>
          <table:table-cell office:value-type="string" calcext:value-type="string" table:number-columns-spanned="2" table:number-rows-spanned="1">
            <text:p>sot</text:p>
          </table:table-cell>
          <table:covered-table-cell/>
          <table:table-cell office:value-type="string" calcext:value-type="string">
            <text:p>sot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Sesotho</text:p>
          </table:table-cell>
          <table:table-cell table:style-name="ce2" office:value-type="string" calcext:value-type="string">
            <text:p>Sesotho; Sotho</text:p>
          </table:table-cell>
          <table:table-cell office:value-type="string" calcext:value-type="string">
            <text:p/>
          </table:table-cell>
          <table:table-cell table:formula="of:=TRIM(IF(ISNUMBER(FIND(&quot;(&quot;; [.H149])); LEFT([.H149]; FIND(&quot;(&quot;; [.H149])-1); [.H149]))" office:value-type="string" office:string-value="Sesotho" calcext:value-type="string">
            <text:p>Sesotho</text:p>
          </table:table-cell>
          <table:table-cell table:formula="of:=IF(ISNUMBER(FIND(&quot;;&quot;; [.K149])); LEFT([.K149]; FIND(&quot;;&quot;; [.K149])-1); [.K149])" office:value-type="string" office:string-value="Sesotho" calcext:value-type="string">
            <text:p>Sesotho</text:p>
          </table:table-cell>
          <table:table-cell table:formula="of:=COM.MICROSOFT.CONCAT(&quot;&lt;string name='lang_&quot;; [.B149]; &quot;' translatable='false'&gt;&quot;; [.L149]; &quot;&lt;/string&gt;&quot;)" office:value-type="string" office:string-value="&lt;string name='lang_st' translatable='false'&gt;Sesotho&lt;/string&gt;" calcext:value-type="string">
            <text:p>&lt;string name='lang_st' translatable='false'&gt;Sesotho&lt;/string&gt;</text:p>
          </table:table-cell>
          <table:table-cell table:formula="of:=COM.MICROSOFT.CONCAT([.$N$2];[.B149]; [.$N$2]; &quot; to Res.string.lang_&quot;; [.B149]; &quot;,&quot;)" office:value-type="string" office:string-value="&quot;st&quot; to Res.string.lang_st," calcext:value-type="string">
            <text:p>"st" to Res.string.lang_st,</text:p>
          </table:table-cell>
          <table:table-cell table:formula="of:=COM.MICROSOFT.CONCAT(&quot;import world.respect.shared.generated.resources.lang_&quot;; [.B149])" office:value-type="string" office:string-value="import world.respect.shared.generated.resources.lang_st" calcext:value-type="string">
            <text:p>import world.respect.shared.generated.resources.lang_st</text:p>
          </table:table-cell>
        </table:table-row>
        <table:table-row table:style-name="ro2">
          <table:table-cell office:value-type="string" calcext:value-type="string">
            <text:p><text:a xlink:href="https://en.wikipedia.org/wiki/Spanish_language" xlink:type="simple">Spanish</text:a>, Castilian</text:p>
          </table:table-cell>
          <table:table-cell office:value-type="string" calcext:value-type="string">
            <text:p><text:a xlink:href="https://www.loc.gov/standards/iso639-2/php/langcodes-keyword.php?SearchType=iso_639_1&amp;SearchTerm=es" xlink:type="simple">es</text:a></text:p>
          </table:table-cell>
          <table:table-cell office:value-type="string" calcext:value-type="string" table:number-columns-spanned="2" table:number-rows-spanned="1">
            <text:p>spa</text:p>
          </table:table-cell>
          <table:covered-table-cell/>
          <table:table-cell office:value-type="string" calcext:value-type="string">
            <text:p>sp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Español; Castellano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50])); LEFT([.H150]; FIND(&quot;(&quot;; [.H150])-1); [.H150]))" office:value-type="string" office:string-value="Español; Castellano" calcext:value-type="string">
            <text:p>Español; Castellano</text:p>
          </table:table-cell>
          <table:table-cell table:formula="of:=IF(ISNUMBER(FIND(&quot;;&quot;; [.K150])); LEFT([.K150]; FIND(&quot;;&quot;; [.K150])-1); [.K150])" office:value-type="string" office:string-value="Español" calcext:value-type="string">
            <text:p>Español</text:p>
          </table:table-cell>
          <table:table-cell table:formula="of:=COM.MICROSOFT.CONCAT(&quot;&lt;string name='lang_&quot;; [.B150]; &quot;' translatable='false'&gt;&quot;; [.L150]; &quot;&lt;/string&gt;&quot;)" office:value-type="string" office:string-value="&lt;string name='lang_es' translatable='false'&gt;Español&lt;/string&gt;" calcext:value-type="string">
            <text:p>&lt;string name='lang_es' translatable='false'&gt;Español&lt;/string&gt;</text:p>
          </table:table-cell>
          <table:table-cell table:formula="of:=COM.MICROSOFT.CONCAT([.$N$2];[.B150]; [.$N$2]; &quot; to Res.string.lang_&quot;; [.B150]; &quot;,&quot;)" office:value-type="string" office:string-value="&quot;es&quot; to Res.string.lang_es," calcext:value-type="string">
            <text:p>"es" to Res.string.lang_es,</text:p>
          </table:table-cell>
          <table:table-cell table:formula="of:=COM.MICROSOFT.CONCAT(&quot;import world.respect.shared.generated.resources.lang_&quot;; [.B150])" office:value-type="string" office:string-value="import world.respect.shared.generated.resources.lang_es" calcext:value-type="string">
            <text:p>import world.respect.shared.generated.resources.lang_es</text:p>
          </table:table-cell>
        </table:table-row>
        <table:table-row table:style-name="ro18">
          <table:table-cell office:value-type="string" calcext:value-type="string">
            <text:p><text:a xlink:href="https://en.wikipedia.org/wiki/Sundanese_language" xlink:type="simple">Sundanese</text:a></text:p>
          </table:table-cell>
          <table:table-cell office:value-type="string" calcext:value-type="string">
            <text:p><text:a xlink:href="https://www.loc.gov/standards/iso639-2/php/langcodes-keyword.php?SearchType=iso_639_1&amp;SearchTerm=su" xlink:type="simple">su</text:a></text:p>
          </table:table-cell>
          <table:table-cell office:value-type="string" calcext:value-type="string" table:number-columns-spanned="2" table:number-rows-spanned="1">
            <text:p>sun</text:p>
          </table:table-cell>
          <table:covered-table-cell/>
          <table:table-cell office:value-type="string" calcext:value-type="string">
            <text:p>su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basa Sunda; ᮘᮞ ᮞᮥᮔ᮪ᮓ; بَاسَا سُوْندَا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51])); LEFT([.H151]; FIND(&quot;(&quot;; [.H151])-1); [.H151]))" office:value-type="string" office:string-value="basa Sunda; ᮘᮞ ᮞᮥᮔ᮪ᮓ; بَاسَا سُوْندَا" calcext:value-type="string">
            <text:p>basa Sunda; ᮘᮞ ᮞᮥᮔ᮪ᮓ; بَاسَا سُوْندَا</text:p>
          </table:table-cell>
          <table:table-cell table:formula="of:=IF(ISNUMBER(FIND(&quot;;&quot;; [.K151])); LEFT([.K151]; FIND(&quot;;&quot;; [.K151])-1); [.K151])" office:value-type="string" office:string-value="basa Sunda" calcext:value-type="string">
            <text:p>basa Sunda</text:p>
          </table:table-cell>
          <table:table-cell table:formula="of:=COM.MICROSOFT.CONCAT(&quot;&lt;string name='lang_&quot;; [.B151]; &quot;' translatable='false'&gt;&quot;; [.L151]; &quot;&lt;/string&gt;&quot;)" office:value-type="string" office:string-value="&lt;string name='lang_su' translatable='false'&gt;basa Sunda&lt;/string&gt;" calcext:value-type="string">
            <text:p>&lt;string name='lang_su' translatable='false'&gt;basa Sunda&lt;/string&gt;</text:p>
          </table:table-cell>
          <table:table-cell table:formula="of:=COM.MICROSOFT.CONCAT([.$N$2];[.B151]; [.$N$2]; &quot; to Res.string.lang_&quot;; [.B151]; &quot;,&quot;)" office:value-type="string" office:string-value="&quot;su&quot; to Res.string.lang_su," calcext:value-type="string">
            <text:p>"su" to Res.string.lang_su,</text:p>
          </table:table-cell>
          <table:table-cell table:formula="of:=COM.MICROSOFT.CONCAT(&quot;import world.respect.shared.generated.resources.lang_&quot;; [.B151])" office:value-type="string" office:string-value="import world.respect.shared.generated.resources.lang_su" calcext:value-type="string">
            <text:p>import world.respect.shared.generated.resources.lang_su</text:p>
          </table:table-cell>
        </table:table-row>
        <table:table-row table:style-name="ro4">
          <table:table-cell office:value-type="string" calcext:value-type="string">
            <text:p><text:a xlink:href="https://en.wikipedia.org/wiki/Swahili_language" xlink:type="simple">Swahili</text:a></text:p>
          </table:table-cell>
          <table:table-cell office:value-type="string" calcext:value-type="string">
            <text:p><text:a xlink:href="https://www.loc.gov/standards/iso639-2/php/langcodes-keyword.php?SearchType=iso_639_1&amp;SearchTerm=sw" xlink:type="simple">sw</text:a></text:p>
          </table:table-cell>
          <table:table-cell office:value-type="string" calcext:value-type="string" table:number-columns-spanned="2" table:number-rows-spanned="1">
            <text:p>swa</text:p>
          </table:table-cell>
          <table:covered-table-cell/>
          <table:table-cell office:value-type="string" calcext:value-type="string">
            <text:p>swa + <text:a xlink:href="https://en.wikipedia.org/wiki/ISO_639_macrolanguage#swa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Kiswahili; كِسوَحِيلِ</text:p>
          </table:table-cell>
          <table:table-cell table:style-name="ce2" office:value-type="string" calcext:value-type="string">
            <text:p>Kiswahili</text:p>
          </table:table-cell>
          <table:table-cell office:value-type="string" calcext:value-type="string">
            <text:p/>
          </table:table-cell>
          <table:table-cell table:formula="of:=TRIM(IF(ISNUMBER(FIND(&quot;(&quot;; [.H152])); LEFT([.H152]; FIND(&quot;(&quot;; [.H152])-1); [.H152]))" office:value-type="string" office:string-value="Kiswahili; كِسوَحِيلِ" calcext:value-type="string">
            <text:p>Kiswahili; كِسوَحِيلِ</text:p>
          </table:table-cell>
          <table:table-cell table:formula="of:=IF(ISNUMBER(FIND(&quot;;&quot;; [.K152])); LEFT([.K152]; FIND(&quot;;&quot;; [.K152])-1); [.K152])" office:value-type="string" office:string-value="Kiswahili" calcext:value-type="string">
            <text:p>Kiswahili</text:p>
          </table:table-cell>
          <table:table-cell table:formula="of:=COM.MICROSOFT.CONCAT(&quot;&lt;string name='lang_&quot;; [.B152]; &quot;' translatable='false'&gt;&quot;; [.L152]; &quot;&lt;/string&gt;&quot;)" office:value-type="string" office:string-value="&lt;string name='lang_sw' translatable='false'&gt;Kiswahili&lt;/string&gt;" calcext:value-type="string">
            <text:p>&lt;string name='lang_sw' translatable='false'&gt;Kiswahili&lt;/string&gt;</text:p>
          </table:table-cell>
          <table:table-cell table:formula="of:=COM.MICROSOFT.CONCAT([.$N$2];[.B152]; [.$N$2]; &quot; to Res.string.lang_&quot;; [.B152]; &quot;,&quot;)" office:value-type="string" office:string-value="&quot;sw&quot; to Res.string.lang_sw," calcext:value-type="string">
            <text:p>"sw" to Res.string.lang_sw,</text:p>
          </table:table-cell>
          <table:table-cell table:formula="of:=COM.MICROSOFT.CONCAT(&quot;import world.respect.shared.generated.resources.lang_&quot;; [.B152])" office:value-type="string" office:string-value="import world.respect.shared.generated.resources.lang_sw" calcext:value-type="string">
            <text:p>import world.respect.shared.generated.resources.lang_sw</text:p>
          </table:table-cell>
        </table:table-row>
        <table:table-row table:style-name="ro1">
          <table:table-cell office:value-type="string" calcext:value-type="string">
            <text:p><text:a xlink:href="https://en.wikipedia.org/wiki/Swazi_language" xlink:type="simple">Swati</text:a></text:p>
          </table:table-cell>
          <table:table-cell office:value-type="string" calcext:value-type="string">
            <text:p><text:a xlink:href="https://www.loc.gov/standards/iso639-2/php/langcodes-keyword.php?SearchType=iso_639_1&amp;SearchTerm=ss" xlink:type="simple">ss</text:a></text:p>
          </table:table-cell>
          <table:table-cell office:value-type="string" calcext:value-type="string" table:number-columns-spanned="2" table:number-rows-spanned="1">
            <text:p>ssw</text:p>
          </table:table-cell>
          <table:covered-table-cell/>
          <table:table-cell office:value-type="string" calcext:value-type="string">
            <text:p>ssw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siSwati</text:p>
          </table:table-cell>
          <table:table-cell table:style-name="ce2" office:value-type="string" calcext:value-type="string">
            <text:p>Swazi</text:p>
          </table:table-cell>
          <table:table-cell office:value-type="string" calcext:value-type="string">
            <text:p/>
          </table:table-cell>
          <table:table-cell table:formula="of:=TRIM(IF(ISNUMBER(FIND(&quot;(&quot;; [.H153])); LEFT([.H153]; FIND(&quot;(&quot;; [.H153])-1); [.H153]))" office:value-type="string" office:string-value="siSwati" calcext:value-type="string">
            <text:p>siSwati</text:p>
          </table:table-cell>
          <table:table-cell table:formula="of:=IF(ISNUMBER(FIND(&quot;;&quot;; [.K153])); LEFT([.K153]; FIND(&quot;;&quot;; [.K153])-1); [.K153])" office:value-type="string" office:string-value="siSwati" calcext:value-type="string">
            <text:p>siSwati</text:p>
          </table:table-cell>
          <table:table-cell table:formula="of:=COM.MICROSOFT.CONCAT(&quot;&lt;string name='lang_&quot;; [.B153]; &quot;' translatable='false'&gt;&quot;; [.L153]; &quot;&lt;/string&gt;&quot;)" office:value-type="string" office:string-value="&lt;string name='lang_ss' translatable='false'&gt;siSwati&lt;/string&gt;" calcext:value-type="string">
            <text:p>&lt;string name='lang_ss' translatable='false'&gt;siSwati&lt;/string&gt;</text:p>
          </table:table-cell>
          <table:table-cell table:formula="of:=COM.MICROSOFT.CONCAT([.$N$2];[.B153]; [.$N$2]; &quot; to Res.string.lang_&quot;; [.B153]; &quot;,&quot;)" office:value-type="string" office:string-value="&quot;ss&quot; to Res.string.lang_ss," calcext:value-type="string">
            <text:p>"ss" to Res.string.lang_ss,</text:p>
          </table:table-cell>
          <table:table-cell table:formula="of:=COM.MICROSOFT.CONCAT(&quot;import world.respect.shared.generated.resources.lang_&quot;; [.B153])" office:value-type="string" office:string-value="import world.respect.shared.generated.resources.lang_ss" calcext:value-type="string">
            <text:p>import world.respect.shared.generated.resources.lang_ss</text:p>
          </table:table-cell>
        </table:table-row>
        <table:table-row table:style-name="ro1">
          <table:table-cell office:value-type="string" calcext:value-type="string">
            <text:p><text:a xlink:href="https://en.wikipedia.org/wiki/Swedish_language" xlink:type="simple">Swedish</text:a></text:p>
          </table:table-cell>
          <table:table-cell office:value-type="string" calcext:value-type="string">
            <text:p><text:a xlink:href="https://www.loc.gov/standards/iso639-2/php/langcodes-keyword.php?SearchType=iso_639_1&amp;SearchTerm=sv" xlink:type="simple">sv</text:a></text:p>
          </table:table-cell>
          <table:table-cell office:value-type="string" calcext:value-type="string" table:number-columns-spanned="2" table:number-rows-spanned="1">
            <text:p>swe</text:p>
          </table:table-cell>
          <table:covered-table-cell/>
          <table:table-cell office:value-type="string" calcext:value-type="string">
            <text:p>sw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Svenska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54])); LEFT([.H154]; FIND(&quot;(&quot;; [.H154])-1); [.H154]))" office:value-type="string" office:string-value="Svenska" calcext:value-type="string">
            <text:p>Svenska</text:p>
          </table:table-cell>
          <table:table-cell table:formula="of:=IF(ISNUMBER(FIND(&quot;;&quot;; [.K154])); LEFT([.K154]; FIND(&quot;;&quot;; [.K154])-1); [.K154])" office:value-type="string" office:string-value="Svenska" calcext:value-type="string">
            <text:p>Svenska</text:p>
          </table:table-cell>
          <table:table-cell table:formula="of:=COM.MICROSOFT.CONCAT(&quot;&lt;string name='lang_&quot;; [.B154]; &quot;' translatable='false'&gt;&quot;; [.L154]; &quot;&lt;/string&gt;&quot;)" office:value-type="string" office:string-value="&lt;string name='lang_sv' translatable='false'&gt;Svenska&lt;/string&gt;" calcext:value-type="string">
            <text:p>&lt;string name='lang_sv' translatable='false'&gt;Svenska&lt;/string&gt;</text:p>
          </table:table-cell>
          <table:table-cell table:formula="of:=COM.MICROSOFT.CONCAT([.$N$2];[.B154]; [.$N$2]; &quot; to Res.string.lang_&quot;; [.B154]; &quot;,&quot;)" office:value-type="string" office:string-value="&quot;sv&quot; to Res.string.lang_sv," calcext:value-type="string">
            <text:p>"sv" to Res.string.lang_sv,</text:p>
          </table:table-cell>
          <table:table-cell table:formula="of:=COM.MICROSOFT.CONCAT(&quot;import world.respect.shared.generated.resources.lang_&quot;; [.B154])" office:value-type="string" office:string-value="import world.respect.shared.generated.resources.lang_sv" calcext:value-type="string">
            <text:p>import world.respect.shared.generated.resources.lang_sv</text:p>
          </table:table-cell>
        </table:table-row>
        <table:table-row table:style-name="ro8">
          <table:table-cell office:value-type="string" calcext:value-type="string">
            <text:p><text:a xlink:href="https://en.wikipedia.org/wiki/Tagalog_language" xlink:type="simple">Tagalog</text:a></text:p>
          </table:table-cell>
          <table:table-cell office:value-type="string" calcext:value-type="string">
            <text:p><text:a xlink:href="https://www.loc.gov/standards/iso639-2/php/langcodes-keyword.php?SearchType=iso_639_1&amp;SearchTerm=tl" xlink:type="simple">tl</text:a></text:p>
          </table:table-cell>
          <table:table-cell office:value-type="string" calcext:value-type="string" table:number-columns-spanned="2" table:number-rows-spanned="1">
            <text:p>tgl</text:p>
          </table:table-cell>
          <table:covered-table-cell/>
          <table:table-cell office:value-type="string" calcext:value-type="string">
            <text:p>tg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Wikang Tagalog</text:p>
          </table:table-cell>
          <table:table-cell office:value-type="string" calcext:value-type="string">
            <text:p/>
          </table:table-cell>
          <table:table-cell table:style-name="ce2" office:value-type="string" calcext:value-type="string">
            <text:p><text:a xlink:href="https://en.wikipedia.org/wiki/Filipino_language" xlink:type="simple">Filipino</text:a> (Pilipino) has the code fil</text:p>
          </table:table-cell>
          <table:table-cell table:formula="of:=TRIM(IF(ISNUMBER(FIND(&quot;(&quot;; [.H155])); LEFT([.H155]; FIND(&quot;(&quot;; [.H155])-1); [.H155]))" office:value-type="string" office:string-value="Wikang Tagalog" calcext:value-type="string">
            <text:p>Wikang Tagalog</text:p>
          </table:table-cell>
          <table:table-cell table:formula="of:=IF(ISNUMBER(FIND(&quot;;&quot;; [.K155])); LEFT([.K155]; FIND(&quot;;&quot;; [.K155])-1); [.K155])" office:value-type="string" office:string-value="Wikang Tagalog" calcext:value-type="string">
            <text:p>Wikang Tagalog</text:p>
          </table:table-cell>
          <table:table-cell table:formula="of:=COM.MICROSOFT.CONCAT(&quot;&lt;string name='lang_&quot;; [.B155]; &quot;' translatable='false'&gt;&quot;; [.L155]; &quot;&lt;/string&gt;&quot;)" office:value-type="string" office:string-value="&lt;string name='lang_tl' translatable='false'&gt;Wikang Tagalog&lt;/string&gt;" calcext:value-type="string">
            <text:p>&lt;string name='lang_tl' translatable='false'&gt;Wikang Tagalog&lt;/string&gt;</text:p>
          </table:table-cell>
          <table:table-cell table:formula="of:=COM.MICROSOFT.CONCAT([.$N$2];[.B155]; [.$N$2]; &quot; to Res.string.lang_&quot;; [.B155]; &quot;,&quot;)" office:value-type="string" office:string-value="&quot;tl&quot; to Res.string.lang_tl," calcext:value-type="string">
            <text:p>"tl" to Res.string.lang_tl,</text:p>
          </table:table-cell>
          <table:table-cell table:formula="of:=COM.MICROSOFT.CONCAT(&quot;import world.respect.shared.generated.resources.lang_&quot;; [.B155])" office:value-type="string" office:string-value="import world.respect.shared.generated.resources.lang_tl" calcext:value-type="string">
            <text:p>import world.respect.shared.generated.resources.lang_tl</text:p>
          </table:table-cell>
        </table:table-row>
        <table:table-row table:style-name="ro11">
          <table:table-cell office:value-type="string" calcext:value-type="string">
            <text:p><text:a xlink:href="https://en.wikipedia.org/wiki/Tahitian_language" xlink:type="simple">Tahitian</text:a></text:p>
          </table:table-cell>
          <table:table-cell office:value-type="string" calcext:value-type="string">
            <text:p><text:a xlink:href="https://www.loc.gov/standards/iso639-2/php/langcodes-keyword.php?SearchType=iso_639_1&amp;SearchTerm=ty" xlink:type="simple">ty</text:a></text:p>
          </table:table-cell>
          <table:table-cell office:value-type="string" calcext:value-type="string" table:number-columns-spanned="2" table:number-rows-spanned="1">
            <text:p>tah</text:p>
          </table:table-cell>
          <table:covered-table-cell/>
          <table:table-cell office:value-type="string" calcext:value-type="string">
            <text:p>tah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reo Tahiti</text:p>
          </table:table-cell>
          <table:table-cell/>
          <table:table-cell table:style-name="ce2" office:value-type="string" calcext:value-type="string">
            <text:p>One of the Reo Mā`ohi (languages of <text:a xlink:href="https://en.wikipedia.org/wiki/French_Polynesia" xlink:type="simple">French Polynesia</text:a>)<text:a xlink:href="https://en.wikipedia.org/wiki/List_of_ISO_639_language_codes#cite_note-6" xlink:type="simple">[5]</text:a></text:p>
          </table:table-cell>
          <table:table-cell table:formula="of:=TRIM(IF(ISNUMBER(FIND(&quot;(&quot;; [.H156])); LEFT([.H156]; FIND(&quot;(&quot;; [.H156])-1); [.H156]))" office:value-type="string" office:string-value="reo Tahiti" calcext:value-type="string">
            <text:p>reo Tahiti</text:p>
          </table:table-cell>
          <table:table-cell table:formula="of:=IF(ISNUMBER(FIND(&quot;;&quot;; [.K156])); LEFT([.K156]; FIND(&quot;;&quot;; [.K156])-1); [.K156])" office:value-type="string" office:string-value="reo Tahiti" calcext:value-type="string">
            <text:p>reo Tahiti</text:p>
          </table:table-cell>
          <table:table-cell table:formula="of:=COM.MICROSOFT.CONCAT(&quot;&lt;string name='lang_&quot;; [.B156]; &quot;' translatable='false'&gt;&quot;; [.L156]; &quot;&lt;/string&gt;&quot;)" office:value-type="string" office:string-value="&lt;string name='lang_ty' translatable='false'&gt;reo Tahiti&lt;/string&gt;" calcext:value-type="string">
            <text:p>&lt;string name='lang_ty' translatable='false'&gt;reo Tahiti&lt;/string&gt;</text:p>
          </table:table-cell>
          <table:table-cell table:formula="of:=COM.MICROSOFT.CONCAT([.$N$2];[.B156]; [.$N$2]; &quot; to Res.string.lang_&quot;; [.B156]; &quot;,&quot;)" office:value-type="string" office:string-value="&quot;ty&quot; to Res.string.lang_ty," calcext:value-type="string">
            <text:p>"ty" to Res.string.lang_ty,</text:p>
          </table:table-cell>
          <table:table-cell table:formula="of:=COM.MICROSOFT.CONCAT(&quot;import world.respect.shared.generated.resources.lang_&quot;; [.B156])" office:value-type="string" office:string-value="import world.respect.shared.generated.resources.lang_ty" calcext:value-type="string">
            <text:p>import world.respect.shared.generated.resources.lang_ty</text:p>
          </table:table-cell>
        </table:table-row>
        <table:table-row table:style-name="ro2">
          <table:table-cell office:value-type="string" calcext:value-type="string">
            <text:p><text:a xlink:href="https://en.wikipedia.org/wiki/Tajik_language" xlink:type="simple">Tajik</text:a></text:p>
          </table:table-cell>
          <table:table-cell office:value-type="string" calcext:value-type="string">
            <text:p><text:a xlink:href="https://www.loc.gov/standards/iso639-2/php/langcodes-keyword.php?SearchType=iso_639_1&amp;SearchTerm=tg" xlink:type="simple">tg</text:a></text:p>
          </table:table-cell>
          <table:table-cell office:value-type="string" calcext:value-type="string" table:number-columns-spanned="2" table:number-rows-spanned="1">
            <text:p>tgk</text:p>
          </table:table-cell>
          <table:covered-table-cell/>
          <table:table-cell office:value-type="string" calcext:value-type="string">
            <text:p>tgk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Тоҷикӣ (Tojikī)</text:p>
          </table:table-cell>
          <table:table-cell table:style-name="ce2" office:value-type="string" calcext:value-type="string">
            <text:p>Tajiki</text:p>
          </table:table-cell>
          <table:table-cell office:value-type="string" calcext:value-type="string">
            <text:p/>
          </table:table-cell>
          <table:table-cell table:formula="of:=TRIM(IF(ISNUMBER(FIND(&quot;(&quot;; [.H157])); LEFT([.H157]; FIND(&quot;(&quot;; [.H157])-1); [.H157]))" office:value-type="string" office:string-value="Тоҷикӣ" calcext:value-type="string">
            <text:p>Тоҷикӣ</text:p>
          </table:table-cell>
          <table:table-cell table:formula="of:=IF(ISNUMBER(FIND(&quot;;&quot;; [.K157])); LEFT([.K157]; FIND(&quot;;&quot;; [.K157])-1); [.K157])" office:value-type="string" office:string-value="Тоҷикӣ" calcext:value-type="string">
            <text:p>Тоҷикӣ</text:p>
          </table:table-cell>
          <table:table-cell table:formula="of:=COM.MICROSOFT.CONCAT(&quot;&lt;string name='lang_&quot;; [.B157]; &quot;' translatable='false'&gt;&quot;; [.L157]; &quot;&lt;/string&gt;&quot;)" office:value-type="string" office:string-value="&lt;string name='lang_tg' translatable='false'&gt;Тоҷикӣ&lt;/string&gt;" calcext:value-type="string">
            <text:p>&lt;string name='lang_tg' translatable='false'&gt;Тоҷикӣ&lt;/string&gt;</text:p>
          </table:table-cell>
          <table:table-cell table:formula="of:=COM.MICROSOFT.CONCAT([.$N$2];[.B157]; [.$N$2]; &quot; to Res.string.lang_&quot;; [.B157]; &quot;,&quot;)" office:value-type="string" office:string-value="&quot;tg&quot; to Res.string.lang_tg," calcext:value-type="string">
            <text:p>"tg" to Res.string.lang_tg,</text:p>
          </table:table-cell>
          <table:table-cell table:formula="of:=COM.MICROSOFT.CONCAT(&quot;import world.respect.shared.generated.resources.lang_&quot;; [.B157])" office:value-type="string" office:string-value="import world.respect.shared.generated.resources.lang_tg" calcext:value-type="string">
            <text:p>import world.respect.shared.generated.resources.lang_tg</text:p>
          </table:table-cell>
        </table:table-row>
        <table:table-row table:style-name="ro6">
          <table:table-cell office:value-type="string" calcext:value-type="string">
            <text:p><text:a xlink:href="https://en.wikipedia.org/wiki/Tamil_language" xlink:type="simple">Tamil</text:a></text:p>
          </table:table-cell>
          <table:table-cell office:value-type="string" calcext:value-type="string">
            <text:p><text:a xlink:href="https://www.loc.gov/standards/iso639-2/php/langcodes-keyword.php?SearchType=iso_639_1&amp;SearchTerm=ta" xlink:type="simple">ta</text:a></text:p>
          </table:table-cell>
          <table:table-cell office:value-type="string" calcext:value-type="string" table:number-columns-spanned="2" table:number-rows-spanned="1">
            <text:p>tam</text:p>
          </table:table-cell>
          <table:covered-table-cell/>
          <table:table-cell office:value-type="string" calcext:value-type="string">
            <text:p>tam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தமிழ் (Tamiḻ)</text:p>
          </table:table-cell>
          <table:table-cell table:style-name="ce2" office:value-type="string" calcext:value-type="string">
            <text:p>Thamizh</text:p>
          </table:table-cell>
          <table:table-cell office:value-type="string" calcext:value-type="string">
            <text:p/>
          </table:table-cell>
          <table:table-cell table:formula="of:=TRIM(IF(ISNUMBER(FIND(&quot;(&quot;; [.H158])); LEFT([.H158]; FIND(&quot;(&quot;; [.H158])-1); [.H158]))" office:value-type="string" office:string-value="தமிழ்" calcext:value-type="string">
            <text:p>தமிழ்</text:p>
          </table:table-cell>
          <table:table-cell table:formula="of:=IF(ISNUMBER(FIND(&quot;;&quot;; [.K158])); LEFT([.K158]; FIND(&quot;;&quot;; [.K158])-1); [.K158])" office:value-type="string" office:string-value="தமிழ்" calcext:value-type="string">
            <text:p>தமிழ்</text:p>
          </table:table-cell>
          <table:table-cell table:formula="of:=COM.MICROSOFT.CONCAT(&quot;&lt;string name='lang_&quot;; [.B158]; &quot;' translatable='false'&gt;&quot;; [.L158]; &quot;&lt;/string&gt;&quot;)" office:value-type="string" office:string-value="&lt;string name='lang_ta' translatable='false'&gt;தமிழ்&lt;/string&gt;" calcext:value-type="string">
            <text:p>&lt;string name='lang_ta' translatable='false'&gt;தமிழ்&lt;/string&gt;</text:p>
          </table:table-cell>
          <table:table-cell table:formula="of:=COM.MICROSOFT.CONCAT([.$N$2];[.B158]; [.$N$2]; &quot; to Res.string.lang_&quot;; [.B158]; &quot;,&quot;)" office:value-type="string" office:string-value="&quot;ta&quot; to Res.string.lang_ta," calcext:value-type="string">
            <text:p>"ta" to Res.string.lang_ta,</text:p>
          </table:table-cell>
          <table:table-cell table:formula="of:=COM.MICROSOFT.CONCAT(&quot;import world.respect.shared.generated.resources.lang_&quot;; [.B158])" office:value-type="string" office:string-value="import world.respect.shared.generated.resources.lang_ta" calcext:value-type="string">
            <text:p>import world.respect.shared.generated.resources.lang_ta</text:p>
          </table:table-cell>
        </table:table-row>
        <table:table-row table:style-name="ro6">
          <table:table-cell office:value-type="string" calcext:value-type="string">
            <text:p><text:a xlink:href="https://en.wikipedia.org/wiki/Tatar_language" xlink:type="simple">Tatar</text:a></text:p>
          </table:table-cell>
          <table:table-cell office:value-type="string" calcext:value-type="string">
            <text:p><text:a xlink:href="https://www.loc.gov/standards/iso639-2/php/langcodes-keyword.php?SearchType=iso_639_1&amp;SearchTerm=tt" xlink:type="simple">tt</text:a></text:p>
          </table:table-cell>
          <table:table-cell office:value-type="string" calcext:value-type="string" table:number-columns-spanned="2" table:number-rows-spanned="1">
            <text:p>tat</text:p>
          </table:table-cell>
          <table:covered-table-cell/>
          <table:table-cell office:value-type="string" calcext:value-type="string">
            <text:p>tat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Татар теле; Tatar tele; تاتار تئلئ‎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59])); LEFT([.H159]; FIND(&quot;(&quot;; [.H159])-1); [.H159]))" office:value-type="string" office:string-value="Татар теле; Tatar tele; تاتار تئلئ‎" calcext:value-type="string">
            <text:p>Татар теле; Tatar tele; تاتار تئلئ‎</text:p>
          </table:table-cell>
          <table:table-cell table:formula="of:=IF(ISNUMBER(FIND(&quot;;&quot;; [.K159])); LEFT([.K159]; FIND(&quot;;&quot;; [.K159])-1); [.K159])" office:value-type="string" office:string-value="Татар теле" calcext:value-type="string">
            <text:p>Татар теле</text:p>
          </table:table-cell>
          <table:table-cell table:formula="of:=COM.MICROSOFT.CONCAT(&quot;&lt;string name='lang_&quot;; [.B159]; &quot;' translatable='false'&gt;&quot;; [.L159]; &quot;&lt;/string&gt;&quot;)" office:value-type="string" office:string-value="&lt;string name='lang_tt' translatable='false'&gt;Татар теле&lt;/string&gt;" calcext:value-type="string">
            <text:p>&lt;string name='lang_tt' translatable='false'&gt;Татар теле&lt;/string&gt;</text:p>
          </table:table-cell>
          <table:table-cell table:formula="of:=COM.MICROSOFT.CONCAT([.$N$2];[.B159]; [.$N$2]; &quot; to Res.string.lang_&quot;; [.B159]; &quot;,&quot;)" office:value-type="string" office:string-value="&quot;tt&quot; to Res.string.lang_tt," calcext:value-type="string">
            <text:p>"tt" to Res.string.lang_tt,</text:p>
          </table:table-cell>
          <table:table-cell table:formula="of:=COM.MICROSOFT.CONCAT(&quot;import world.respect.shared.generated.resources.lang_&quot;; [.B159])" office:value-type="string" office:string-value="import world.respect.shared.generated.resources.lang_tt" calcext:value-type="string">
            <text:p>import world.respect.shared.generated.resources.lang_tt</text:p>
          </table:table-cell>
        </table:table-row>
        <table:table-row table:style-name="ro6">
          <table:table-cell office:value-type="string" calcext:value-type="string">
            <text:p><text:a xlink:href="https://en.wikipedia.org/wiki/Telugu_language" xlink:type="simple">Telugu</text:a></text:p>
          </table:table-cell>
          <table:table-cell office:value-type="string" calcext:value-type="string">
            <text:p><text:a xlink:href="https://www.loc.gov/standards/iso639-2/php/langcodes-keyword.php?SearchType=iso_639_1&amp;SearchTerm=te" xlink:type="simple">te</text:a></text:p>
          </table:table-cell>
          <table:table-cell office:value-type="string" calcext:value-type="string" table:number-columns-spanned="2" table:number-rows-spanned="1">
            <text:p>tel</text:p>
          </table:table-cell>
          <table:covered-table-cell/>
          <table:table-cell office:value-type="string" calcext:value-type="string">
            <text:p>te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తెలుగు (Telugu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60])); LEFT([.H160]; FIND(&quot;(&quot;; [.H160])-1); [.H160]))" office:value-type="string" office:string-value="తెలుగు" calcext:value-type="string">
            <text:p>తెలుగు</text:p>
          </table:table-cell>
          <table:table-cell table:formula="of:=IF(ISNUMBER(FIND(&quot;;&quot;; [.K160])); LEFT([.K160]; FIND(&quot;;&quot;; [.K160])-1); [.K160])" office:value-type="string" office:string-value="తెలుగు" calcext:value-type="string">
            <text:p>తెలుగు</text:p>
          </table:table-cell>
          <table:table-cell table:formula="of:=COM.MICROSOFT.CONCAT(&quot;&lt;string name='lang_&quot;; [.B160]; &quot;' translatable='false'&gt;&quot;; [.L160]; &quot;&lt;/string&gt;&quot;)" office:value-type="string" office:string-value="&lt;string name='lang_te' translatable='false'&gt;తెలుగు&lt;/string&gt;" calcext:value-type="string">
            <text:p>&lt;string name='lang_te' translatable='false'&gt;తెలుగు&lt;/string&gt;</text:p>
          </table:table-cell>
          <table:table-cell table:formula="of:=COM.MICROSOFT.CONCAT([.$N$2];[.B160]; [.$N$2]; &quot; to Res.string.lang_&quot;; [.B160]; &quot;,&quot;)" office:value-type="string" office:string-value="&quot;te&quot; to Res.string.lang_te," calcext:value-type="string">
            <text:p>"te" to Res.string.lang_te,</text:p>
          </table:table-cell>
          <table:table-cell table:formula="of:=COM.MICROSOFT.CONCAT(&quot;import world.respect.shared.generated.resources.lang_&quot;; [.B160])" office:value-type="string" office:string-value="import world.respect.shared.generated.resources.lang_te" calcext:value-type="string">
            <text:p>import world.respect.shared.generated.resources.lang_te</text:p>
          </table:table-cell>
        </table:table-row>
        <table:table-row table:style-name="ro4">
          <table:table-cell office:value-type="string" calcext:value-type="string">
            <text:p><text:a xlink:href="https://en.wikipedia.org/wiki/Thai_language" xlink:type="simple">Thai</text:a></text:p>
          </table:table-cell>
          <table:table-cell office:value-type="string" calcext:value-type="string">
            <text:p><text:a xlink:href="https://www.loc.gov/standards/iso639-2/php/langcodes-keyword.php?SearchType=iso_639_1&amp;SearchTerm=th" xlink:type="simple">th</text:a></text:p>
          </table:table-cell>
          <table:table-cell office:value-type="string" calcext:value-type="string" table:number-columns-spanned="2" table:number-rows-spanned="1">
            <text:p>tha</text:p>
          </table:table-cell>
          <table:covered-table-cell/>
          <table:table-cell office:value-type="string" calcext:value-type="string">
            <text:p>tha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ภาษาไทย (Phasa Thai)</text:p>
          </table:table-cell>
          <table:table-cell table:style-name="ce2" office:value-type="string" calcext:value-type="string">
            <text:p>Central Thai; Siamese</text:p>
          </table:table-cell>
          <table:table-cell office:value-type="string" calcext:value-type="string">
            <text:p/>
          </table:table-cell>
          <table:table-cell table:formula="of:=TRIM(IF(ISNUMBER(FIND(&quot;(&quot;; [.H161])); LEFT([.H161]; FIND(&quot;(&quot;; [.H161])-1); [.H161]))" office:value-type="string" office:string-value="ภาษาไทย" calcext:value-type="string">
            <text:p>ภาษาไทย</text:p>
          </table:table-cell>
          <table:table-cell table:formula="of:=IF(ISNUMBER(FIND(&quot;;&quot;; [.K161])); LEFT([.K161]; FIND(&quot;;&quot;; [.K161])-1); [.K161])" office:value-type="string" office:string-value="ภาษาไทย" calcext:value-type="string">
            <text:p>ภาษาไทย</text:p>
          </table:table-cell>
          <table:table-cell table:formula="of:=COM.MICROSOFT.CONCAT(&quot;&lt;string name='lang_&quot;; [.B161]; &quot;' translatable='false'&gt;&quot;; [.L161]; &quot;&lt;/string&gt;&quot;)" office:value-type="string" office:string-value="&lt;string name='lang_th' translatable='false'&gt;ภาษาไทย&lt;/string&gt;" calcext:value-type="string">
            <text:p>&lt;string name='lang_th' translatable='false'&gt;ภาษาไทย&lt;/string&gt;</text:p>
          </table:table-cell>
          <table:table-cell table:formula="of:=COM.MICROSOFT.CONCAT([.$N$2];[.B161]; [.$N$2]; &quot; to Res.string.lang_&quot;; [.B161]; &quot;,&quot;)" office:value-type="string" office:string-value="&quot;th&quot; to Res.string.lang_th," calcext:value-type="string">
            <text:p>"th" to Res.string.lang_th,</text:p>
          </table:table-cell>
          <table:table-cell table:formula="of:=COM.MICROSOFT.CONCAT(&quot;import world.respect.shared.generated.resources.lang_&quot;; [.B161])" office:value-type="string" office:string-value="import world.respect.shared.generated.resources.lang_th" calcext:value-type="string">
            <text:p>import world.respect.shared.generated.resources.lang_th</text:p>
          </table:table-cell>
        </table:table-row>
        <table:table-row table:style-name="ro19">
          <table:table-cell office:value-type="string" calcext:value-type="string">
            <text:p><text:a xlink:href="https://en.wikipedia.org/wiki/Standard_Tibetan" xlink:type="simple">Tibetan</text:a></text:p>
          </table:table-cell>
          <table:table-cell office:value-type="string" calcext:value-type="string">
            <text:p><text:a xlink:href="https://www.loc.gov/standards/iso639-2/php/langcodes-keyword.php?SearchType=iso_639_1&amp;SearchTerm=bo" xlink:type="simple">bo</text:a></text:p>
          </table:table-cell>
          <table:table-cell office:value-type="string" calcext:value-type="string">
            <text:p>bod</text:p>
          </table:table-cell>
          <table:table-cell table:style-name="ce3" office:value-type="string" calcext:value-type="string">
            <text:p>tib</text:p>
          </table:table-cell>
          <table:table-cell office:value-type="string" calcext:value-type="string">
            <text:p>bod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བོད་སྐད་ (Bodskad); ལྷ་སའི་སྐད་ (Lhas'iskad)</text:p>
          </table:table-cell>
          <table:table-cell table:style-name="ce2" office:value-type="string" calcext:value-type="string">
            <text:p>Standard Tibetan; Lhasa Tibetan</text:p>
          </table:table-cell>
          <table:table-cell office:value-type="string" calcext:value-type="string">
            <text:p/>
          </table:table-cell>
          <table:table-cell table:formula="of:=TRIM(IF(ISNUMBER(FIND(&quot;(&quot;; [.H162])); LEFT([.H162]; FIND(&quot;(&quot;; [.H162])-1); [.H162]))" office:value-type="string" office:string-value="བོད་སྐད་" calcext:value-type="string">
            <text:p>བོད་སྐད་</text:p>
          </table:table-cell>
          <table:table-cell table:formula="of:=IF(ISNUMBER(FIND(&quot;;&quot;; [.K162])); LEFT([.K162]; FIND(&quot;;&quot;; [.K162])-1); [.K162])" office:value-type="string" office:string-value="བོད་སྐད་" calcext:value-type="string">
            <text:p>བོད་སྐད་</text:p>
          </table:table-cell>
          <table:table-cell table:formula="of:=COM.MICROSOFT.CONCAT(&quot;&lt;string name='lang_&quot;; [.B162]; &quot;' translatable='false'&gt;&quot;; [.L162]; &quot;&lt;/string&gt;&quot;)" office:value-type="string" office:string-value="&lt;string name='lang_bo' translatable='false'&gt;བོད་སྐད་&lt;/string&gt;" calcext:value-type="string">
            <text:p>&lt;string name='lang_bo' translatable='false'&gt;བོད་སྐད་&lt;/string&gt;</text:p>
          </table:table-cell>
          <table:table-cell table:formula="of:=COM.MICROSOFT.CONCAT([.$N$2];[.B162]; [.$N$2]; &quot; to Res.string.lang_&quot;; [.B162]; &quot;,&quot;)" office:value-type="string" office:string-value="&quot;bo&quot; to Res.string.lang_bo," calcext:value-type="string">
            <text:p>"bo" to Res.string.lang_bo,</text:p>
          </table:table-cell>
          <table:table-cell table:formula="of:=COM.MICROSOFT.CONCAT(&quot;import world.respect.shared.generated.resources.lang_&quot;; [.B162])" office:value-type="string" office:string-value="import world.respect.shared.generated.resources.lang_bo" calcext:value-type="string">
            <text:p>import world.respect.shared.generated.resources.lang_bo</text:p>
          </table:table-cell>
        </table:table-row>
        <table:table-row table:style-name="ro4">
          <table:table-cell office:value-type="string" calcext:value-type="string">
            <text:p><text:a xlink:href="https://en.wikipedia.org/wiki/Tigrinya_language" xlink:type="simple">Tigrinya</text:a></text:p>
          </table:table-cell>
          <table:table-cell office:value-type="string" calcext:value-type="string">
            <text:p><text:a xlink:href="https://www.loc.gov/standards/iso639-2/php/langcodes-keyword.php?SearchType=iso_639_1&amp;SearchTerm=ti" xlink:type="simple">ti</text:a></text:p>
          </table:table-cell>
          <table:table-cell office:value-type="string" calcext:value-type="string" table:number-columns-spanned="2" table:number-rows-spanned="1">
            <text:p>tir</text:p>
          </table:table-cell>
          <table:covered-table-cell/>
          <table:table-cell office:value-type="string" calcext:value-type="string">
            <text:p>ti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ትግርኛ (Təgrəñña)</text:p>
          </table:table-cell>
          <table:table-cell table:style-name="ce2" office:value-type="string" calcext:value-type="string">
            <text:p>Tigrigna</text:p>
          </table:table-cell>
          <table:table-cell office:value-type="string" calcext:value-type="string">
            <text:p/>
          </table:table-cell>
          <table:table-cell table:formula="of:=TRIM(IF(ISNUMBER(FIND(&quot;(&quot;; [.H163])); LEFT([.H163]; FIND(&quot;(&quot;; [.H163])-1); [.H163]))" office:value-type="string" office:string-value="ትግርኛ" calcext:value-type="string">
            <text:p>ትግርኛ</text:p>
          </table:table-cell>
          <table:table-cell table:formula="of:=IF(ISNUMBER(FIND(&quot;;&quot;; [.K163])); LEFT([.K163]; FIND(&quot;;&quot;; [.K163])-1); [.K163])" office:value-type="string" office:string-value="ትግርኛ" calcext:value-type="string">
            <text:p>ትግርኛ</text:p>
          </table:table-cell>
          <table:table-cell table:formula="of:=COM.MICROSOFT.CONCAT(&quot;&lt;string name='lang_&quot;; [.B163]; &quot;' translatable='false'&gt;&quot;; [.L163]; &quot;&lt;/string&gt;&quot;)" office:value-type="string" office:string-value="&lt;string name='lang_ti' translatable='false'&gt;ትግርኛ&lt;/string&gt;" calcext:value-type="string">
            <text:p>&lt;string name='lang_ti' translatable='false'&gt;ትግርኛ&lt;/string&gt;</text:p>
          </table:table-cell>
          <table:table-cell table:formula="of:=COM.MICROSOFT.CONCAT([.$N$2];[.B163]; [.$N$2]; &quot; to Res.string.lang_&quot;; [.B163]; &quot;,&quot;)" office:value-type="string" office:string-value="&quot;ti&quot; to Res.string.lang_ti," calcext:value-type="string">
            <text:p>"ti" to Res.string.lang_ti,</text:p>
          </table:table-cell>
          <table:table-cell table:formula="of:=COM.MICROSOFT.CONCAT(&quot;import world.respect.shared.generated.resources.lang_&quot;; [.B163])" office:value-type="string" office:string-value="import world.respect.shared.generated.resources.lang_ti" calcext:value-type="string">
            <text:p>import world.respect.shared.generated.resources.lang_ti</text:p>
          </table:table-cell>
        </table:table-row>
        <table:table-row table:style-name="ro2">
          <table:table-cell office:value-type="string" calcext:value-type="string">
            <text:p><text:a xlink:href="https://en.wikipedia.org/wiki/Tonga_language_(Tonga_Islands)" xlink:type="simple">Tonga</text:a> (Tonga Islands)</text:p>
          </table:table-cell>
          <table:table-cell office:value-type="string" calcext:value-type="string">
            <text:p><text:a xlink:href="https://www.loc.gov/standards/iso639-2/php/langcodes-keyword.php?SearchType=iso_639_1&amp;SearchTerm=to" xlink:type="simple">to</text:a></text:p>
          </table:table-cell>
          <table:table-cell office:value-type="string" calcext:value-type="string" table:number-columns-spanned="2" table:number-rows-spanned="1">
            <text:p>ton</text:p>
          </table:table-cell>
          <table:covered-table-cell/>
          <table:table-cell office:value-type="string" calcext:value-type="string">
            <text:p>to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lea faka-Tonga</text:p>
          </table:table-cell>
          <table:table-cell table:style-name="ce2" office:value-type="string" calcext:value-type="string">
            <text:p>Tongan</text:p>
          </table:table-cell>
          <table:table-cell office:value-type="string" calcext:value-type="string">
            <text:p/>
          </table:table-cell>
          <table:table-cell table:formula="of:=TRIM(IF(ISNUMBER(FIND(&quot;(&quot;; [.H164])); LEFT([.H164]; FIND(&quot;(&quot;; [.H164])-1); [.H164]))" office:value-type="string" office:string-value="lea faka-Tonga" calcext:value-type="string">
            <text:p>lea faka-Tonga</text:p>
          </table:table-cell>
          <table:table-cell table:formula="of:=IF(ISNUMBER(FIND(&quot;;&quot;; [.K164])); LEFT([.K164]; FIND(&quot;;&quot;; [.K164])-1); [.K164])" office:value-type="string" office:string-value="lea faka-Tonga" calcext:value-type="string">
            <text:p>lea faka-Tonga</text:p>
          </table:table-cell>
          <table:table-cell table:formula="of:=COM.MICROSOFT.CONCAT(&quot;&lt;string name='lang_&quot;; [.B164]; &quot;' translatable='false'&gt;&quot;; [.L164]; &quot;&lt;/string&gt;&quot;)" office:value-type="string" office:string-value="&lt;string name='lang_to' translatable='false'&gt;lea faka-Tonga&lt;/string&gt;" calcext:value-type="string">
            <text:p>&lt;string name='lang_to' translatable='false'&gt;lea faka-Tonga&lt;/string&gt;</text:p>
          </table:table-cell>
          <table:table-cell table:formula="of:=COM.MICROSOFT.CONCAT([.$N$2];[.B164]; [.$N$2]; &quot; to Res.string.lang_&quot;; [.B164]; &quot;,&quot;)" office:value-type="string" office:string-value="&quot;to&quot; to Res.string.lang_to," calcext:value-type="string">
            <text:p>"to" to Res.string.lang_to,</text:p>
          </table:table-cell>
          <table:table-cell table:formula="of:=COM.MICROSOFT.CONCAT(&quot;import world.respect.shared.generated.resources.lang_&quot;; [.B164])" office:value-type="string" office:string-value="import world.respect.shared.generated.resources.lang_to" calcext:value-type="string">
            <text:p>import world.respect.shared.generated.resources.lang_to</text:p>
          </table:table-cell>
        </table:table-row>
        <table:table-row table:style-name="ro1">
          <table:table-cell office:value-type="string" calcext:value-type="string">
            <text:p><text:a xlink:href="https://en.wikipedia.org/wiki/Tsonga_language" xlink:type="simple">Tsonga</text:a></text:p>
          </table:table-cell>
          <table:table-cell office:value-type="string" calcext:value-type="string">
            <text:p><text:a xlink:href="https://www.loc.gov/standards/iso639-2/php/langcodes-keyword.php?SearchType=iso_639_1&amp;SearchTerm=ts" xlink:type="simple">ts</text:a></text:p>
          </table:table-cell>
          <table:table-cell office:value-type="string" calcext:value-type="string" table:number-columns-spanned="2" table:number-rows-spanned="1">
            <text:p>tso</text:p>
          </table:table-cell>
          <table:covered-table-cell/>
          <table:table-cell office:value-type="string" calcext:value-type="string">
            <text:p>ts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Xitsonga</text:p>
          </table:table-cell>
          <table:table-cell table:style-name="ce2" office:value-type="string" calcext:value-type="string">
            <text:p>Xitsonga</text:p>
          </table:table-cell>
          <table:table-cell office:value-type="string" calcext:value-type="string">
            <text:p/>
          </table:table-cell>
          <table:table-cell table:formula="of:=TRIM(IF(ISNUMBER(FIND(&quot;(&quot;; [.H165])); LEFT([.H165]; FIND(&quot;(&quot;; [.H165])-1); [.H165]))" office:value-type="string" office:string-value="Xitsonga" calcext:value-type="string">
            <text:p>Xitsonga</text:p>
          </table:table-cell>
          <table:table-cell table:formula="of:=IF(ISNUMBER(FIND(&quot;;&quot;; [.K165])); LEFT([.K165]; FIND(&quot;;&quot;; [.K165])-1); [.K165])" office:value-type="string" office:string-value="Xitsonga" calcext:value-type="string">
            <text:p>Xitsonga</text:p>
          </table:table-cell>
          <table:table-cell table:formula="of:=COM.MICROSOFT.CONCAT(&quot;&lt;string name='lang_&quot;; [.B165]; &quot;' translatable='false'&gt;&quot;; [.L165]; &quot;&lt;/string&gt;&quot;)" office:value-type="string" office:string-value="&lt;string name='lang_ts' translatable='false'&gt;Xitsonga&lt;/string&gt;" calcext:value-type="string">
            <text:p>&lt;string name='lang_ts' translatable='false'&gt;Xitsonga&lt;/string&gt;</text:p>
          </table:table-cell>
          <table:table-cell table:formula="of:=COM.MICROSOFT.CONCAT([.$N$2];[.B165]; [.$N$2]; &quot; to Res.string.lang_&quot;; [.B165]; &quot;,&quot;)" office:value-type="string" office:string-value="&quot;ts&quot; to Res.string.lang_ts," calcext:value-type="string">
            <text:p>"ts" to Res.string.lang_ts,</text:p>
          </table:table-cell>
          <table:table-cell table:formula="of:=COM.MICROSOFT.CONCAT(&quot;import world.respect.shared.generated.resources.lang_&quot;; [.B165])" office:value-type="string" office:string-value="import world.respect.shared.generated.resources.lang_ts" calcext:value-type="string">
            <text:p>import world.respect.shared.generated.resources.lang_ts</text:p>
          </table:table-cell>
        </table:table-row>
        <table:table-row table:style-name="ro2">
          <table:table-cell office:value-type="string" calcext:value-type="string">
            <text:p><text:a xlink:href="https://en.wikipedia.org/wiki/Tswana_language" xlink:type="simple">Tswana</text:a></text:p>
          </table:table-cell>
          <table:table-cell office:value-type="string" calcext:value-type="string">
            <text:p><text:a xlink:href="https://www.loc.gov/standards/iso639-2/php/langcodes-keyword.php?SearchType=iso_639_1&amp;SearchTerm=tn" xlink:type="simple">tn</text:a></text:p>
          </table:table-cell>
          <table:table-cell office:value-type="string" calcext:value-type="string" table:number-columns-spanned="2" table:number-rows-spanned="1">
            <text:p>tsn</text:p>
          </table:table-cell>
          <table:covered-table-cell/>
          <table:table-cell office:value-type="string" calcext:value-type="string">
            <text:p>ts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Setswana</text:p>
          </table:table-cell>
          <table:table-cell table:style-name="ce2" office:value-type="string" calcext:value-type="string">
            <text:p>Setswana; Sechuana</text:p>
          </table:table-cell>
          <table:table-cell office:value-type="string" calcext:value-type="string">
            <text:p/>
          </table:table-cell>
          <table:table-cell table:formula="of:=TRIM(IF(ISNUMBER(FIND(&quot;(&quot;; [.H166])); LEFT([.H166]; FIND(&quot;(&quot;; [.H166])-1); [.H166]))" office:value-type="string" office:string-value="Setswana" calcext:value-type="string">
            <text:p>Setswana</text:p>
          </table:table-cell>
          <table:table-cell table:formula="of:=IF(ISNUMBER(FIND(&quot;;&quot;; [.K166])); LEFT([.K166]; FIND(&quot;;&quot;; [.K166])-1); [.K166])" office:value-type="string" office:string-value="Setswana" calcext:value-type="string">
            <text:p>Setswana</text:p>
          </table:table-cell>
          <table:table-cell table:formula="of:=COM.MICROSOFT.CONCAT(&quot;&lt;string name='lang_&quot;; [.B166]; &quot;' translatable='false'&gt;&quot;; [.L166]; &quot;&lt;/string&gt;&quot;)" office:value-type="string" office:string-value="&lt;string name='lang_tn' translatable='false'&gt;Setswana&lt;/string&gt;" calcext:value-type="string">
            <text:p>&lt;string name='lang_tn' translatable='false'&gt;Setswana&lt;/string&gt;</text:p>
          </table:table-cell>
          <table:table-cell table:formula="of:=COM.MICROSOFT.CONCAT([.$N$2];[.B166]; [.$N$2]; &quot; to Res.string.lang_&quot;; [.B166]; &quot;,&quot;)" office:value-type="string" office:string-value="&quot;tn&quot; to Res.string.lang_tn," calcext:value-type="string">
            <text:p>"tn" to Res.string.lang_tn,</text:p>
          </table:table-cell>
          <table:table-cell table:formula="of:=COM.MICROSOFT.CONCAT(&quot;import world.respect.shared.generated.resources.lang_&quot;; [.B166])" office:value-type="string" office:string-value="import world.respect.shared.generated.resources.lang_tn" calcext:value-type="string">
            <text:p>import world.respect.shared.generated.resources.lang_tn</text:p>
          </table:table-cell>
        </table:table-row>
        <table:table-row table:style-name="ro1">
          <table:table-cell office:value-type="string" calcext:value-type="string">
            <text:p><text:a xlink:href="https://en.wikipedia.org/wiki/Turkish_language" xlink:type="simple">Turkish</text:a></text:p>
          </table:table-cell>
          <table:table-cell office:value-type="string" calcext:value-type="string">
            <text:p><text:a xlink:href="https://www.loc.gov/standards/iso639-2/php/langcodes-keyword.php?SearchType=iso_639_1&amp;SearchTerm=tr" xlink:type="simple">tr</text:a></text:p>
          </table:table-cell>
          <table:table-cell office:value-type="string" calcext:value-type="string" table:number-columns-spanned="2" table:number-rows-spanned="1">
            <text:p>tur</text:p>
          </table:table-cell>
          <table:covered-table-cell/>
          <table:table-cell office:value-type="string" calcext:value-type="string">
            <text:p>tu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Türkçe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67])); LEFT([.H167]; FIND(&quot;(&quot;; [.H167])-1); [.H167]))" office:value-type="string" office:string-value="Türkçe" calcext:value-type="string">
            <text:p>Türkçe</text:p>
          </table:table-cell>
          <table:table-cell table:formula="of:=IF(ISNUMBER(FIND(&quot;;&quot;; [.K167])); LEFT([.K167]; FIND(&quot;;&quot;; [.K167])-1); [.K167])" office:value-type="string" office:string-value="Türkçe" calcext:value-type="string">
            <text:p>Türkçe</text:p>
          </table:table-cell>
          <table:table-cell table:formula="of:=COM.MICROSOFT.CONCAT(&quot;&lt;string name='lang_&quot;; [.B167]; &quot;' translatable='false'&gt;&quot;; [.L167]; &quot;&lt;/string&gt;&quot;)" office:value-type="string" office:string-value="&lt;string name='lang_tr' translatable='false'&gt;Türkçe&lt;/string&gt;" calcext:value-type="string">
            <text:p>&lt;string name='lang_tr' translatable='false'&gt;Türkçe&lt;/string&gt;</text:p>
          </table:table-cell>
          <table:table-cell table:formula="of:=COM.MICROSOFT.CONCAT([.$N$2];[.B167]; [.$N$2]; &quot; to Res.string.lang_&quot;; [.B167]; &quot;,&quot;)" office:value-type="string" office:string-value="&quot;tr&quot; to Res.string.lang_tr," calcext:value-type="string">
            <text:p>"tr" to Res.string.lang_tr,</text:p>
          </table:table-cell>
          <table:table-cell table:formula="of:=COM.MICROSOFT.CONCAT(&quot;import world.respect.shared.generated.resources.lang_&quot;; [.B167])" office:value-type="string" office:string-value="import world.respect.shared.generated.resources.lang_tr" calcext:value-type="string">
            <text:p>import world.respect.shared.generated.resources.lang_tr</text:p>
          </table:table-cell>
        </table:table-row>
        <table:table-row table:style-name="ro12">
          <table:table-cell office:value-type="string" calcext:value-type="string">
            <text:p><text:a xlink:href="https://en.wikipedia.org/wiki/Turkmen_language" xlink:type="simple">Turkmen</text:a></text:p>
          </table:table-cell>
          <table:table-cell office:value-type="string" calcext:value-type="string">
            <text:p><text:a xlink:href="https://www.loc.gov/standards/iso639-2/php/langcodes-keyword.php?SearchType=iso_639_1&amp;SearchTerm=tk" xlink:type="simple">tk</text:a></text:p>
          </table:table-cell>
          <table:table-cell office:value-type="string" calcext:value-type="string" table:number-columns-spanned="2" table:number-rows-spanned="1">
            <text:p>tuk</text:p>
          </table:table-cell>
          <table:covered-table-cell/>
          <table:table-cell office:value-type="string" calcext:value-type="string">
            <text:p>tuk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Türkmençe; Түркменче; تۆرکمنچه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68])); LEFT([.H168]; FIND(&quot;(&quot;; [.H168])-1); [.H168]))" office:value-type="string" office:string-value="Türkmençe; Түркменче; تۆرکمنچه" calcext:value-type="string">
            <text:p>Türkmençe; Түркменче; تۆرکمنچه</text:p>
          </table:table-cell>
          <table:table-cell table:formula="of:=IF(ISNUMBER(FIND(&quot;;&quot;; [.K168])); LEFT([.K168]; FIND(&quot;;&quot;; [.K168])-1); [.K168])" office:value-type="string" office:string-value="Türkmençe" calcext:value-type="string">
            <text:p>Türkmençe</text:p>
          </table:table-cell>
          <table:table-cell table:formula="of:=COM.MICROSOFT.CONCAT(&quot;&lt;string name='lang_&quot;; [.B168]; &quot;' translatable='false'&gt;&quot;; [.L168]; &quot;&lt;/string&gt;&quot;)" office:value-type="string" office:string-value="&lt;string name='lang_tk' translatable='false'&gt;Türkmençe&lt;/string&gt;" calcext:value-type="string">
            <text:p>&lt;string name='lang_tk' translatable='false'&gt;Türkmençe&lt;/string&gt;</text:p>
          </table:table-cell>
          <table:table-cell table:formula="of:=COM.MICROSOFT.CONCAT([.$N$2];[.B168]; [.$N$2]; &quot; to Res.string.lang_&quot;; [.B168]; &quot;,&quot;)" office:value-type="string" office:string-value="&quot;tk&quot; to Res.string.lang_tk," calcext:value-type="string">
            <text:p>"tk" to Res.string.lang_tk,</text:p>
          </table:table-cell>
          <table:table-cell table:formula="of:=COM.MICROSOFT.CONCAT(&quot;import world.respect.shared.generated.resources.lang_&quot;; [.B168])" office:value-type="string" office:string-value="import world.respect.shared.generated.resources.lang_tk" calcext:value-type="string">
            <text:p>import world.respect.shared.generated.resources.lang_tk</text:p>
          </table:table-cell>
        </table:table-row>
        <table:table-row table:style-name="ro8">
          <table:table-cell office:value-type="string" calcext:value-type="string">
            <text:p><text:a xlink:href="https://en.wikipedia.org/wiki/Twi" xlink:type="simple">Twi</text:a></text:p>
          </table:table-cell>
          <table:table-cell office:value-type="string" calcext:value-type="string">
            <text:p><text:a xlink:href="https://www.loc.gov/standards/iso639-2/php/langcodes-keyword.php?SearchType=iso_639_1&amp;SearchTerm=tw" xlink:type="simple">tw</text:a></text:p>
          </table:table-cell>
          <table:table-cell office:value-type="string" calcext:value-type="string" table:number-columns-spanned="2" table:number-rows-spanned="1">
            <text:p>twi</text:p>
          </table:table-cell>
          <table:covered-table-cell/>
          <table:table-cell office:value-type="string" calcext:value-type="string">
            <text:p>twi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Twi</text:p>
          </table:table-cell>
          <table:table-cell/>
          <table:table-cell table:style-name="ce2" office:value-type="string" calcext:value-type="string">
            <text:p>covered by macrolanguage ak/aka</text:p>
          </table:table-cell>
          <table:table-cell table:formula="of:=TRIM(IF(ISNUMBER(FIND(&quot;(&quot;; [.H169])); LEFT([.H169]; FIND(&quot;(&quot;; [.H169])-1); [.H169]))" office:value-type="string" office:string-value="Twi" calcext:value-type="string">
            <text:p>Twi</text:p>
          </table:table-cell>
          <table:table-cell table:formula="of:=IF(ISNUMBER(FIND(&quot;;&quot;; [.K169])); LEFT([.K169]; FIND(&quot;;&quot;; [.K169])-1); [.K169])" office:value-type="string" office:string-value="Twi" calcext:value-type="string">
            <text:p>Twi</text:p>
          </table:table-cell>
          <table:table-cell table:formula="of:=COM.MICROSOFT.CONCAT(&quot;&lt;string name='lang_&quot;; [.B169]; &quot;' translatable='false'&gt;&quot;; [.L169]; &quot;&lt;/string&gt;&quot;)" office:value-type="string" office:string-value="&lt;string name='lang_tw' translatable='false'&gt;Twi&lt;/string&gt;" calcext:value-type="string">
            <text:p>&lt;string name='lang_tw' translatable='false'&gt;Twi&lt;/string&gt;</text:p>
          </table:table-cell>
          <table:table-cell table:formula="of:=COM.MICROSOFT.CONCAT([.$N$2];[.B169]; [.$N$2]; &quot; to Res.string.lang_&quot;; [.B169]; &quot;,&quot;)" office:value-type="string" office:string-value="&quot;tw&quot; to Res.string.lang_tw," calcext:value-type="string">
            <text:p>"tw" to Res.string.lang_tw,</text:p>
          </table:table-cell>
          <table:table-cell table:formula="of:=COM.MICROSOFT.CONCAT(&quot;import world.respect.shared.generated.resources.lang_&quot;; [.B169])" office:value-type="string" office:string-value="import world.respect.shared.generated.resources.lang_tw" calcext:value-type="string">
            <text:p>import world.respect.shared.generated.resources.lang_tw</text:p>
          </table:table-cell>
        </table:table-row>
        <table:table-row table:style-name="ro12">
          <table:table-cell office:value-type="string" calcext:value-type="string">
            <text:p><text:a xlink:href="https://en.wikipedia.org/wiki/Uighur_language" xlink:type="simple">Uighur</text:a>, Uyghur</text:p>
          </table:table-cell>
          <table:table-cell office:value-type="string" calcext:value-type="string">
            <text:p><text:a xlink:href="https://www.loc.gov/standards/iso639-2/php/langcodes-keyword.php?SearchType=iso_639_1&amp;SearchTerm=ug" xlink:type="simple">ug</text:a></text:p>
          </table:table-cell>
          <table:table-cell office:value-type="string" calcext:value-type="string" table:number-columns-spanned="2" table:number-rows-spanned="1">
            <text:p>uig</text:p>
          </table:table-cell>
          <table:covered-table-cell/>
          <table:table-cell office:value-type="string" calcext:value-type="string">
            <text:p>uig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ئۇيغۇر تىلى; Уйғур тили; Uyƣur tili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70])); LEFT([.H170]; FIND(&quot;(&quot;; [.H170])-1); [.H170]))" office:value-type="string" office:string-value="ئۇيغۇر تىلى; Уйғур тили; Uyƣur tili" calcext:value-type="string">
            <text:p>ئۇيغۇر تىلى; Уйғур тили; Uyƣur tili</text:p>
          </table:table-cell>
          <table:table-cell table:formula="of:=IF(ISNUMBER(FIND(&quot;;&quot;; [.K170])); LEFT([.K170]; FIND(&quot;;&quot;; [.K170])-1); [.K170])" office:value-type="string" office:string-value="ئۇيغۇر تىلى" calcext:value-type="string">
            <text:p>ئۇيغۇر تىلى</text:p>
          </table:table-cell>
          <table:table-cell table:formula="of:=COM.MICROSOFT.CONCAT(&quot;&lt;string name='lang_&quot;; [.B170]; &quot;' translatable='false'&gt;&quot;; [.L170]; &quot;&lt;/string&gt;&quot;)" office:value-type="string" office:string-value="&lt;string name='lang_ug' translatable='false'&gt;ئۇيغۇر تىلى&lt;/string&gt;" calcext:value-type="string">
            <text:p>&lt;string name='lang_ug' translatable='false'&gt;ئۇيغۇر تىلى&lt;/string&gt;</text:p>
          </table:table-cell>
          <table:table-cell table:formula="of:=COM.MICROSOFT.CONCAT([.$N$2];[.B170]; [.$N$2]; &quot; to Res.string.lang_&quot;; [.B170]; &quot;,&quot;)" office:value-type="string" office:string-value="&quot;ug&quot; to Res.string.lang_ug," calcext:value-type="string">
            <text:p>"ug" to Res.string.lang_ug,</text:p>
          </table:table-cell>
          <table:table-cell table:formula="of:=COM.MICROSOFT.CONCAT(&quot;import world.respect.shared.generated.resources.lang_&quot;; [.B170])" office:value-type="string" office:string-value="import world.respect.shared.generated.resources.lang_ug" calcext:value-type="string">
            <text:p>import world.respect.shared.generated.resources.lang_ug</text:p>
          </table:table-cell>
        </table:table-row>
        <table:table-row table:style-name="ro2">
          <table:table-cell office:value-type="string" calcext:value-type="string">
            <text:p><text:a xlink:href="https://en.wikipedia.org/wiki/Ukrainian_language" xlink:type="simple">Ukrainian</text:a></text:p>
          </table:table-cell>
          <table:table-cell office:value-type="string" calcext:value-type="string">
            <text:p><text:a xlink:href="https://www.loc.gov/standards/iso639-2/php/langcodes-keyword.php?SearchType=iso_639_1&amp;SearchTerm=uk" xlink:type="simple">uk</text:a></text:p>
          </table:table-cell>
          <table:table-cell office:value-type="string" calcext:value-type="string" table:number-columns-spanned="2" table:number-rows-spanned="1">
            <text:p>ukr</text:p>
          </table:table-cell>
          <table:covered-table-cell/>
          <table:table-cell office:value-type="string" calcext:value-type="string">
            <text:p>uk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Українська (Ukraїnska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71])); LEFT([.H171]; FIND(&quot;(&quot;; [.H171])-1); [.H171]))" office:value-type="string" office:string-value="Українська" calcext:value-type="string">
            <text:p>Українська</text:p>
          </table:table-cell>
          <table:table-cell table:formula="of:=IF(ISNUMBER(FIND(&quot;;&quot;; [.K171])); LEFT([.K171]; FIND(&quot;;&quot;; [.K171])-1); [.K171])" office:value-type="string" office:string-value="Українська" calcext:value-type="string">
            <text:p>Українська</text:p>
          </table:table-cell>
          <table:table-cell table:formula="of:=COM.MICROSOFT.CONCAT(&quot;&lt;string name='lang_&quot;; [.B171]; &quot;' translatable='false'&gt;&quot;; [.L171]; &quot;&lt;/string&gt;&quot;)" office:value-type="string" office:string-value="&lt;string name='lang_uk' translatable='false'&gt;Українська&lt;/string&gt;" calcext:value-type="string">
            <text:p>&lt;string name='lang_uk' translatable='false'&gt;Українська&lt;/string&gt;</text:p>
          </table:table-cell>
          <table:table-cell table:formula="of:=COM.MICROSOFT.CONCAT([.$N$2];[.B171]; [.$N$2]; &quot; to Res.string.lang_&quot;; [.B171]; &quot;,&quot;)" office:value-type="string" office:string-value="&quot;uk&quot; to Res.string.lang_uk," calcext:value-type="string">
            <text:p>"uk" to Res.string.lang_uk,</text:p>
          </table:table-cell>
          <table:table-cell table:formula="of:=COM.MICROSOFT.CONCAT(&quot;import world.respect.shared.generated.resources.lang_&quot;; [.B171])" office:value-type="string" office:string-value="import world.respect.shared.generated.resources.lang_uk" calcext:value-type="string">
            <text:p>import world.respect.shared.generated.resources.lang_uk</text:p>
          </table:table-cell>
        </table:table-row>
        <table:table-row table:style-name="ro6">
          <table:table-cell office:value-type="string" calcext:value-type="string">
            <text:p><text:a xlink:href="https://en.wikipedia.org/wiki/Urdu" xlink:type="simple">Urdu</text:a></text:p>
          </table:table-cell>
          <table:table-cell office:value-type="string" calcext:value-type="string">
            <text:p><text:a xlink:href="https://www.loc.gov/standards/iso639-2/php/langcodes-keyword.php?SearchType=iso_639_1&amp;SearchTerm=ur" xlink:type="simple">ur</text:a></text:p>
          </table:table-cell>
          <table:table-cell office:value-type="string" calcext:value-type="string" table:number-columns-spanned="2" table:number-rows-spanned="1">
            <text:p>urd</text:p>
          </table:table-cell>
          <table:covered-table-cell/>
          <table:table-cell office:value-type="string" calcext:value-type="string">
            <text:p>urd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اُردُو (Urduw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72])); LEFT([.H172]; FIND(&quot;(&quot;; [.H172])-1); [.H172]))" office:value-type="string" office:string-value="اُردُو" calcext:value-type="string">
            <text:p>اُردُو</text:p>
          </table:table-cell>
          <table:table-cell table:formula="of:=IF(ISNUMBER(FIND(&quot;;&quot;; [.K172])); LEFT([.K172]; FIND(&quot;;&quot;; [.K172])-1); [.K172])" office:value-type="string" office:string-value="اُردُو" calcext:value-type="string">
            <text:p>اُردُو</text:p>
          </table:table-cell>
          <table:table-cell table:formula="of:=COM.MICROSOFT.CONCAT(&quot;&lt;string name='lang_&quot;; [.B172]; &quot;' translatable='false'&gt;&quot;; [.L172]; &quot;&lt;/string&gt;&quot;)" office:value-type="string" office:string-value="&lt;string name='lang_ur' translatable='false'&gt;اُردُو&lt;/string&gt;" calcext:value-type="string">
            <text:p>&lt;string name='lang_ur' translatable='false'&gt;اُردُو&lt;/string&gt;</text:p>
          </table:table-cell>
          <table:table-cell table:formula="of:=COM.MICROSOFT.CONCAT([.$N$2];[.B172]; [.$N$2]; &quot; to Res.string.lang_&quot;; [.B172]; &quot;,&quot;)" office:value-type="string" office:string-value="&quot;ur&quot; to Res.string.lang_ur," calcext:value-type="string">
            <text:p>"ur" to Res.string.lang_ur,</text:p>
          </table:table-cell>
          <table:table-cell table:formula="of:=COM.MICROSOFT.CONCAT(&quot;import world.respect.shared.generated.resources.lang_&quot;; [.B172])" office:value-type="string" office:string-value="import world.respect.shared.generated.resources.lang_ur" calcext:value-type="string">
            <text:p>import world.respect.shared.generated.resources.lang_ur</text:p>
          </table:table-cell>
        </table:table-row>
        <table:table-row table:style-name="ro12">
          <table:table-cell office:value-type="string" calcext:value-type="string">
            <text:p><text:a xlink:href="https://en.wikipedia.org/wiki/Uzbek_language" xlink:type="simple">Uzbek</text:a></text:p>
          </table:table-cell>
          <table:table-cell office:value-type="string" calcext:value-type="string">
            <text:p><text:a xlink:href="https://www.loc.gov/standards/iso639-2/php/langcodes-keyword.php?SearchType=iso_639_1&amp;SearchTerm=uz" xlink:type="simple">uz</text:a></text:p>
          </table:table-cell>
          <table:table-cell office:value-type="string" calcext:value-type="string" table:number-columns-spanned="2" table:number-rows-spanned="1">
            <text:p>uzb</text:p>
          </table:table-cell>
          <table:covered-table-cell/>
          <table:table-cell office:value-type="string" calcext:value-type="string">
            <text:p>uzb + <text:a xlink:href="https://en.wikipedia.org/wiki/ISO_639_macrolanguage#uzb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Ózbekça; ўзбекча; ئوزبېچه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73])); LEFT([.H173]; FIND(&quot;(&quot;; [.H173])-1); [.H173]))" office:value-type="string" office:string-value="Ózbekça; ўзбекча; ئوزبېچه" calcext:value-type="string">
            <text:p>Ózbekça; ўзбекча; ئوزبېچه</text:p>
          </table:table-cell>
          <table:table-cell table:formula="of:=IF(ISNUMBER(FIND(&quot;;&quot;; [.K173])); LEFT([.K173]; FIND(&quot;;&quot;; [.K173])-1); [.K173])" office:value-type="string" office:string-value="Ózbekça" calcext:value-type="string">
            <text:p>Ózbekça</text:p>
          </table:table-cell>
          <table:table-cell table:formula="of:=COM.MICROSOFT.CONCAT(&quot;&lt;string name='lang_&quot;; [.B173]; &quot;' translatable='false'&gt;&quot;; [.L173]; &quot;&lt;/string&gt;&quot;)" office:value-type="string" office:string-value="&lt;string name='lang_uz' translatable='false'&gt;Ózbekça&lt;/string&gt;" calcext:value-type="string">
            <text:p>&lt;string name='lang_uz' translatable='false'&gt;Ózbekça&lt;/string&gt;</text:p>
          </table:table-cell>
          <table:table-cell table:formula="of:=COM.MICROSOFT.CONCAT([.$N$2];[.B173]; [.$N$2]; &quot; to Res.string.lang_&quot;; [.B173]; &quot;,&quot;)" office:value-type="string" office:string-value="&quot;uz&quot; to Res.string.lang_uz," calcext:value-type="string">
            <text:p>"uz" to Res.string.lang_uz,</text:p>
          </table:table-cell>
          <table:table-cell table:formula="of:=COM.MICROSOFT.CONCAT(&quot;import world.respect.shared.generated.resources.lang_&quot;; [.B173])" office:value-type="string" office:string-value="import world.respect.shared.generated.resources.lang_uz" calcext:value-type="string">
            <text:p>import world.respect.shared.generated.resources.lang_uz</text:p>
          </table:table-cell>
        </table:table-row>
        <table:table-row table:style-name="ro1">
          <table:table-cell office:value-type="string" calcext:value-type="string">
            <text:p><text:a xlink:href="https://en.wikipedia.org/wiki/Venda_language" xlink:type="simple">Venda</text:a></text:p>
          </table:table-cell>
          <table:table-cell office:value-type="string" calcext:value-type="string">
            <text:p><text:a xlink:href="https://www.loc.gov/standards/iso639-2/php/langcodes-keyword.php?SearchType=iso_639_1&amp;SearchTerm=ve" xlink:type="simple">ve</text:a></text:p>
          </table:table-cell>
          <table:table-cell office:value-type="string" calcext:value-type="string" table:number-columns-spanned="2" table:number-rows-spanned="1">
            <text:p>ven</text:p>
          </table:table-cell>
          <table:covered-table-cell/>
          <table:table-cell office:value-type="string" calcext:value-type="string">
            <text:p>ve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Tshivenḓa</text:p>
          </table:table-cell>
          <table:table-cell table:style-name="ce2" office:value-type="string" calcext:value-type="string">
            <text:p>Tshivenda</text:p>
          </table:table-cell>
          <table:table-cell office:value-type="string" calcext:value-type="string">
            <text:p/>
          </table:table-cell>
          <table:table-cell table:formula="of:=TRIM(IF(ISNUMBER(FIND(&quot;(&quot;; [.H174])); LEFT([.H174]; FIND(&quot;(&quot;; [.H174])-1); [.H174]))" office:value-type="string" office:string-value="Tshivenḓa" calcext:value-type="string">
            <text:p>Tshivenḓa</text:p>
          </table:table-cell>
          <table:table-cell table:formula="of:=IF(ISNUMBER(FIND(&quot;;&quot;; [.K174])); LEFT([.K174]; FIND(&quot;;&quot;; [.K174])-1); [.K174])" office:value-type="string" office:string-value="Tshivenḓa" calcext:value-type="string">
            <text:p>Tshivenḓa</text:p>
          </table:table-cell>
          <table:table-cell table:formula="of:=COM.MICROSOFT.CONCAT(&quot;&lt;string name='lang_&quot;; [.B174]; &quot;' translatable='false'&gt;&quot;; [.L174]; &quot;&lt;/string&gt;&quot;)" office:value-type="string" office:string-value="&lt;string name='lang_ve' translatable='false'&gt;Tshivenḓa&lt;/string&gt;" calcext:value-type="string">
            <text:p>&lt;string name='lang_ve' translatable='false'&gt;Tshivenḓa&lt;/string&gt;</text:p>
          </table:table-cell>
          <table:table-cell table:formula="of:=COM.MICROSOFT.CONCAT([.$N$2];[.B174]; [.$N$2]; &quot; to Res.string.lang_&quot;; [.B174]; &quot;,&quot;)" office:value-type="string" office:string-value="&quot;ve&quot; to Res.string.lang_ve," calcext:value-type="string">
            <text:p>"ve" to Res.string.lang_ve,</text:p>
          </table:table-cell>
          <table:table-cell table:formula="of:=COM.MICROSOFT.CONCAT(&quot;import world.respect.shared.generated.resources.lang_&quot;; [.B174])" office:value-type="string" office:string-value="import world.respect.shared.generated.resources.lang_ve" calcext:value-type="string">
            <text:p>import world.respect.shared.generated.resources.lang_ve</text:p>
          </table:table-cell>
        </table:table-row>
        <table:table-row table:style-name="ro1">
          <table:table-cell office:value-type="string" calcext:value-type="string">
            <text:p><text:a xlink:href="https://en.wikipedia.org/wiki/Vietnamese_language" xlink:type="simple">Vietnamese</text:a></text:p>
          </table:table-cell>
          <table:table-cell office:value-type="string" calcext:value-type="string">
            <text:p><text:a xlink:href="https://www.loc.gov/standards/iso639-2/php/langcodes-keyword.php?SearchType=iso_639_1&amp;SearchTerm=vi" xlink:type="simple">vi</text:a></text:p>
          </table:table-cell>
          <table:table-cell office:value-type="string" calcext:value-type="string" table:number-columns-spanned="2" table:number-rows-spanned="1">
            <text:p>vie</text:p>
          </table:table-cell>
          <table:covered-table-cell/>
          <table:table-cell office:value-type="string" calcext:value-type="string">
            <text:p>vie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tiếng Việt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75])); LEFT([.H175]; FIND(&quot;(&quot;; [.H175])-1); [.H175]))" office:value-type="string" office:string-value="tiếng Việt" calcext:value-type="string">
            <text:p>tiếng Việt</text:p>
          </table:table-cell>
          <table:table-cell table:formula="of:=IF(ISNUMBER(FIND(&quot;;&quot;; [.K175])); LEFT([.K175]; FIND(&quot;;&quot;; [.K175])-1); [.K175])" office:value-type="string" office:string-value="tiếng Việt" calcext:value-type="string">
            <text:p>tiếng Việt</text:p>
          </table:table-cell>
          <table:table-cell table:formula="of:=COM.MICROSOFT.CONCAT(&quot;&lt;string name='lang_&quot;; [.B175]; &quot;' translatable='false'&gt;&quot;; [.L175]; &quot;&lt;/string&gt;&quot;)" office:value-type="string" office:string-value="&lt;string name='lang_vi' translatable='false'&gt;tiếng Việt&lt;/string&gt;" calcext:value-type="string">
            <text:p>&lt;string name='lang_vi' translatable='false'&gt;tiếng Việt&lt;/string&gt;</text:p>
          </table:table-cell>
          <table:table-cell table:formula="of:=COM.MICROSOFT.CONCAT([.$N$2];[.B175]; [.$N$2]; &quot; to Res.string.lang_&quot;; [.B175]; &quot;,&quot;)" office:value-type="string" office:string-value="&quot;vi&quot; to Res.string.lang_vi," calcext:value-type="string">
            <text:p>"vi" to Res.string.lang_vi,</text:p>
          </table:table-cell>
          <table:table-cell table:formula="of:=COM.MICROSOFT.CONCAT(&quot;import world.respect.shared.generated.resources.lang_&quot;; [.B175])" office:value-type="string" office:string-value="import world.respect.shared.generated.resources.lang_vi" calcext:value-type="string">
            <text:p>import world.respect.shared.generated.resources.lang_vi</text:p>
          </table:table-cell>
        </table:table-row>
        <table:table-row table:style-name="ro1">
          <table:table-cell office:value-type="string" calcext:value-type="string">
            <text:p><text:a xlink:href="https://en.wikipedia.org/wiki/Volapük" xlink:type="simple">Volapük</text:a></text:p>
          </table:table-cell>
          <table:table-cell office:value-type="string" calcext:value-type="string">
            <text:p><text:a xlink:href="https://www.loc.gov/standards/iso639-2/php/langcodes-keyword.php?SearchType=iso_639_1&amp;SearchTerm=vo" xlink:type="simple">vo</text:a></text:p>
          </table:table-cell>
          <table:table-cell office:value-type="string" calcext:value-type="string" table:number-columns-spanned="2" table:number-rows-spanned="1">
            <text:p>vol</text:p>
          </table:table-cell>
          <table:covered-table-cell/>
          <table:table-cell office:value-type="string" calcext:value-type="string">
            <text:p>vo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Constructed</text:p>
          </table:table-cell>
          <table:table-cell office:value-type="string" calcext:value-type="string">
            <text:p>Volapük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76])); LEFT([.H176]; FIND(&quot;(&quot;; [.H176])-1); [.H176]))" office:value-type="string" office:string-value="Volapük" calcext:value-type="string">
            <text:p>Volapük</text:p>
          </table:table-cell>
          <table:table-cell table:formula="of:=IF(ISNUMBER(FIND(&quot;;&quot;; [.K176])); LEFT([.K176]; FIND(&quot;;&quot;; [.K176])-1); [.K176])" office:value-type="string" office:string-value="Volapük" calcext:value-type="string">
            <text:p>Volapük</text:p>
          </table:table-cell>
          <table:table-cell table:formula="of:=COM.MICROSOFT.CONCAT(&quot;&lt;string name='lang_&quot;; [.B176]; &quot;' translatable='false'&gt;&quot;; [.L176]; &quot;&lt;/string&gt;&quot;)" office:value-type="string" office:string-value="&lt;string name='lang_vo' translatable='false'&gt;Volapük&lt;/string&gt;" calcext:value-type="string">
            <text:p>&lt;string name='lang_vo' translatable='false'&gt;Volapük&lt;/string&gt;</text:p>
          </table:table-cell>
          <table:table-cell table:formula="of:=COM.MICROSOFT.CONCAT([.$N$2];[.B176]; [.$N$2]; &quot; to Res.string.lang_&quot;; [.B176]; &quot;,&quot;)" office:value-type="string" office:string-value="&quot;vo&quot; to Res.string.lang_vo," calcext:value-type="string">
            <text:p>"vo" to Res.string.lang_vo,</text:p>
          </table:table-cell>
          <table:table-cell table:formula="of:=COM.MICROSOFT.CONCAT(&quot;import world.respect.shared.generated.resources.lang_&quot;; [.B176])" office:value-type="string" office:string-value="import world.respect.shared.generated.resources.lang_vo" calcext:value-type="string">
            <text:p>import world.respect.shared.generated.resources.lang_vo</text:p>
          </table:table-cell>
        </table:table-row>
        <table:table-row table:style-name="ro1">
          <table:table-cell office:value-type="string" calcext:value-type="string">
            <text:p><text:a xlink:href="https://en.wikipedia.org/wiki/Walloon_language" xlink:type="simple">Walloon</text:a></text:p>
          </table:table-cell>
          <table:table-cell office:value-type="string" calcext:value-type="string">
            <text:p><text:a xlink:href="https://www.loc.gov/standards/iso639-2/php/langcodes-keyword.php?SearchType=iso_639_1&amp;SearchTerm=wa" xlink:type="simple">wa</text:a></text:p>
          </table:table-cell>
          <table:table-cell office:value-type="string" calcext:value-type="string" table:number-columns-spanned="2" table:number-rows-spanned="1">
            <text:p>wln</text:p>
          </table:table-cell>
          <table:covered-table-cell/>
          <table:table-cell office:value-type="string" calcext:value-type="string">
            <text:p>wln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Walon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77])); LEFT([.H177]; FIND(&quot;(&quot;; [.H177])-1); [.H177]))" office:value-type="string" office:string-value="Walon" calcext:value-type="string">
            <text:p>Walon</text:p>
          </table:table-cell>
          <table:table-cell table:formula="of:=IF(ISNUMBER(FIND(&quot;;&quot;; [.K177])); LEFT([.K177]; FIND(&quot;;&quot;; [.K177])-1); [.K177])" office:value-type="string" office:string-value="Walon" calcext:value-type="string">
            <text:p>Walon</text:p>
          </table:table-cell>
          <table:table-cell table:formula="of:=COM.MICROSOFT.CONCAT(&quot;&lt;string name='lang_&quot;; [.B177]; &quot;' translatable='false'&gt;&quot;; [.L177]; &quot;&lt;/string&gt;&quot;)" office:value-type="string" office:string-value="&lt;string name='lang_wa' translatable='false'&gt;Walon&lt;/string&gt;" calcext:value-type="string">
            <text:p>&lt;string name='lang_wa' translatable='false'&gt;Walon&lt;/string&gt;</text:p>
          </table:table-cell>
          <table:table-cell table:formula="of:=COM.MICROSOFT.CONCAT([.$N$2];[.B177]; [.$N$2]; &quot; to Res.string.lang_&quot;; [.B177]; &quot;,&quot;)" office:value-type="string" office:string-value="&quot;wa&quot; to Res.string.lang_wa," calcext:value-type="string">
            <text:p>"wa" to Res.string.lang_wa,</text:p>
          </table:table-cell>
          <table:table-cell table:formula="of:=COM.MICROSOFT.CONCAT(&quot;import world.respect.shared.generated.resources.lang_&quot;; [.B177])" office:value-type="string" office:string-value="import world.respect.shared.generated.resources.lang_wa" calcext:value-type="string">
            <text:p>import world.respect.shared.generated.resources.lang_wa</text:p>
          </table:table-cell>
        </table:table-row>
        <table:table-row table:style-name="ro1">
          <table:table-cell office:value-type="string" calcext:value-type="string">
            <text:p><text:a xlink:href="https://en.wikipedia.org/wiki/Welsh_language" xlink:type="simple">Welsh</text:a></text:p>
          </table:table-cell>
          <table:table-cell office:value-type="string" calcext:value-type="string">
            <text:p><text:a xlink:href="https://www.loc.gov/standards/iso639-2/php/langcodes-keyword.php?SearchType=iso_639_1&amp;SearchTerm=cy" xlink:type="simple">cy</text:a></text:p>
          </table:table-cell>
          <table:table-cell office:value-type="string" calcext:value-type="string">
            <text:p>cym</text:p>
          </table:table-cell>
          <table:table-cell table:style-name="ce3" office:value-type="string" calcext:value-type="string">
            <text:p>wel</text:p>
          </table:table-cell>
          <table:table-cell office:value-type="string" calcext:value-type="string">
            <text:p>cym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Cymraeg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78])); LEFT([.H178]; FIND(&quot;(&quot;; [.H178])-1); [.H178]))" office:value-type="string" office:string-value="Cymraeg" calcext:value-type="string">
            <text:p>Cymraeg</text:p>
          </table:table-cell>
          <table:table-cell table:formula="of:=IF(ISNUMBER(FIND(&quot;;&quot;; [.K178])); LEFT([.K178]; FIND(&quot;;&quot;; [.K178])-1); [.K178])" office:value-type="string" office:string-value="Cymraeg" calcext:value-type="string">
            <text:p>Cymraeg</text:p>
          </table:table-cell>
          <table:table-cell table:formula="of:=COM.MICROSOFT.CONCAT(&quot;&lt;string name='lang_&quot;; [.B178]; &quot;' translatable='false'&gt;&quot;; [.L178]; &quot;&lt;/string&gt;&quot;)" office:value-type="string" office:string-value="&lt;string name='lang_cy' translatable='false'&gt;Cymraeg&lt;/string&gt;" calcext:value-type="string">
            <text:p>&lt;string name='lang_cy' translatable='false'&gt;Cymraeg&lt;/string&gt;</text:p>
          </table:table-cell>
          <table:table-cell table:formula="of:=COM.MICROSOFT.CONCAT([.$N$2];[.B178]; [.$N$2]; &quot; to Res.string.lang_&quot;; [.B178]; &quot;,&quot;)" office:value-type="string" office:string-value="&quot;cy&quot; to Res.string.lang_cy," calcext:value-type="string">
            <text:p>"cy" to Res.string.lang_cy,</text:p>
          </table:table-cell>
          <table:table-cell table:formula="of:=COM.MICROSOFT.CONCAT(&quot;import world.respect.shared.generated.resources.lang_&quot;; [.B178])" office:value-type="string" office:string-value="import world.respect.shared.generated.resources.lang_cy" calcext:value-type="string">
            <text:p>import world.respect.shared.generated.resources.lang_cy</text:p>
          </table:table-cell>
        </table:table-row>
        <table:table-row table:style-name="ro8">
          <table:table-cell office:value-type="string" calcext:value-type="string">
            <text:p><text:a xlink:href="https://en.wikipedia.org/wiki/West_Frisian_language" xlink:type="simple">Western Frisian</text:a></text:p>
          </table:table-cell>
          <table:table-cell office:value-type="string" calcext:value-type="string">
            <text:p><text:a xlink:href="https://www.loc.gov/standards/iso639-2/php/langcodes-keyword.php?SearchType=iso_639_1&amp;SearchTerm=fy" xlink:type="simple">fy</text:a></text:p>
          </table:table-cell>
          <table:table-cell office:value-type="string" calcext:value-type="string" table:number-columns-spanned="2" table:number-rows-spanned="1">
            <text:p>fry</text:p>
          </table:table-cell>
          <table:covered-table-cell/>
          <table:table-cell office:value-type="string" calcext:value-type="string">
            <text:p>fry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Frysk</text:p>
          </table:table-cell>
          <table:table-cell table:style-name="ce2" office:value-type="string" calcext:value-type="string">
            <text:p>West Frisian; Frisian;</text:p>
            <text:p>Fries</text:p>
          </table:table-cell>
          <table:table-cell office:value-type="string" calcext:value-type="string">
            <text:p/>
          </table:table-cell>
          <table:table-cell table:formula="of:=TRIM(IF(ISNUMBER(FIND(&quot;(&quot;; [.H179])); LEFT([.H179]; FIND(&quot;(&quot;; [.H179])-1); [.H179]))" office:value-type="string" office:string-value="Frysk" calcext:value-type="string">
            <text:p>Frysk</text:p>
          </table:table-cell>
          <table:table-cell table:formula="of:=IF(ISNUMBER(FIND(&quot;;&quot;; [.K179])); LEFT([.K179]; FIND(&quot;;&quot;; [.K179])-1); [.K179])" office:value-type="string" office:string-value="Frysk" calcext:value-type="string">
            <text:p>Frysk</text:p>
          </table:table-cell>
          <table:table-cell table:formula="of:=COM.MICROSOFT.CONCAT(&quot;&lt;string name='lang_&quot;; [.B179]; &quot;' translatable='false'&gt;&quot;; [.L179]; &quot;&lt;/string&gt;&quot;)" office:value-type="string" office:string-value="&lt;string name='lang_fy' translatable='false'&gt;Frysk&lt;/string&gt;" calcext:value-type="string">
            <text:p>&lt;string name='lang_fy' translatable='false'&gt;Frysk&lt;/string&gt;</text:p>
          </table:table-cell>
          <table:table-cell table:formula="of:=COM.MICROSOFT.CONCAT([.$N$2];[.B179]; [.$N$2]; &quot; to Res.string.lang_&quot;; [.B179]; &quot;,&quot;)" office:value-type="string" office:string-value="&quot;fy&quot; to Res.string.lang_fy," calcext:value-type="string">
            <text:p>"fy" to Res.string.lang_fy,</text:p>
          </table:table-cell>
          <table:table-cell table:formula="of:=COM.MICROSOFT.CONCAT(&quot;import world.respect.shared.generated.resources.lang_&quot;; [.B179])" office:value-type="string" office:string-value="import world.respect.shared.generated.resources.lang_fy" calcext:value-type="string">
            <text:p>import world.respect.shared.generated.resources.lang_fy</text:p>
          </table:table-cell>
        </table:table-row>
        <table:table-row table:style-name="ro6">
          <table:table-cell office:value-type="string" calcext:value-type="string">
            <text:p><text:a xlink:href="https://en.wikipedia.org/wiki/Wolof_language" xlink:type="simple">Wolof</text:a></text:p>
          </table:table-cell>
          <table:table-cell office:value-type="string" calcext:value-type="string">
            <text:p><text:a xlink:href="https://www.loc.gov/standards/iso639-2/php/langcodes-keyword.php?SearchType=iso_639_1&amp;SearchTerm=wo" xlink:type="simple">wo</text:a></text:p>
          </table:table-cell>
          <table:table-cell office:value-type="string" calcext:value-type="string" table:number-columns-spanned="2" table:number-rows-spanned="1">
            <text:p>wol</text:p>
          </table:table-cell>
          <table:covered-table-cell/>
          <table:table-cell office:value-type="string" calcext:value-type="string">
            <text:p>wo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وࣷلࣷفْ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80])); LEFT([.H180]; FIND(&quot;(&quot;; [.H180])-1); [.H180]))" office:value-type="string" office:string-value="وࣷلࣷفْ" calcext:value-type="string">
            <text:p>وࣷلࣷفْ</text:p>
          </table:table-cell>
          <table:table-cell table:formula="of:=IF(ISNUMBER(FIND(&quot;;&quot;; [.K180])); LEFT([.K180]; FIND(&quot;;&quot;; [.K180])-1); [.K180])" office:value-type="string" office:string-value="وࣷلࣷفْ" calcext:value-type="string">
            <text:p>وࣷلࣷفْ</text:p>
          </table:table-cell>
          <table:table-cell table:formula="of:=COM.MICROSOFT.CONCAT(&quot;&lt;string name='lang_&quot;; [.B180]; &quot;' translatable='false'&gt;&quot;; [.L180]; &quot;&lt;/string&gt;&quot;)" office:value-type="string" office:string-value="&lt;string name='lang_wo' translatable='false'&gt;وࣷلࣷفْ&lt;/string&gt;" calcext:value-type="string">
            <text:p>&lt;string name='lang_wo' translatable='false'&gt;وࣷلࣷفْ&lt;/string&gt;</text:p>
          </table:table-cell>
          <table:table-cell table:formula="of:=COM.MICROSOFT.CONCAT([.$N$2];[.B180]; [.$N$2]; &quot; to Res.string.lang_&quot;; [.B180]; &quot;,&quot;)" office:value-type="string" office:string-value="&quot;wo&quot; to Res.string.lang_wo," calcext:value-type="string">
            <text:p>"wo" to Res.string.lang_wo,</text:p>
          </table:table-cell>
          <table:table-cell table:formula="of:=COM.MICROSOFT.CONCAT(&quot;import world.respect.shared.generated.resources.lang_&quot;; [.B180])" office:value-type="string" office:string-value="import world.respect.shared.generated.resources.lang_wo" calcext:value-type="string">
            <text:p>import world.respect.shared.generated.resources.lang_wo</text:p>
          </table:table-cell>
        </table:table-row>
        <table:table-row table:style-name="ro1">
          <table:table-cell office:value-type="string" calcext:value-type="string">
            <text:p><text:a xlink:href="https://en.wikipedia.org/wiki/Xhosa_language" xlink:type="simple">Xhosa</text:a></text:p>
          </table:table-cell>
          <table:table-cell office:value-type="string" calcext:value-type="string">
            <text:p><text:a xlink:href="https://www.loc.gov/standards/iso639-2/php/langcodes-keyword.php?SearchType=iso_639_1&amp;SearchTerm=xh" xlink:type="simple">xh</text:a></text:p>
          </table:table-cell>
          <table:table-cell office:value-type="string" calcext:value-type="string" table:number-columns-spanned="2" table:number-rows-spanned="1">
            <text:p>xho</text:p>
          </table:table-cell>
          <table:covered-table-cell/>
          <table:table-cell office:value-type="string" calcext:value-type="string">
            <text:p>xho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isiXhosa</text:p>
          </table:table-cell>
          <table:table-cell table:style-name="ce2" office:value-type="string" calcext:value-type="string">
            <text:p>Xosa</text:p>
          </table:table-cell>
          <table:table-cell office:value-type="string" calcext:value-type="string">
            <text:p/>
          </table:table-cell>
          <table:table-cell table:formula="of:=TRIM(IF(ISNUMBER(FIND(&quot;(&quot;; [.H181])); LEFT([.H181]; FIND(&quot;(&quot;; [.H181])-1); [.H181]))" office:value-type="string" office:string-value="isiXhosa" calcext:value-type="string">
            <text:p>isiXhosa</text:p>
          </table:table-cell>
          <table:table-cell table:formula="of:=IF(ISNUMBER(FIND(&quot;;&quot;; [.K181])); LEFT([.K181]; FIND(&quot;;&quot;; [.K181])-1); [.K181])" office:value-type="string" office:string-value="isiXhosa" calcext:value-type="string">
            <text:p>isiXhosa</text:p>
          </table:table-cell>
          <table:table-cell table:formula="of:=COM.MICROSOFT.CONCAT(&quot;&lt;string name='lang_&quot;; [.B181]; &quot;' translatable='false'&gt;&quot;; [.L181]; &quot;&lt;/string&gt;&quot;)" office:value-type="string" office:string-value="&lt;string name='lang_xh' translatable='false'&gt;isiXhosa&lt;/string&gt;" calcext:value-type="string">
            <text:p>&lt;string name='lang_xh' translatable='false'&gt;isiXhosa&lt;/string&gt;</text:p>
          </table:table-cell>
          <table:table-cell table:formula="of:=COM.MICROSOFT.CONCAT([.$N$2];[.B181]; [.$N$2]; &quot; to Res.string.lang_&quot;; [.B181]; &quot;,&quot;)" office:value-type="string" office:string-value="&quot;xh&quot; to Res.string.lang_xh," calcext:value-type="string">
            <text:p>"xh" to Res.string.lang_xh,</text:p>
          </table:table-cell>
          <table:table-cell table:formula="of:=COM.MICROSOFT.CONCAT(&quot;import world.respect.shared.generated.resources.lang_&quot;; [.B181])" office:value-type="string" office:string-value="import world.respect.shared.generated.resources.lang_xh" calcext:value-type="string">
            <text:p>import world.respect.shared.generated.resources.lang_xh</text:p>
          </table:table-cell>
        </table:table-row>
        <table:table-row table:style-name="ro11">
          <table:table-cell office:value-type="string" calcext:value-type="string">
            <text:p><text:a xlink:href="https://en.wikipedia.org/wiki/Yiddish_language" xlink:type="simple">Yiddish</text:a></text:p>
          </table:table-cell>
          <table:table-cell office:value-type="string" calcext:value-type="string">
            <text:p><text:a xlink:href="https://www.loc.gov/standards/iso639-2/php/langcodes-keyword.php?SearchType=iso_639_1&amp;SearchTerm=yi" xlink:type="simple">yi</text:a></text:p>
          </table:table-cell>
          <table:table-cell office:value-type="string" calcext:value-type="string" table:number-columns-spanned="2" table:number-rows-spanned="1">
            <text:p>yid</text:p>
          </table:table-cell>
          <table:covered-table-cell/>
          <table:table-cell office:value-type="string" calcext:value-type="string">
            <text:p>yid + <text:a xlink:href="https://en.wikipedia.org/wiki/ISO_639_macrolanguage#yid" xlink:type="simple">2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ייִדיש (Yidiš)</text:p>
          </table:table-cell>
          <table:table-cell table:style-name="ce2" office:value-type="string" calcext:value-type="string">
            <text:p>Judeo-German</text:p>
          </table:table-cell>
          <table:table-cell table:style-name="ce2" office:value-type="string" calcext:value-type="string">
            <text:p>Changed in 1989 from original ISO 639:1988, ji.<text:a xlink:href="https://en.wikipedia.org/wiki/List_of_ISO_639_language_codes#cite_note-coverpage-4" xlink:type="simple">[3]</text:a></text:p>
          </table:table-cell>
          <table:table-cell table:formula="of:=TRIM(IF(ISNUMBER(FIND(&quot;(&quot;; [.H182])); LEFT([.H182]; FIND(&quot;(&quot;; [.H182])-1); [.H182]))" office:value-type="string" office:string-value="ייִדיש" calcext:value-type="string">
            <text:p>ייִדיש</text:p>
          </table:table-cell>
          <table:table-cell table:formula="of:=IF(ISNUMBER(FIND(&quot;;&quot;; [.K182])); LEFT([.K182]; FIND(&quot;;&quot;; [.K182])-1); [.K182])" office:value-type="string" office:string-value="ייִדיש" calcext:value-type="string">
            <text:p>ייִדיש</text:p>
          </table:table-cell>
          <table:table-cell table:formula="of:=COM.MICROSOFT.CONCAT(&quot;&lt;string name='lang_&quot;; [.B182]; &quot;' translatable='false'&gt;&quot;; [.L182]; &quot;&lt;/string&gt;&quot;)" office:value-type="string" office:string-value="&lt;string name='lang_yi' translatable='false'&gt;ייִדיש&lt;/string&gt;" calcext:value-type="string">
            <text:p>&lt;string name='lang_yi' translatable='false'&gt;ייִדיש&lt;/string&gt;</text:p>
          </table:table-cell>
          <table:table-cell table:formula="of:=COM.MICROSOFT.CONCAT([.$N$2];[.B182]; [.$N$2]; &quot; to Res.string.lang_&quot;; [.B182]; &quot;,&quot;)" office:value-type="string" office:string-value="&quot;yi&quot; to Res.string.lang_yi," calcext:value-type="string">
            <text:p>"yi" to Res.string.lang_yi,</text:p>
          </table:table-cell>
          <table:table-cell table:formula="of:=COM.MICROSOFT.CONCAT(&quot;import world.respect.shared.generated.resources.lang_&quot;; [.B182])" office:value-type="string" office:string-value="import world.respect.shared.generated.resources.lang_yi" calcext:value-type="string">
            <text:p>import world.respect.shared.generated.resources.lang_yi</text:p>
          </table:table-cell>
        </table:table-row>
        <table:table-row table:style-name="ro1">
          <table:table-cell office:value-type="string" calcext:value-type="string">
            <text:p><text:a xlink:href="https://en.wikipedia.org/wiki/Yoruba_language" xlink:type="simple">Yoruba</text:a></text:p>
          </table:table-cell>
          <table:table-cell office:value-type="string" calcext:value-type="string">
            <text:p><text:a xlink:href="https://www.loc.gov/standards/iso639-2/php/langcodes-keyword.php?SearchType=iso_639_1&amp;SearchTerm=yo" xlink:type="simple">yo</text:a></text:p>
          </table:table-cell>
          <table:table-cell office:value-type="string" calcext:value-type="string" table:number-columns-spanned="2" table:number-rows-spanned="1">
            <text:p>yor</text:p>
          </table:table-cell>
          <table:covered-table-cell/>
          <table:table-cell office:value-type="string" calcext:value-type="string">
            <text:p>yor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èdè Yorùbá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83])); LEFT([.H183]; FIND(&quot;(&quot;; [.H183])-1); [.H183]))" office:value-type="string" office:string-value="èdè Yorùbá" calcext:value-type="string">
            <text:p>èdè Yorùbá</text:p>
          </table:table-cell>
          <table:table-cell table:formula="of:=IF(ISNUMBER(FIND(&quot;;&quot;; [.K183])); LEFT([.K183]; FIND(&quot;;&quot;; [.K183])-1); [.K183])" office:value-type="string" office:string-value="èdè Yorùbá" calcext:value-type="string">
            <text:p>èdè Yorùbá</text:p>
          </table:table-cell>
          <table:table-cell table:formula="of:=COM.MICROSOFT.CONCAT(&quot;&lt;string name='lang_&quot;; [.B183]; &quot;' translatable='false'&gt;&quot;; [.L183]; &quot;&lt;/string&gt;&quot;)" office:value-type="string" office:string-value="&lt;string name='lang_yo' translatable='false'&gt;èdè Yorùbá&lt;/string&gt;" calcext:value-type="string">
            <text:p>&lt;string name='lang_yo' translatable='false'&gt;èdè Yorùbá&lt;/string&gt;</text:p>
          </table:table-cell>
          <table:table-cell table:formula="of:=COM.MICROSOFT.CONCAT([.$N$2];[.B183]; [.$N$2]; &quot; to Res.string.lang_&quot;; [.B183]; &quot;,&quot;)" office:value-type="string" office:string-value="&quot;yo&quot; to Res.string.lang_yo," calcext:value-type="string">
            <text:p>"yo" to Res.string.lang_yo,</text:p>
          </table:table-cell>
          <table:table-cell table:formula="of:=COM.MICROSOFT.CONCAT(&quot;import world.respect.shared.generated.resources.lang_&quot;; [.B183])" office:value-type="string" office:string-value="import world.respect.shared.generated.resources.lang_yo" calcext:value-type="string">
            <text:p>import world.respect.shared.generated.resources.lang_yo</text:p>
          </table:table-cell>
        </table:table-row>
        <table:table-row table:style-name="ro2">
          <table:table-cell office:value-type="string" calcext:value-type="string">
            <text:p><text:a xlink:href="https://en.wikipedia.org/wiki/Zhuang_language" xlink:type="simple">Zhuang</text:a>, Chuang</text:p>
          </table:table-cell>
          <table:table-cell office:value-type="string" calcext:value-type="string">
            <text:p><text:a xlink:href="https://www.loc.gov/standards/iso639-2/php/langcodes-keyword.php?SearchType=iso_639_1&amp;SearchTerm=za" xlink:type="simple">za</text:a></text:p>
          </table:table-cell>
          <table:table-cell office:value-type="string" calcext:value-type="string" table:number-columns-spanned="2" table:number-rows-spanned="1">
            <text:p>zha</text:p>
          </table:table-cell>
          <table:covered-table-cell/>
          <table:table-cell office:value-type="string" calcext:value-type="string">
            <text:p>zha + <text:a xlink:href="https://en.wikipedia.org/wiki/ISO_639_macrolanguage#zha" xlink:type="simple">16</text:a></text:p>
          </table:table-cell>
          <table:table-cell office:value-type="string" calcext:value-type="string">
            <text:p>Macrolanguage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話僮 (Vahcuengh)</text:p>
          </table:table-cell>
          <table:table-cell office:value-type="string" calcext:value-type="string">
            <text:p/>
          </table:table-cell>
          <table:table-cell office:value-type="string" calcext:value-type="string">
            <text:p/>
          </table:table-cell>
          <table:table-cell table:formula="of:=TRIM(IF(ISNUMBER(FIND(&quot;(&quot;; [.H184])); LEFT([.H184]; FIND(&quot;(&quot;; [.H184])-1); [.H184]))" office:value-type="string" office:string-value="話僮" calcext:value-type="string">
            <text:p>話僮</text:p>
          </table:table-cell>
          <table:table-cell table:formula="of:=IF(ISNUMBER(FIND(&quot;;&quot;; [.K184])); LEFT([.K184]; FIND(&quot;;&quot;; [.K184])-1); [.K184])" office:value-type="string" office:string-value="話僮" calcext:value-type="string">
            <text:p>話僮</text:p>
          </table:table-cell>
          <table:table-cell table:formula="of:=COM.MICROSOFT.CONCAT(&quot;&lt;string name='lang_&quot;; [.B184]; &quot;' translatable='false'&gt;&quot;; [.L184]; &quot;&lt;/string&gt;&quot;)" office:value-type="string" office:string-value="&lt;string name='lang_za' translatable='false'&gt;話僮&lt;/string&gt;" calcext:value-type="string">
            <text:p>&lt;string name='lang_za' translatable='false'&gt;話僮&lt;/string&gt;</text:p>
          </table:table-cell>
          <table:table-cell table:formula="of:=COM.MICROSOFT.CONCAT([.$N$2];[.B184]; [.$N$2]; &quot; to Res.string.lang_&quot;; [.B184]; &quot;,&quot;)" office:value-type="string" office:string-value="&quot;za&quot; to Res.string.lang_za," calcext:value-type="string">
            <text:p>"za" to Res.string.lang_za,</text:p>
          </table:table-cell>
          <table:table-cell table:formula="of:=COM.MICROSOFT.CONCAT(&quot;import world.respect.shared.generated.resources.lang_&quot;; [.B184])" office:value-type="string" office:string-value="import world.respect.shared.generated.resources.lang_za" calcext:value-type="string">
            <text:p>import world.respect.shared.generated.resources.lang_za</text:p>
          </table:table-cell>
        </table:table-row>
        <table:table-row table:style-name="ro1">
          <table:table-cell office:value-type="string" calcext:value-type="string">
            <text:p><text:a xlink:href="https://en.wikipedia.org/wiki/Zulu_language" xlink:type="simple">Zulu</text:a></text:p>
          </table:table-cell>
          <table:table-cell office:value-type="string" calcext:value-type="string">
            <text:p><text:a xlink:href="https://www.loc.gov/standards/iso639-2/php/langcodes-keyword.php?SearchType=iso_639_1&amp;SearchTerm=zu" xlink:type="simple">zu</text:a></text:p>
          </table:table-cell>
          <table:table-cell office:value-type="string" calcext:value-type="string" table:number-columns-spanned="2" table:number-rows-spanned="1">
            <text:p>zul</text:p>
          </table:table-cell>
          <table:covered-table-cell/>
          <table:table-cell office:value-type="string" calcext:value-type="string">
            <text:p>zul</text:p>
          </table:table-cell>
          <table:table-cell office:value-type="string" calcext:value-type="string">
            <text:p>Individual</text:p>
          </table:table-cell>
          <table:table-cell office:value-type="string" calcext:value-type="string">
            <text:p>Living</text:p>
          </table:table-cell>
          <table:table-cell office:value-type="string" calcext:value-type="string">
            <text:p>isiZulu</text:p>
          </table:table-cell>
          <table:table-cell table:number-columns-repeated="2"/>
          <table:table-cell table:formula="of:=TRIM(IF(ISNUMBER(FIND(&quot;(&quot;; [.H185])); LEFT([.H185]; FIND(&quot;(&quot;; [.H185])-1); [.H185]))" office:value-type="string" office:string-value="isiZulu" calcext:value-type="string">
            <text:p>isiZulu</text:p>
          </table:table-cell>
          <table:table-cell table:formula="of:=IF(ISNUMBER(FIND(&quot;;&quot;; [.K185])); LEFT([.K185]; FIND(&quot;;&quot;; [.K185])-1); [.K185])" office:value-type="string" office:string-value="isiZulu" calcext:value-type="string">
            <text:p>isiZulu</text:p>
          </table:table-cell>
          <table:table-cell table:formula="of:=COM.MICROSOFT.CONCAT(&quot;&lt;string name='lang_&quot;; [.B185]; &quot;' translatable='false'&gt;&quot;; [.L185]; &quot;&lt;/string&gt;&quot;)" office:value-type="string" office:string-value="&lt;string name='lang_zu' translatable='false'&gt;isiZulu&lt;/string&gt;" calcext:value-type="string">
            <text:p>&lt;string name='lang_zu' translatable='false'&gt;isiZulu&lt;/string&gt;</text:p>
          </table:table-cell>
          <table:table-cell table:formula="of:=COM.MICROSOFT.CONCAT([.$N$2];[.B185]; [.$N$2]; &quot; to Res.string.lang_&quot;; [.B185]; &quot;,&quot;)" office:value-type="string" office:string-value="&quot;zu&quot; to Res.string.lang_zu," calcext:value-type="string">
            <text:p>"zu" to Res.string.lang_zu,</text:p>
          </table:table-cell>
          <table:table-cell table:formula="of:=COM.MICROSOFT.CONCAT(&quot;import world.respect.shared.generated.resources.lang_&quot;; [.B185])" office:value-type="string" office:string-value="import world.respect.shared.generated.resources.lang_zu" calcext:value-type="string">
            <text:p>import world.respect.shared.generated.resources.lang_zu</text:p>
          </table:table-cell>
        </table:table-row>
        <table:table-row table:style-name="ro1">
          <table:table-cell table:style-name="Default" table:number-columns-repeated="3"/>
          <table:table-cell/>
          <table:table-cell table:style-name="Default" table:number-columns-repeated="6"/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JetBrains Mono" svg:font-family="'JetBrains Mono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1T11:58:02.034059886</meta:creation-date>
    <dc:date>2026-09-01T12:40:49.889826312</dc:date>
    <meta:editing-duration>PT11M38S</meta:editing-duration>
    <meta:editing-cycles>2</meta:editing-cycles>
    <meta:generator>LibreOffice/24.2.7.2$Linux_X86_64 LibreOffice_project/420$Build-2</meta:generator>
    <meta:document-statistic meta:table-count="1" meta:cell-count="2576" meta:object-count="0"/>
  </office:meta>
</office:document-meta>
</file>